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background-color="#FFFFFF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51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8" style:parent-style-name="Fonteparág.padrão" style:family="text">
      <style:text-properties style:font-weight-complex="bold" fo:font-size="14pt" style:font-size-asian="14pt" style:font-size-complex="14pt"/>
    </style:style>
    <style:style style:name="T59" style:parent-style-name="Fonteparág.padrão" style:family="text">
      <style:text-properties style:font-weight-complex="bold" fo:font-size="14pt" style:font-size-asian="14pt" style:font-size-complex="14pt"/>
    </style:style>
    <style:style style:name="T6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4" style:parent-style-name="Fonteparág.padrão" style:family="text">
      <style:text-properties style:font-weight-complex="bold" fo:font-size="14pt" style:font-size-asian="14pt" style:font-size-complex="14pt"/>
    </style:style>
    <style:style style:name="T65" style:parent-style-name="Fonteparág.padrão" style:family="text">
      <style:text-properties style:font-weight-complex="bold" fo:font-size="14pt" style:font-size-asian="14pt" style:font-size-complex="14pt"/>
    </style:style>
    <style:style style:name="T66" style:parent-style-name="Fonteparág.padrão" style:family="text">
      <style:text-properties style:font-weight-complex="bold" fo:font-size="14pt" style:font-size-asian="14pt" style:font-size-complex="14pt"/>
    </style:style>
    <style:style style:name="T67" style:parent-style-name="Fonteparág.padrão" style:family="text">
      <style:text-properties style:font-weight-complex="bold" fo:font-size="14pt" style:font-size-asian="14pt" style:font-size-complex="14pt"/>
    </style:style>
    <style:style style:name="T68" style:parent-style-name="Fonteparág.padrão" style:family="text">
      <style:text-properties style:font-weight-complex="bold" fo:font-size="14pt" style:font-size-asian="14pt" style:font-size-complex="14pt"/>
    </style:style>
    <style:style style:name="T69" style:parent-style-name="Fonteparág.padrão" style:family="text">
      <style:text-properties style:font-weight-complex="bold" fo:font-size="14pt" style:font-size-asian="14pt" style:font-size-complex="14pt"/>
    </style:style>
    <style:style style:name="T70" style:parent-style-name="Fonteparág.padrão" style:family="text">
      <style:text-properties style:font-weight-complex="bold" fo:font-size="14pt" style:font-size-asian="14pt" style:font-size-complex="14pt"/>
    </style:style>
    <style:style style:name="T71" style:parent-style-name="Fonteparág.padrão" style:family="text">
      <style:text-properties style:font-weight-complex="bold" fo:font-size="14pt" style:font-size-asian="14pt" style:font-size-complex="14pt"/>
    </style:style>
    <style:style style:name="T72" style:parent-style-name="Fonteparág.padrão" style:family="text">
      <style:text-properties style:font-weight-complex="bold" fo:font-size="14pt" style:font-size-asian="14pt" style:font-size-complex="14pt"/>
    </style:style>
    <style:style style:name="T73" style:parent-style-name="Fonteparág.padrão" style:family="text">
      <style:text-properties style:font-weight-complex="bold" fo:font-size="14pt" style:font-size-asian="14pt" style:font-size-complex="14pt"/>
    </style:style>
    <style:style style:name="T74" style:parent-style-name="Fonteparág.padrão" style:family="text">
      <style:text-properties style:font-weight-complex="bold" fo:font-size="14pt" style:font-size-asian="14pt" style:font-size-complex="14pt"/>
    </style:style>
    <style:style style:name="T75" style:parent-style-name="Fonteparág.padrão" style:family="text">
      <style:text-properties style:font-weight-complex="bold" fo:font-size="14pt" style:font-size-asian="14pt" style:font-size-complex="14pt"/>
    </style:style>
    <style:style style:name="T76" style:parent-style-name="Fonteparág.padrão" style:family="text">
      <style:text-properties style:font-weight-complex="bold" fo:font-size="14pt" style:font-size-asian="14pt" style:font-size-complex="14pt"/>
    </style:style>
    <style:style style:name="T77" style:parent-style-name="Fonteparág.padrão" style:family="text">
      <style:text-properties style:font-weight-complex="bold" fo:font-size="14pt" style:font-size-asian="14pt" style:font-size-complex="14pt"/>
    </style:style>
    <style:style style:name="T78" style:parent-style-name="Fonteparág.padrão" style:family="text">
      <style:text-properties style:font-weight-complex="bold" fo:font-size="14pt" style:font-size-asian="14pt" style:font-size-complex="14pt"/>
    </style:style>
    <style:style style:name="T79" style:parent-style-name="Fonteparág.padrão" style:family="text">
      <style:text-properties style:font-weight-complex="bold" fo:font-size="14pt" style:font-size-asian="14pt" style:font-size-complex="14pt"/>
    </style:style>
    <style:style style:name="T80" style:parent-style-name="Fonteparág.padrão" style:family="text">
      <style:text-properties style:font-weight-complex="bold" fo:font-size="14pt" style:font-size-asian="14pt" style:font-size-complex="14pt"/>
    </style:style>
    <style:style style:name="T81" style:parent-style-name="Fonteparág.padrão" style:family="text">
      <style:text-properties style:font-weight-complex="bold" fo:font-size="14pt" style:font-size-asian="14pt" style:font-size-complex="14pt"/>
    </style:style>
    <style:style style:name="T82" style:parent-style-name="Fonteparág.padrão" style:family="text">
      <style:text-properties style:font-weight-complex="bold" fo:font-size="14pt" style:font-size-asian="14pt" style:font-size-complex="14pt"/>
    </style:style>
    <style:style style:name="T83" style:parent-style-name="Fonteparág.padrão" style:family="text">
      <style:text-properties style:font-weight-complex="bold" fo:font-size="14pt" style:font-size-asian="14pt" style:font-size-complex="14pt"/>
    </style:style>
    <style:style style:name="T84" style:parent-style-name="Fonteparág.padrão" style:family="text">
      <style:text-properties style:font-weight-complex="bold" fo:font-size="14pt" style:font-size-asian="14pt" style:font-size-complex="14pt"/>
    </style:style>
    <style:style style:name="T85" style:parent-style-name="Fonteparág.padrão" style:family="text">
      <style:text-properties style:font-weight-complex="bold" fo:font-size="14pt" style:font-size-asian="14pt" style:font-size-complex="14pt"/>
    </style:style>
    <style:style style:name="T86" style:parent-style-name="Fonteparág.padrão" style:family="text">
      <style:text-properties style:font-weight-complex="bold" fo:font-size="14pt" style:font-size-asian="14pt" style:font-size-complex="14pt"/>
    </style:style>
    <style:style style:name="T87" style:parent-style-name="Fonteparág.padrão" style:family="text">
      <style:text-properties style:font-weight-complex="bold" fo:font-size="14pt" style:font-size-asian="14pt" style:font-size-complex="14pt"/>
    </style:style>
    <style:style style:name="T88" style:parent-style-name="Fonteparág.padrão" style:family="text">
      <style:text-properties style:font-weight-complex="bold" fo:font-size="14pt" style:font-size-asian="14pt" style:font-size-complex="14pt"/>
    </style:style>
    <style:style style:name="T89" style:parent-style-name="Fonteparág.padrão" style:family="text">
      <style:text-properties style:font-weight-complex="bold" fo:font-size="14pt" style:font-size-asian="14pt" style:font-size-complex="14pt"/>
    </style:style>
    <style:style style:name="T90" style:parent-style-name="Fonteparág.padrão" style:family="text">
      <style:text-properties style:font-weight-complex="bold" fo:font-size="14pt" style:font-size-asian="14pt" style:font-size-complex="14pt"/>
    </style:style>
    <style:style style:name="T91" style:parent-style-name="Fonteparág.padrão" style:family="text">
      <style:text-properties style:font-weight-complex="bold" fo:font-size="14pt" style:font-size-asian="14pt" style:font-size-complex="14pt"/>
    </style:style>
    <style:style style:name="T9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7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4" style:parent-style-name="Fonteparág.padrão" style:family="text">
      <style:text-properties fo:font-size="14pt" style:font-size-asian="14pt" style:font-size-complex="14pt"/>
    </style:style>
    <style:style style:name="T10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0" style:parent-style-name="Fonteparág.padrão" style:family="text">
      <style:text-properties style:font-weight-complex="bold" fo:font-size="14pt" style:font-size-asian="14pt" style:font-size-complex="14pt"/>
    </style:style>
    <style:style style:name="T111" style:parent-style-name="Fonteparág.padrão" style:family="text">
      <style:text-properties style:font-weight-complex="bold" fo:font-size="14pt" style:font-size-asian="14pt" style:font-size-complex="14pt"/>
    </style:style>
    <style:style style:name="T1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6" style:parent-style-name="Fonteparág.padrão" style:family="text">
      <style:text-properties style:font-weight-complex="bold" fo:font-size="14pt" style:font-size-asian="14pt" style:font-size-complex="14pt"/>
    </style:style>
    <style:style style:name="T11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1" style:parent-style-name="Fonteparág.padrão" style:family="text">
      <style:text-properties style:font-weight-complex="bold" fo:font-size="14pt" style:font-size-asian="14pt" style:font-size-complex="14pt"/>
    </style:style>
    <style:style style:name="T122" style:parent-style-name="Fonteparág.padrão" style:family="text">
      <style:text-properties style:font-weight-complex="bold" fo:font-size="14pt" style:font-size-asian="14pt" style:font-size-complex="14pt"/>
    </style:style>
    <style:style style:name="T123" style:parent-style-name="Fonteparág.padrão" style:family="text">
      <style:text-properties style:font-weight-complex="bold" fo:font-size="14pt" style:font-size-asian="14pt" style:font-size-complex="14pt"/>
    </style:style>
    <style:style style:name="T12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6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61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6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6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6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6" style:parent-style-name="Fonteparág.padrão" style:family="text">
      <style:text-properties fo:font-size="14pt" style:font-size-asian="14pt" style:font-size-complex="14pt"/>
    </style:style>
    <style:style style:name="T167" style:parent-style-name="Fonteparág.padrão" style:family="text">
      <style:text-properties fo:font-size="14pt" style:font-size-asian="14pt" style:font-size-complex="14pt"/>
    </style:style>
    <style:style style:name="T168" style:parent-style-name="Fonteparág.padrão" style:family="text">
      <style:text-properties fo:font-size="14pt" style:font-size-asian="14pt" style:font-size-complex="14pt"/>
    </style:style>
    <style:style style:name="T169" style:parent-style-name="Fonteparág.padrão" style:family="text">
      <style:text-properties fo:font-size="14pt" style:font-size-asian="14pt" style:font-size-complex="14pt"/>
    </style:style>
    <style:style style:name="T170" style:parent-style-name="Fonteparág.padrão" style:family="text">
      <style:text-properties fo:font-size="14pt" style:font-size-asian="14pt" style:font-size-complex="14pt"/>
    </style:style>
    <style:style style:name="T171" style:parent-style-name="Fonteparág.padrão" style:family="text">
      <style:text-properties fo:font-size="14pt" style:font-size-asian="14pt" style:font-size-complex="14pt"/>
    </style:style>
    <style:style style:name="T172" style:parent-style-name="Fonteparág.padrão" style:family="text">
      <style:text-properties fo:font-size="14pt" style:font-size-asian="14pt" style:font-size-complex="14pt"/>
    </style:style>
    <style:style style:name="T173" style:parent-style-name="Fonteparág.padrão" style:family="text">
      <style:text-properties fo:font-size="14pt" style:font-size-asian="14pt" style:font-size-complex="14pt"/>
    </style:style>
    <style:style style:name="T174" style:parent-style-name="Fonteparág.padrão" style:family="text">
      <style:text-properties fo:font-size="14pt" style:font-size-asian="14pt" style:font-size-complex="14pt"/>
    </style:style>
    <style:style style:name="T175" style:parent-style-name="Fonteparág.padrão" style:family="text">
      <style:text-properties fo:font-size="14pt" style:font-size-asian="14pt" style:font-size-complex="14pt"/>
    </style:style>
    <style:style style:name="T176" style:parent-style-name="Fonteparág.padrão" style:family="text">
      <style:text-properties fo:font-size="14pt" style:font-size-asian="14pt" style:font-size-complex="14pt"/>
    </style:style>
    <style:style style:name="T177" style:parent-style-name="Fonteparág.padrão" style:family="text">
      <style:text-properties fo:font-size="14pt" style:font-size-asian="14pt" style:font-size-complex="14pt"/>
    </style:style>
    <style:style style:name="T178" style:parent-style-name="Fonteparág.padrão" style:family="text">
      <style:text-properties fo:font-size="14pt" style:font-size-asian="14pt" style:font-size-complex="14pt"/>
    </style:style>
    <style:style style:name="T179" style:parent-style-name="Fonteparág.padrão" style:family="text">
      <style:text-properties fo:font-size="14pt" style:font-size-asian="14pt" style:font-size-complex="14pt"/>
    </style:style>
    <style:style style:name="T180" style:parent-style-name="Fonteparág.padrão" style:family="text">
      <style:text-properties fo:font-size="14pt" style:font-size-asian="14pt" style:font-size-complex="14pt"/>
    </style:style>
    <style:style style:name="T181" style:parent-style-name="Fonteparág.padrão" style:family="text">
      <style:text-properties fo:font-size="14pt" style:font-size-asian="14pt" style:font-size-complex="14pt"/>
    </style:style>
    <style:style style:name="T182" style:parent-style-name="Fonteparág.padrão" style:family="text">
      <style:text-properties fo:font-size="14pt" style:font-size-asian="14pt" style:font-size-complex="14pt"/>
    </style:style>
    <style:style style:name="T183" style:parent-style-name="Fonteparág.padrão" style:family="text">
      <style:text-properties fo:font-size="14pt" style:font-size-asian="14pt" style:font-size-complex="14pt"/>
    </style:style>
    <style:style style:name="T184" style:parent-style-name="Fonteparág.padrão" style:family="text">
      <style:text-properties fo:font-size="14pt" style:font-size-asian="14pt" style:font-size-complex="14pt"/>
    </style:style>
    <style:style style:name="T185" style:parent-style-name="Fonteparág.padrão" style:family="text">
      <style:text-properties fo:font-size="14pt" style:font-size-asian="14pt" style:font-size-complex="14pt"/>
    </style:style>
    <style:style style:name="T186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Fonteparág.padrão" style:family="text">
      <style:text-properties fo:font-size="14pt" style:font-size-asian="14pt" style:font-size-complex="14pt"/>
    </style:style>
    <style:style style:name="T18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9" style:parent-style-name="Fonteparág.padrão" style:family="text">
      <style:text-properties fo:font-size="14pt" style:font-size-asian="14pt" style:font-size-complex="14pt"/>
    </style:style>
    <style:style style:name="T19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9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9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9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9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95" style:parent-style-name="Fonteparág.padrão" style:family="text">
      <style:text-properties fo:font-size="14pt" style:font-size-asian="14pt" style:font-size-complex="14pt"/>
    </style:style>
    <style:style style:name="T196" style:parent-style-name="Fonteparág.padrão" style:family="text">
      <style:text-properties fo:font-size="14pt" style:font-size-asian="14pt" style:font-size-complex="14pt"/>
    </style:style>
    <style:style style:name="T197" style:parent-style-name="Fonteparág.padrão" style:family="text">
      <style:text-properties fo:font-size="14pt" style:font-size-asian="14pt" style:font-size-complex="14pt"/>
    </style:style>
    <style:style style:name="T198" style:parent-style-name="Fonteparág.padrão" style:family="text">
      <style:text-properties fo:font-size="14pt" style:font-size-asian="14pt" style:font-size-complex="14pt"/>
    </style:style>
    <style:style style:name="T199" style:parent-style-name="Fonteparág.padrão" style:family="text">
      <style:text-properties fo:font-size="14pt" style:font-size-asian="14pt" style:font-size-complex="14pt"/>
    </style:style>
    <style:style style:name="T200" style:parent-style-name="Fonteparág.padrão" style:family="text">
      <style:text-properties fo:font-size="14pt" style:font-size-asian="14pt" style:font-size-complex="14pt"/>
    </style:style>
    <style:style style:name="P201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02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03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04" style:parent-style-name="Normal" style:family="paragraph">
      <style:paragraph-properties fo:text-align="center"/>
    </style:style>
    <style:style style:name="T205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20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0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0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0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1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1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1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8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1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2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2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22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2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2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25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2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2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28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2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30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do dia</text:span><text:span text:style-name="T19"><text:s/></text:span><text:span text:style-name="T20">quatorze</text:span><text:span text:style-name="T21"><text:s/>de<text:s/></text:span><text:span text:style-name="T22">agosto</text:span><text:span text:style-name="T23"><text:s/></text:span><text:span text:style-name="T24">do ano de dois mil e vinte</text:span><text:span text:style-name="T25"><text:s/>e<text:s/></text:span><text:span text:style-name="T26">quatro</text:span><text:span text:style-name="T27">,<text:s/></text:span><text:span text:style-name="T28">na sala de reuniões da Diretoria-Geral</text:span><text:span text:style-name="T29">,<text:s/></text:span><text:span text:style-name="T30">participaram a Diretora-Geral Ilana Trombka como Vice-presidente do Conselho de Supervisão;<text:s/></text:span><text:span text:style-name="T31">os conselheiros<text:s/></text:span><text:span text:style-name="T32">Gustavo Ponce de Leon Soriano Lago, Diretor da Secretaria de Gestão de Pessoas – SEGP; Fernando Álvaro Leão Rincon, Diretor da Secretaria de Finanças, Orçamento e Contabilidade – SAFIN;<text:s/></text:span><text:span text:style-name="T33">Daniele Carvalho Calvano Mendes, Coordenadora-Geral de Saúde da SEGP</text:span><text:span text:style-name="T34">;<text:s/></text:span><text:span text:style-name="T35">Simone Regina Maia Franco e Anderson Alves de Oliveira, representantes dos servidores ativos;</text:span><text:s/><text:span text:style-name="T36">Marcelo Chagas Muniz, representante dos servidores inativos. Presentes também Celice</text:span><text:span text:style-name="T37"><text:s/></text:span><text:span text:style-name="T38">Silva Leite, representante da Primeira Vice-Presidência do Senado Federal; André Martins Miranda, Chefe do Serviço de Pagamento do SIS – SEPASI; Ana Paula Rabelo de Carvalho, representante do Serviço de Cobrança</text:span><text:span text:style-name="T39"><text:s/>– SECOBR</text:span><text:span text:style-name="T40">; Geovane Resende Silva, Coordenador de Atendimento e Relacionamento</text:span><text:span text:style-name="T41"><text:s/>– COATREL;</text:span><text:span text:style-name="T42"><text:s/></text:span><text:span text:style-name="T43">Matheus Ferraz Martins e Thayane Silva Angelo</text:span><text:span text:style-name="T44">, representantes da</text:span><text:span text:style-name="T45"><text:s/>COATREL;<text:s/></text:span><text:span text:style-name="T46">e<text:s/></text:span><text:span text:style-name="T47">Monicelly de Matos Lopes, Assessora Administrativa da Coordenadora-Geral de Saúde. A Diretora Ilana assumiu a presidência da reunião e deu início aos trabalhos</text:span><text:span text:style-name="T48">.</text:span><text:span text:style-name="T49"><text:s/></text:span><text:span text:style-name="T50">Item 1</text:span><text:span text:style-name="T51">a</text:span><text:span text:style-name="T52">)<text:s/></text:span><text:span text:style-name="T53">Documento 00100.134055/2024-70 – Proposta de adoção de tabela unificada de procedimentos para precificação dos contratos da rede própria do SIS<text:s/></text:span><text:span text:style-name="T54">–<text:s/></text:span><text:span text:style-name="T55">TABSENADO</text:span><text:span text:style-name="T56">.</text:span><text:span text:style-name="T57"><text:s/></text:span><text:span text:style-name="T58">Aprovada a TABSENADO<text:s/></text:span><text:span text:style-name="T59">como tabela referencial de procedimentos a ser adotada junto aos prestadores credenciados ao SIS. A tabela será incorporada ao novo Edital de Credenciamento que está sendo finalizado pela COATREL e que balizará os contratos de credenciamento futuros. I</text:span><text:span text:style-name="T60">tem 1</text:span><text:span text:style-name="T61">b</text:span><text:span text:style-name="T62">) Documento 00100.134055/2024-70</text:span><text:span text:style-name="T63"><text:s/>– Proposta de aplicação da TABSENADO como tabela referencial para cobertura de procedimentos na modalidade livre escolha.<text:s/></text:span><text:span text:style-name="T64">Em<text:s/></text:span><text:span text:style-name="T65">complementação</text:span><text:span text:style-name="T66"><text:s/>à deliberação do<text:s/></text:span><text:span text:style-name="T67">i</text:span><text:span text:style-name="T68">tem 1</text:span><text:span text:style-name="T69">a</text:span><text:span text:style-name="T70">, o Conselho também aprovou a adoção<text:s/></text:span><text:span text:style-name="T71">da TABSENADO como tabela<text:s/></text:span><text:span text:style-name="T72">unificada</text:span><text:span text:style-name="T73"><text:s/>d</text:span><text:span text:style-name="T74">e valores d</text:span><text:span text:style-name="T75">e procedimentos cobertos por reembolso</text:span><text:span text:style-name="T76">.<text:s/></text:span><text:span text:style-name="T77">Os<text:s/></text:span><text:span text:style-name="T78">eventos cobertos por reembolso que</text:span><text:span text:style-name="T79"><text:s/>ainda</text:span><text:span text:style-name="T80"><text:s/>não estejam<text:s/></text:span><text:span text:style-name="T81">contemplados<text:s/></text:span><text:span text:style-name="T82">na TABSENADO seguirão sendo precificados, subsidiariamente, pelas</text:span><text:span text:style-name="T83"><text:s/></text:span><text:span text:style-name="T84">decisões do Conselho que deferiram essa cobertura<text:s/></text:span><text:span text:style-name="T85">e</text:span><text:span text:style-name="T86"><text:s/>pelas<text:s/></text:span><text:span text:style-name="T87">Instruções Normativas específicas</text:span><text:span text:style-name="T88"><text:s/>vigentes.</text:span><text:span text:style-name="T89"><text:s/></text:span><text:span text:style-name="T90">A equipe técnica procederá com as parametrizações do software Saúde-SF e demais ajustes necessários para a implementação da nova tabela, que entrará em vigor quando todos os requisitos operacionais<text:s/></text:span><text:span text:style-name="T91">estiverem prontos. Será realizada uma ampla campanha de comunicação para os beneficiários do SIS divulgando a nova tabela de reembolso, bem como a data para início de sua vigência.<text:s/></text:span><text:span text:style-name="T92">Item 2</text:span><text:span text:style-name="T93">)<text:s/></text:span><text:span text:style-name="T94">Documento 00100.133156/2024-23 –</text:span><text:span text:style-name="T95"><text:s/></text:span><text:span text:style-name="T96">Consulta referente a procedimentos operacionais de cadastro e cobrança – Revalidação de dependentes econômicos e estudantes com efeitos retroativos</text:span><text:span text:style-name="T97">. /<text:s/></text:span><text:span text:style-name="T98">Item 3</text:span><text:span text:style-name="T99">)</text:span><text:span text:style-name="T100"><text:s/></text:span><text:span text:style-name="T101">Documento 00100.133166/2024-69<text:s/></text:span><text:span text:style-name="T102">– Consulta referente a procedimentos operacionais de cadastro e cobrança – Atualização de dependentes inválidos</text:span><text:span text:style-name="T103">.<text:s/></text:span><text:span text:style-name="T104">Retirados de pauta para instrução complementar.</text:span><text:span text:style-name="T105"><text:s/>Item 4</text:span><text:span text:style-name="T106">)<text:s/></text:span><text:span text:style-name="T107">Documento 00100.122885/2024-54 – Inclusão de beneficiária doadora de órgãos, de forma temporária e excepcional no SIS</text:span><text:span text:style-name="T108">.</text:span><text:span text:style-name="T109"><text:s/></text:span><text:span text:style-name="T110">Deferido.</text:span><text:span text:style-name="T111"><text:s/></text:span><text:span text:style-name="T112">Item 5</text:span><text:span text:style-name="T113">)</text:span><text:span text:style-name="T114"><text:s/>Documento 00100.129798/2024-28 – Beneficiária solicita isenção de carências no SIS</text:span><text:span text:style-name="T115">.<text:s/></text:span><text:span text:style-name="T116">Retirado de pauta para instrução complementar.</text:span><text:span text:style-name="T117"><text:s/>Item 6</text:span><text:span text:style-name="T118">)</text:span><text:span text:style-name="T119"><text:s/>Documento 00100.131398/2024-82 – Beneficiária solicita cobertura de medicamento de alto custo não previsto no rol de cobertura do SIS</text:span><text:span text:style-name="T120">.<text:s/></text:span><text:span text:style-name="T121">Deferido, tendo em vista as evidências científicas relatad</text:span><text:span text:style-name="T122">a</text:span><text:span text:style-name="T123">s no parecer pericial.</text:span><text:span text:style-name="T124"><text:s/>Item 7</text:span><text:span text:style-name="T125">)</text:span><text:span text:style-name="T126"><text:s/>Documento 00100.119589/2024-76 – Proposta de extensão de credenciamento - Centro de Fisioterapia S/S LTDA</text:span><text:span text:style-name="T127">. /</text:span><text:span text:style-name="T128"><text:s/>Item 8</text:span><text:span text:style-name="T129">)</text:span><text:span text:style-name="T130"><text:s/>Documento 00100.132092-2024-43 – Proposta de extensão de credenciamento - Indoor Empresa de Assistência Médica Domiciliar LTDA</text:span><text:span text:style-name="T131">. /<text:s/></text:span><text:span text:style-name="T132">Item 9</text:span><text:span text:style-name="T133">)</text:span><text:span text:style-name="T134"><text:s/>Documento 00100.130819/2024-58 – Proposta de extensão de credenciamento – Hospitais Integrados da Gávea S/A (HOSPITAL DF STAR)</text:span><text:span text:style-name="T135">. /</text:span><text:span text:style-name="T136"><text:s/>Item 10</text:span><text:span text:style-name="T137">)</text:span><text:span text:style-name="T138"><text:s/>Documento 00100.131765/2024-48 – Proposta de extensão de credenciamento - Fundação Universitária de Cardiologia – Instituto de Cardiologia do Distrito Federal (FUC – ICD)</text:span><text:span text:style-name="T139">. /</text:span><text:span text:style-name="T140"><text:s/>Item 11</text:span><text:span text:style-name="T141">)</text:span><text:span text:style-name="T142"><text:s/>Documento 00100.131465/2024-69 – Proposta de extensão de credenciamento - Clínica Villas Boas S/A</text:span><text:span text:style-name="T143">. /</text:span><text:span text:style-name="T144"><text:s/>Item 12</text:span><text:span text:style-name="T145">)</text:span><text:span text:style-name="T146"><text:s/>Documento 00100.131781/2024-31 – Proposta de extensão de credenciamento - Nutrologia Brasília Serviços Médicos LTDA</text:span><text:span text:style-name="T147">. /</text:span><text:span text:style-name="T148"><text:s/>Item 13</text:span><text:span text:style-name="T149">)</text:span><text:span text:style-name="T150"><text:s/>Documento 00100.132059/2024-13 – Proposta de extensão de credenciamento - Ortopedia Noroeste e Clínica da Dor LTDA</text:span><text:span text:style-name="T151">. /</text:span><text:span text:style-name="T152"><text:s/>Item 14</text:span><text:span text:style-name="T153">)</text:span><text:span text:style-name="T154"><text:s/>Documento 00100.132868/2024-25 – Proposta de extensão de credenciamento - Hospital Sírio-Libanês (UNIDADE BRASÍLIA III)</text:span><text:span text:style-name="T155">. /</text:span><text:span text:style-name="T156"><text:s/>Item 15</text:span><text:span text:style-name="T157">)</text:span><text:span text:style-name="T158"><text:s/></text:span><text:span text:style-name="T159">Documento 00100.102017/2024-58 – Proposta de reajuste - Asas Saúde Integrada LTDA</text:span><text:span text:style-name="T160">. /<text:s/></text:span><text:span text:style-name="T161">Item 16</text:span><text:span text:style-name="T162">)</text:span><text:span text:style-name="T163"><text:s/></text:span><text:span text:style-name="T164">Documento 00100.132767/2024-54 – Consolidado dos reajustes negociados com índices inferiores a 100% do IPCA no último mês.</text:span><text:span text:style-name="T165"><text:s/></text:span><text:span text:style-name="T166">Ficam aprovados os itens<text:s/></text:span><text:span text:style-name="T167">7</text:span><text:span text:style-name="T168"><text:s/>a<text:s/></text:span><text:span text:style-name="T169">1</text:span><text:span text:style-name="T170">5<text:s/></text:span><text:span text:style-name="T171">nos termos, valores, vigências e condições constantes nos documentos apresentados pela COATREL.<text:s/></text:span><text:span text:style-name="T172">Nada mais havendo a tratar, foi dada por encerrada a reunião do Conselho de Supervisão do Sistema Integrado de Saúde, às<text:s/></text:span><text:span text:style-name="T173">dezesseis</text:span><text:span text:style-name="T174"><text:s/></text:span><text:span text:style-name="T175">horas<text:s/></text:span><text:span text:style-name="T176">e<text:s/></text:span><text:span text:style-name="T177">trinta e cinco</text:span><text:span text:style-name="T178"><text:s/></text:span><text:span text:style-name="T179">minutos do dia<text:s/></text:span><text:span text:style-name="T180">quatorze de agosto d</text:span><text:span text:style-name="T181">e dois</text:span><text:span text:style-name="T182"><text:s/>mil e vin</text:span><text:span text:style-name="T183">te e<text:s/></text:span><text:span text:style-name="T184">quatro</text:span><text:span text:style-name="T185">, e, para constar, eu,</text:span><text:span text:style-name="T186"><text:s text:c="4"/>(Assinado eletronicamente) <text:s text:c="5"/></text:span><text:span text:style-name="T187"><text:s/></text:span><text:span text:style-name="T188">DANIELE</text:span><text:span text:style-name="T189"><text:s/></text:span><text:span text:style-name="T190">C</text:span><text:span text:style-name="T191">ARVALHO</text:span><text:span text:style-name="T192"><text:s/>CA</text:span><text:span text:style-name="T193">LVANO</text:span><text:span text:style-name="T194"><text:s/>MENDES</text:span><text:span text:style-name="T195">, na condição de<text:s/></text:span><text:span text:style-name="T196">conselheira e<text:s/></text:span><text:span text:style-name="T197">secretári</text:span><text:span text:style-name="T198">a</text:span><text:span text:style-name="T199"><text:s/>da presente reunião, lavrei a Ata, que, após lida e aprovada,<text:s/></text:span><text:span text:style-name="T200">é assinada pela Vice-presidente e demais conselheiros participantes da reunião.</text:span></text:p>
      <text:p text:style-name="P201"/>
      <text:p text:style-name="P202">(Assinado eletronicamente)</text:p>
      <text:p text:style-name="P203">ILANA TROMBKA</text:p>
      <text:p text:style-name="P204"><text:span text:style-name="T205">VICE-PRESIDENTE</text:span></text:p>
      <text:p text:style-name="P206"/>
      <text:p text:style-name="P207"/>
      <text:p text:style-name="P208">(Assinado eletronicamente)</text:p>
      <text:p text:style-name="P209">ANDERSON ALVES DE OLIVEIRA</text:p>
      <text:p text:style-name="P210">CONSELHEIRO</text:p>
      <text:p text:style-name="P211"/>
      <text:p text:style-name="P212"/>
      <text:p text:style-name="P213"><text:s/>(Assinado eletronicamente)</text:p>
      <text:p text:style-name="P214">FERNANDO ÁLVARO LEÃO RINCON</text:p>
      <text:p text:style-name="P215">CONSELHEIRO</text:p>
      <text:p text:style-name="P216"/>
      <text:p text:style-name="P217"/>
      <text:p text:style-name="P218">(Assinado eletronicamente)</text:p>
      <text:p text:style-name="P219">GUSTAVO PONCE DE LEON SORIANO LAGO</text:p>
      <text:p text:style-name="P220">CONSELHEIRO</text:p>
      <text:p text:style-name="P221"/>
      <text:p text:style-name="P222"/>
      <text:p text:style-name="P223">(Assinado eletronicamente)</text:p>
      <text:p text:style-name="P224">SIMONE REGINA MAIA FRANCO</text:p>
      <text:p text:style-name="P225">CONSELHEIRA</text:p>
      <text:p text:style-name="P226"/>
      <text:p text:style-name="P227"/>
      <text:p text:style-name="P228">MARCELO CHAGAS MUNIZ</text:p>
      <text:p text:style-name="P229">CONSELHEIRO</text:p>
      <text:p text:style-name="P2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2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3T16:45:00Z</meta:creation-date>
    <dc:date>2026-04-23T16:45:00Z</dc:date>
    <meta:print-date>2021-11-12T14:46:00Z</meta:print-date>
    <meta:template xlink:href="Normal.dotm" xlink:type="simple"/>
    <meta:editing-cycles>10</meta:editing-cycles>
    <meta:editing-duration>PT243060S</meta:editing-duration>
    <meta:document-statistic meta:page-count="1" meta:paragraph-count="11" meta:word-count="900" meta:character-count="5755" meta:row-count="40" meta:non-whitespace-character-count="4866"/>
  </office:meta>
</office:document-meta>
</file>