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4" style:parent-style-name="Fonteparág.padrão" style:family="text">
      <style:text-properties fo:font-size="14pt" style:font-size-asian="14pt" style:font-size-complex="14pt"/>
    </style:style>
    <style:style style:name="T75" style:parent-style-name="Fonteparág.padrão" style:family="text">
      <style:text-properties fo:font-size="14pt" style:font-size-asian="14pt" style:font-size-complex="14pt"/>
    </style:style>
    <style:style style:name="T76" style:parent-style-name="Fonteparág.padrão" style:family="text">
      <style:text-properties fo:font-size="14pt" style:font-size-asian="14pt" style:font-size-complex="14pt"/>
    </style:style>
    <style:style style:name="T7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7" style:parent-style-name="Fonteparág.padrão" style:family="text">
      <style:text-properties fo:font-size="14pt" style:font-size-asian="14pt" style:font-size-complex="14pt"/>
    </style:style>
    <style:style style:name="T8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9" style:parent-style-name="Fonteparág.padrão" style:family="text">
      <style:text-properties fo:font-size="14pt" style:font-size-asian="14pt" style:font-size-complex="14pt"/>
    </style:style>
    <style:style style:name="T90" style:parent-style-name="Fonteparág.padrão" style:family="text">
      <style:text-properties fo:font-size="14pt" style:font-size-asian="14pt" style:font-size-complex="14pt"/>
    </style:style>
    <style:style style:name="T91" style:parent-style-name="Fonteparág.padrão" style:family="text">
      <style:text-properties fo:font-size="14pt" style:font-size-asian="14pt" style:font-size-complex="14pt"/>
    </style:style>
    <style:style style:name="T92" style:parent-style-name="Fonteparág.padrão" style:family="text">
      <style:text-properties fo:font-size="14pt" style:font-size-asian="14pt" style:font-size-complex="14pt"/>
    </style:style>
    <style:style style:name="T93" style:parent-style-name="Fonteparág.padrão" style:family="text">
      <style:text-properties fo:font-size="14pt" style:font-size-asian="14pt" style:font-size-complex="14pt"/>
    </style:style>
    <style:style style:name="T94" style:parent-style-name="Fonteparág.padrão" style:family="text">
      <style:text-properties fo:font-size="14pt" style:font-size-asian="14pt" style:font-size-complex="14pt"/>
    </style:style>
    <style:style style:name="T95" style:parent-style-name="Fonteparág.padrão" style:family="text">
      <style:text-properties fo:font-size="14pt" style:font-size-asian="14pt" style:font-size-complex="14pt"/>
    </style:style>
    <style:style style:name="T96" style:parent-style-name="Fonteparág.padrão" style:family="text">
      <style:text-properties fo:font-size="14pt" style:font-size-asian="14pt" style:font-size-complex="14pt"/>
    </style:style>
    <style:style style:name="T97" style:parent-style-name="Fonteparág.padrão" style:family="text">
      <style:text-properties fo:font-size="14pt" style:font-size-asian="14pt" style:font-size-complex="14pt"/>
    </style:style>
    <style:style style:name="T98" style:parent-style-name="Fonteparág.padrão" style:family="text">
      <style:text-properties fo:font-size="14pt" style:font-size-asian="14pt" style:font-size-complex="14pt"/>
    </style:style>
    <style:style style:name="T99" style:parent-style-name="Fonteparág.padrão" style:family="text">
      <style:text-properties fo:font-size="14pt" style:font-size-asian="14pt" style:font-size-complex="14pt"/>
    </style:style>
    <style:style style:name="T100" style:parent-style-name="Fonteparág.padrão" style:family="text">
      <style:text-properties fo:font-size="14pt" style:font-size-asian="14pt" style:font-size-complex="14pt"/>
    </style:style>
    <style:style style:name="T101" style:parent-style-name="Fonteparág.padrão" style:family="text">
      <style:text-properties fo:font-size="14pt" style:font-size-asian="14pt" style:font-size-complex="14pt"/>
    </style:style>
    <style:style style:name="T102" style:parent-style-name="Fonteparág.padrão" style:family="text">
      <style:text-properties fo:font-size="14pt" style:font-size-asian="14pt" style:font-size-complex="14pt"/>
    </style:style>
    <style:style style:name="T103" style:parent-style-name="Fonteparág.padrão" style:family="text">
      <style:text-properties fo:font-size="14pt" style:font-size-asian="14pt" style:font-size-complex="14pt"/>
    </style:style>
    <style:style style:name="T104" style:parent-style-name="Fonteparág.padrão" style:family="text">
      <style:text-properties fo:font-size="14pt" style:font-size-asian="14pt" style:font-size-complex="14pt"/>
    </style:style>
    <style:style style:name="T105" style:parent-style-name="Fonteparág.padrão" style:family="text">
      <style:text-properties fo:font-size="14pt" style:font-size-asian="14pt" style:font-size-complex="14pt"/>
    </style:style>
    <style:style style:name="T106" style:parent-style-name="Fonteparág.padrão" style:family="text">
      <style:text-properties fo:font-size="14pt" style:font-size-asian="14pt" style:font-size-complex="14pt"/>
    </style:style>
    <style:style style:name="T107" style:parent-style-name="Fonteparág.padrão" style:family="text">
      <style:text-properties fo:font-size="14pt" style:font-size-asian="14pt" style:font-size-complex="14pt"/>
    </style:style>
    <style:style style:name="T108" style:parent-style-name="Fonteparág.padrão" style:family="text">
      <style:text-properties fo:font-size="14pt" style:font-size-asian="14pt" style:font-size-complex="14pt"/>
    </style:style>
    <style:style style:name="T109" style:parent-style-name="Fonteparág.padrão" style:family="text">
      <style:text-properties fo:font-size="14pt" style:font-size-asian="14pt" style:font-size-complex="14pt"/>
    </style:style>
    <style:style style:name="T110" style:parent-style-name="Fonteparág.padrão" style:family="text">
      <style:text-properties fo:font-size="14pt" style:font-size-asian="14pt" style:font-size-complex="14pt"/>
    </style:style>
    <style:style style:name="T111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Fonteparág.padrão" style:family="text">
      <style:text-properties fo:font-size="14pt" style:font-size-asian="14pt" style:font-size-complex="14pt"/>
    </style:style>
    <style:style style:name="T11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4" style:parent-style-name="Fonteparág.padrão" style:family="text">
      <style:text-properties fo:font-size="14pt" style:font-size-asian="14pt" style:font-size-complex="14pt"/>
    </style:style>
    <style:style style:name="T115" style:parent-style-name="Fonteparág.padrão" style:family="text">
      <style:text-properties fo:font-size="14pt" style:font-size-asian="14pt" style:font-size-complex="14pt"/>
    </style:style>
    <style:style style:name="T116" style:parent-style-name="Fonteparág.padrão" style:family="text">
      <style:text-properties fo:font-size="14pt" style:font-size-asian="14pt" style:font-size-complex="14pt"/>
    </style:style>
    <style:style style:name="T117" style:parent-style-name="Fonteparág.padrão" style:family="text">
      <style:text-properties fo:font-size="14pt" style:font-size-asian="14pt" style:font-size-complex="14pt"/>
    </style:style>
    <style:style style:name="T118" style:parent-style-name="Fonteparág.padrão" style:family="text">
      <style:text-properties fo:font-size="14pt" style:font-size-asian="14pt" style:font-size-complex="14pt"/>
    </style:style>
    <style:style style:name="P119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12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21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122" style:parent-style-name="Normal" style:family="paragraph">
      <style:paragraph-properties fo:text-align="center"/>
    </style:style>
    <style:style style:name="T123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12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2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2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3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3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3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4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4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4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43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144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dezesseis</text:span><text:span text:style-name="T15"><text:s/></text:span><text:span text:style-name="T16">horas</text:span><text:span text:style-name="T17"><text:s/></text:span><text:span text:style-name="T18">do dia</text:span><text:span text:style-name="T19"><text:s/></text:span><text:span text:style-name="T20">dez</text:span><text:span text:style-name="T21"><text:s/>de<text:s/></text:span><text:span text:style-name="T22">abril</text:span><text:span text:style-name="T23"><text:s/></text:span><text:span text:style-name="T24">do ano de dois mil e<text:s/></text:span><text:span text:style-name="T25">vinte</text:span><text:span text:style-name="T26"><text:s/>e<text:s/></text:span><text:span text:style-name="T27">quatro</text:span><text:span text:style-name="T28">,<text:s/></text:span><text:span text:style-name="T29">na sala de reuniões da Diretoria-Geral</text:span><text:span text:style-name="T30">,<text:s/></text:span><text:span text:style-name="T31">participaram a Diretora-Geral Ilana Trombka como Vice-presidente do Conselho de Supervisão;<text:s/></text:span><text:span text:style-name="T32">os conselheiros Gustavo Ponce de Leon Soriano Lago, Diretor da Secretaria de Gestão de Pessoas – SEGP</text:span><text:span text:style-name="T33">;<text:s/></text:span><text:span text:style-name="T34">Fernando Álvaro Leão Rincon</text:span><text:span text:style-name="T35">, Diretor da Secretaria de Finanças, Orçamento e Contabilidade – SAFIN</text:span><text:span text:style-name="T36">;<text:s/></text:span><text:span text:style-name="T37">Anderson Alves de Oliveira</text:span><text:span text:style-name="T38"><text:s/>e<text:s/></text:span><text:span text:style-name="T39">Simone Regina Maia Franco</text:span><text:span text:style-name="T40">, representante</text:span><text:span text:style-name="T41">s</text:span><text:span text:style-name="T42"><text:s/>dos servidores ativos</text:span><text:span text:style-name="T43">.<text:s/></text:span><text:span text:style-name="T44">Presentes também</text:span><text:span text:style-name="T45"><text:s/></text:span><text:span text:style-name="T46">Celice Silva Leite, representante da Primeira Vice-Presidência do Senado Federal;</text:span><text:span text:style-name="T47"><text:s/></text:span><text:span text:style-name="T48">Dirceu Vieira Machado Filho,<text:s/></text:span><text:span text:style-name="T49">coordenador da Coordenação de Gestão Financeira do SIS – COGEFI;</text:span><text:span text:style-name="T50"><text:s/></text:span><text:span text:style-name="T51">Geovane Resende Silva</text:span><text:span text:style-name="T52">, C</text:span><text:span text:style-name="T53">oordenador de Atendimento<text:s/></text:span><text:span text:style-name="T54">e Relacionamento</text:span><text:span text:style-name="T55"><text:s/>–<text:s/></text:span><text:span text:style-name="T56">COATREL</text:span><text:span text:style-name="T57">;</text:span><text:span text:style-name="T58"><text:s/></text:span><text:span text:style-name="T59">Monicelly de Matos Lopes, Assessora Administrativa da Coordenadora-Geral de Saúde</text:span><text:span text:style-name="T60">; e Carla Peixoto Valladares, Assessora Técnica da SEGP</text:span><text:span text:style-name="T61">.</text:span><text:span text:style-name="T62"><text:s/></text:span><text:span text:style-name="T63">A Diretora Ilana assumiu a presidência da reunião e deu início aos trabalhos.</text:span><text:span text:style-name="T64"><text:s/></text:span><text:span text:style-name="T65">Item 1)<text:s/></text:span><text:span text:style-name="T66">Documento 00100.056675/2024-61 – Beneficiário-titular solicita permanência da genitora como dependente do SIS sem constar na declaração de imposto de renda referente ao ano-base de 2023.</text:span><text:span text:style-name="T67"><text:s/></text:span><text:span text:style-name="T68">Sobrestado para complementação de informações pelo<text:s/></text:span><text:span text:style-name="T69">requerente</text:span><text:span text:style-name="T70">.<text:s/></text:span><text:span text:style-name="T71">Item 2)<text:s/></text:span><text:span text:style-name="T72">Documento 00100.057076/2024-64 – Beneficiário solicita reembolso de medicamento de alto custo para os filhos gêmeos prematuros cuja situação clínica não se enquadra nas regras de cobertura do SIS.</text:span><text:span text:style-name="T73"><text:s/></text:span><text:span text:style-name="T74">O Conselho acata o parecer da perícia e, tendo em vista a solicitação complementar do<text:s/></text:span><text:span text:style-name="T75">genitor</text:span><text:span text:style-name="T76">, defere a cobertura via reembolso para o medicamento Nirsevimabe.<text:s/></text:span><text:span text:style-name="T77">Item 3)<text:s/></text:span><text:span text:style-name="T78">Documento 00100.055754/2024-54 – Proposta de extensão de credenciamento - Home Care Coelho Souza e Souza Assistência Domiciliar Ltda. (LUMINU).</text:span><text:span text:style-name="T79"><text:s/>/ Item 4)<text:s/></text:span><text:span text:style-name="T80">Documento 00100.056918/2024-61 – Proposta de extensão de credenciamento - Centro Brasileiro da Visão (CBV).</text:span><text:span text:style-name="T81"><text:s/>/ Item 5)<text:s/></text:span><text:span text:style-name="T82">Documento 00100.056913/2024-38 – Proposta de extensão de credenciamento - Ímpar Serviços Hospitalares (Maternidade Brasília).</text:span><text:span text:style-name="T83"><text:s/>/ Item 6)<text:s/></text:span><text:span text:style-name="T84">Documento 00100.057004/2024-17 – Proposta de extensão de credenciamento - Hospital Sírio-Libanês (Unidade III).</text:span><text:span text:style-name="T85"><text:s/>/ Item 7)<text:s/></text:span><text:span text:style-name="T86">Documento 00100.056044/2024-41 – Consolidado dos reajustes negociados com índices inferiores a 100% do IPCA no último mês.</text:span><text:span text:style-name="T87"><text:s/>Ficam aprovados os itens 3 a 7 nos termos, valores, vigências e condições constantes nos documentos apresentados pela COATREL.<text:s/></text:span><text:span text:style-name="T88">EXTRAPAUTA)</text:span><text:span text:style-name="T89"><text:s/></text:span><text:span text:style-name="T90">A Conselheira Simone</text:span><text:span text:style-name="T91"><text:s/>apresentou e distribuiu a cartilha “Atendimento à pessoa com TEA –<text:s/></text:span><text:span text:style-name="T92">U</text:span><text:span text:style-name="T93">m compromisso institucional”, lançada pelo Senado</text:span><text:span text:style-name="T94"><text:s/>Federal, deixando registrados seus agradecimentos à Diretoria-Geral pelo apoio na consecução desse trabalho, e também pelos avanços e conquistas referentes ao tema dentro da Casa.</text:span><text:span text:style-name="T95"><text:s/></text:span><text:span text:style-name="T96">Nada mais havendo a tratar, foi dada por encerrada a reunião do Conselho de Supervisão do Sistema Integrado de Saúde, às<text:s/></text:span><text:span text:style-name="T97">dezesseis</text:span><text:span text:style-name="T98"><text:s/></text:span><text:span text:style-name="T99">horas<text:s/></text:span><text:span text:style-name="T100">e quarenta</text:span><text:span text:style-name="T101"><text:s/></text:span><text:span text:style-name="T102">minutos do dia<text:s/></text:span><text:span text:style-name="T103">dez</text:span><text:span text:style-name="T104"><text:s/>de</text:span><text:span text:style-name="T105"><text:s/>abril</text:span><text:span text:style-name="T106"><text:s/>de dois</text:span><text:span text:style-name="T107"><text:s/>mil e vin</text:span><text:span text:style-name="T108">te e<text:s/></text:span><text:span text:style-name="T109">quatro</text:span><text:span text:style-name="T110">, e, para constar, eu,</text:span><text:span text:style-name="T111"><text:s text:c="4"/>(Assinado eletronicamente) <text:s text:c="5"/></text:span><text:span text:style-name="T112"><text:s/></text:span><text:span text:style-name="T113">CARLA PEIXOTO VALLADARES</text:span><text:span text:style-name="T114">, na condição de secretária da presente reunião, lavrei a Ata, que, após lida e<text:s/></text:span><text:span text:style-name="T115">aprovada,<text:s/></text:span><text:span text:style-name="T116">é assinada pela<text:s/></text:span><text:span text:style-name="T117">Vice-presidente<text:s/></text:span><text:span text:style-name="T118">e demais conselheiros participantes da reunião.</text:span></text:p>
      <text:p text:style-name="P119"/>
      <text:p text:style-name="P120">(Assinado eletronicamente)</text:p>
      <text:p text:style-name="P121">ILANA TROMBKA</text:p>
      <text:p text:style-name="P122"><text:span text:style-name="T123">VICE-PRESIDENTE</text:span></text:p>
      <text:p text:style-name="P124"/>
      <text:p text:style-name="P125"/>
      <text:p text:style-name="P126"><text:s/>(Assinado eletronicamente)</text:p>
      <text:p text:style-name="P127">ANDERSON ALVES DE OLIVEIRA</text:p>
      <text:p text:style-name="P128">CONSELHEIRO</text:p>
      <text:p text:style-name="P129"/>
      <text:p text:style-name="P130"/>
      <text:p text:style-name="P131"><text:s/>(Assinado eletronicamente)</text:p>
      <text:p text:style-name="P132">FERNANDO ÁLVARO LEÃO RINCON</text:p>
      <text:p text:style-name="P133">CONSELHEIRO</text:p>
      <text:p text:style-name="P134"/>
      <text:p text:style-name="P135"/>
      <text:p text:style-name="P136">(Assinado eletronicamente)</text:p>
      <text:p text:style-name="P137">GUSTAVO PONCE DE LEON SORIANO LAGO</text:p>
      <text:p text:style-name="P138">CONSELHEIRO</text:p>
      <text:p text:style-name="P139"/>
      <text:p text:style-name="P140"/>
      <text:p text:style-name="P141">(Assinado eletronicamente)</text:p>
      <text:p text:style-name="P142">SIMONE REGINA MAIA FRANCO</text:p>
      <text:p text:style-name="P143">CONSELHEIRA</text:p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28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Carla Peixoto Valladares</dc:creator>
    <meta:creation-date>2026-04-23T16:08:00Z</meta:creation-date>
    <dc:date>2026-04-23T16:08:00Z</dc:date>
    <meta:print-date>2021-11-12T14:46:00Z</meta:print-date>
    <meta:template xlink:href="Normal.dotm" xlink:type="simple"/>
    <meta:editing-cycles>12</meta:editing-cycles>
    <meta:editing-duration>PT152220S</meta:editing-duration>
    <meta:document-statistic meta:page-count="1" meta:paragraph-count="7" meta:word-count="551" meta:character-count="3524" meta:row-count="24" meta:non-whitespace-character-count="2980"/>
  </office:meta>
</office:document-meta>
</file>