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top="0.1666in" fo:margin-bottom="0.1666in" fo:margin-left="0.3937in" fo:background-color="#FFFFFF">
        <style:tab-stops/>
      </style:paragraph-properties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8" style:parent-style-name="Fonteparág.padrão" style:family="text">
      <style:text-properties fo:font-size="13pt" style:font-size-asian="13pt" style:font-size-complex="13pt"/>
    </style:style>
    <style:style style:name="T69" style:parent-style-name="Fonteparág.padrão" style:family="text">
      <style:text-properties fo:font-size="13pt" style:font-size-asian="13pt" style:font-size-complex="13pt"/>
    </style:style>
    <style:style style:name="T70" style:parent-style-name="Fonteparág.padrão" style:family="text">
      <style:text-properties fo:font-size="13pt" style:font-size-asian="13pt" style:font-size-complex="13pt"/>
    </style:style>
    <style:style style:name="T71" style:parent-style-name="Fonteparág.padrão" style:family="text">
      <style:text-properties fo:font-size="13pt" style:font-size-asian="13pt" style:font-size-complex="13pt"/>
    </style:style>
    <style:style style:name="T72" style:parent-style-name="Fonteparág.padrão" style:family="text">
      <style:text-properties fo:font-size="13pt" style:font-size-asian="13pt" style:font-size-complex="13pt"/>
    </style:style>
    <style:style style:name="T73" style:parent-style-name="Fonteparág.padrão" style:family="text">
      <style:text-properties fo:font-size="13pt" style:font-size-asian="13pt" style:font-size-complex="13pt"/>
    </style:style>
    <style:style style:name="T74" style:parent-style-name="Fonteparág.padrão" style:family="text">
      <style:text-properties fo:font-size="13pt" style:font-size-asian="13pt" style:font-size-complex="13pt"/>
    </style:style>
    <style:style style:name="T75" style:parent-style-name="Fonteparág.padrão" style:family="text">
      <style:text-properties fo:font-size="13pt" style:font-size-asian="13pt" style:font-size-complex="13pt"/>
    </style:style>
    <style:style style:name="T76" style:parent-style-name="Fonteparág.padrão" style:family="text">
      <style:text-properties fo:font-size="13pt" style:font-size-asian="13pt" style:font-size-complex="13pt"/>
    </style:style>
    <style:style style:name="T77" style:parent-style-name="Fonteparág.padrão" style:family="text">
      <style:text-properties fo:font-size="13pt" style:font-size-asian="13pt" style:font-size-complex="13pt"/>
    </style:style>
    <style:style style:name="T78" style:parent-style-name="Fonteparág.padrão" style:family="text">
      <style:text-properties fo:font-size="13pt" style:font-size-asian="13pt" style:font-size-complex="13pt"/>
    </style:style>
    <style:style style:name="T79" style:parent-style-name="Fonteparág.padrão" style:family="text">
      <style:text-properties fo:font-size="13pt" style:font-size-asian="13pt" style:font-size-complex="13pt"/>
    </style:style>
    <style:style style:name="T80" style:parent-style-name="Fonteparág.padrão" style:family="text">
      <style:text-properties fo:font-size="13pt" style:font-size-asian="13pt" style:font-size-complex="13pt"/>
    </style:style>
    <style:style style:name="T81" style:parent-style-name="Fonteparág.padrão" style:family="text">
      <style:text-properties fo:font-size="13pt" style:font-size-asian="13pt" style:font-size-complex="13pt"/>
    </style:style>
    <style:style style:name="T82" style:parent-style-name="Fonteparág.padrão" style:family="text">
      <style:text-properties fo:font-size="13pt" style:font-size-asian="13pt" style:font-size-complex="13pt"/>
    </style:style>
    <style:style style:name="T83" style:parent-style-name="Fonteparág.padrão" style:family="text">
      <style:text-properties fo:font-size="13pt" style:font-size-asian="13pt" style:font-size-complex="13pt"/>
    </style:style>
    <style:style style:name="T84" style:parent-style-name="Fonteparág.padrão" style:family="text">
      <style:text-properties fo:font-size="13pt" style:font-size-asian="13pt" style:font-size-complex="13pt"/>
    </style:style>
    <style:style style:name="T8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8" style:parent-style-name="Fonteparág.padrão" style:family="text">
      <style:text-properties fo:font-size="13pt" style:font-size-asian="13pt" style:font-size-complex="13pt"/>
    </style:style>
    <style:style style:name="T89" style:parent-style-name="Fonteparág.padrão" style:family="text">
      <style:text-properties fo:font-size="13pt" style:font-size-asian="13pt" style:font-size-complex="13pt"/>
    </style:style>
    <style:style style:name="T90" style:parent-style-name="Fonteparág.padrão" style:family="text">
      <style:text-properties fo:font-size="13pt" style:font-size-asian="13pt" style:font-size-complex="13pt"/>
    </style:style>
    <style:style style:name="T91" style:parent-style-name="Fonteparág.padrão" style:family="text">
      <style:text-properties fo:font-size="13pt" style:font-size-asian="13pt" style:font-size-complex="13pt"/>
    </style:style>
    <style:style style:name="T92" style:parent-style-name="Fonteparág.padrão" style:family="text">
      <style:text-properties fo:font-size="13pt" style:font-size-asian="13pt" style:font-size-complex="13pt"/>
    </style:style>
    <style:style style:name="T93" style:parent-style-name="Fonteparág.padrão" style:family="text">
      <style:text-properties fo:font-size="14pt" style:font-size-asian="14pt" style:font-size-complex="14pt"/>
    </style:style>
    <style:style style:name="T94" style:parent-style-name="Fonteparág.padrão" style:family="text">
      <style:text-properties fo:font-size="13pt" style:font-size-asian="13pt" style:font-size-complex="13pt"/>
    </style:style>
    <style:style style:name="T95" style:parent-style-name="Fonteparág.padrão" style:family="text">
      <style:text-properties fo:font-size="13pt" style:font-size-asian="13pt" style:font-size-complex="13pt"/>
    </style:style>
    <style:style style:name="T96" style:parent-style-name="Fonteparág.padrão" style:family="text">
      <style:text-properties fo:font-size="13pt" style:font-size-asian="13pt" style:font-size-complex="13pt"/>
    </style:style>
    <style:style style:name="T97" style:parent-style-name="Fonteparág.padrão" style:family="text">
      <style:text-properties fo:font-size="13pt" style:font-size-asian="13pt" style:font-size-complex="13pt"/>
    </style:style>
    <style:style style:name="T98" style:parent-style-name="Fonteparág.padrão" style:family="text">
      <style:text-properties fo:font-size="13pt" style:font-size-asian="13pt" style:font-size-complex="13pt"/>
    </style:style>
    <style:style style:name="T99" style:parent-style-name="Fonteparág.padrão" style:family="text">
      <style:text-properties fo:font-size="13pt" style:font-size-asian="13pt" style:font-size-complex="13pt"/>
    </style:style>
    <style:style style:name="T100" style:parent-style-name="Fonteparág.padrão" style:family="text">
      <style:text-properties fo:font-size="13pt" style:font-size-asian="13pt" style:font-size-complex="13pt"/>
    </style:style>
    <style:style style:name="T101" style:parent-style-name="Fonteparág.padrão" style:family="text">
      <style:text-properties fo:font-size="13pt" style:font-size-asian="13pt" style:font-size-complex="13pt"/>
    </style:style>
    <style:style style:name="T102" style:parent-style-name="Fonteparág.padrão" style:family="text">
      <style:text-properties fo:font-size="13pt" style:font-size-asian="13pt" style:font-size-complex="13pt"/>
    </style:style>
    <style:style style:name="T103" style:parent-style-name="Fonteparág.padrão" style:family="text">
      <style:text-properties fo:font-size="13pt" style:font-size-asian="13pt" style:font-size-complex="13pt"/>
    </style:style>
    <style:style style:name="T104" style:parent-style-name="Fonteparág.padrão" style:family="text">
      <style:text-properties fo:font-size="13pt" style:font-size-asian="13pt" style:font-size-complex="13pt"/>
    </style:style>
    <style:style style:name="T105" style:parent-style-name="Fonteparág.padrão" style:family="text">
      <style:text-properties fo:font-size="13pt" style:font-size-asian="13pt" style:font-size-complex="13pt"/>
    </style:style>
    <style:style style:name="T106" style:parent-style-name="Fonteparág.padrão" style:family="text">
      <style:text-properties fo:font-size="13pt" style:font-size-asian="13pt" style:font-size-complex="13pt"/>
    </style:style>
    <style:style style:name="T107" style:parent-style-name="Fonteparág.padrão" style:family="text">
      <style:text-properties fo:font-size="13pt" style:font-size-asian="13pt" style:font-size-complex="13pt"/>
    </style:style>
    <style:style style:name="T108" style:parent-style-name="Fonteparág.padrão" style:family="text">
      <style:text-properties fo:font-size="13pt" style:font-size-asian="13pt" style:font-size-complex="13pt"/>
    </style:style>
    <style:style style:name="T109" style:parent-style-name="Fonteparág.padrão" style:family="text">
      <style:text-properties fo:font-size="13pt" style:font-size-asian="13pt" style:font-size-complex="13pt"/>
    </style:style>
    <style:style style:name="T110" style:parent-style-name="Fonteparág.padrão" style:family="text">
      <style:text-properties fo:font-size="13pt" style:font-size-asian="13pt" style:font-size-complex="13pt"/>
    </style:style>
    <style:style style:name="T111" style:parent-style-name="Fonteparág.padrão" style:family="text">
      <style:text-properties fo:font-size="13pt" style:font-size-asian="13pt" style:font-size-complex="13pt"/>
    </style:style>
    <style:style style:name="T112" style:parent-style-name="Fonteparág.padrão" style:family="text">
      <style:text-properties fo:font-size="13pt" style:font-size-asian="13pt" style:font-size-complex="13pt"/>
    </style:style>
    <style:style style:name="T113" style:parent-style-name="Fonteparág.padrão" style:family="text">
      <style:text-properties fo:font-size="13pt" style:font-size-asian="13pt" style:font-size-complex="13pt"/>
    </style:style>
    <style:style style:name="T114" style:parent-style-name="Fonteparág.padrão" style:family="text">
      <style:text-properties fo:font-size="13pt" style:font-size-asian="13pt" style:font-size-complex="13pt"/>
    </style:style>
    <style:style style:name="T115" style:parent-style-name="Fonteparág.padrão" style:family="text">
      <style:text-properties fo:font-size="13pt" style:font-size-asian="13pt" style:font-size-complex="13pt"/>
    </style:style>
    <style:style style:name="T116" style:parent-style-name="Fonteparág.padrão" style:family="text">
      <style:text-properties fo:font-size="13pt" style:font-size-asian="13pt" style:font-size-complex="13pt"/>
    </style:style>
    <style:style style:name="T117" style:parent-style-name="Fonteparág.padrão" style:family="text">
      <style:text-properties fo:font-size="13pt" style:font-size-asian="13pt" style:font-size-complex="13pt"/>
    </style:style>
    <style:style style:name="T118" style:parent-style-name="Fonteparág.padrão" style:family="text">
      <style:text-properties fo:font-size="13pt" style:font-size-asian="13pt" style:font-size-complex="13pt"/>
    </style:style>
    <style:style style:name="T119" style:parent-style-name="Fonteparág.padrão" style:family="text">
      <style:text-properties fo:font-size="13pt" style:font-size-asian="13pt" style:font-size-complex="13pt"/>
    </style:style>
    <style:style style:name="T120" style:parent-style-name="Fonteparág.padrão" style:family="text">
      <style:text-properties fo:font-size="13pt" style:font-size-asian="13pt" style:font-size-complex="13pt"/>
    </style:style>
    <style:style style:name="T121" style:parent-style-name="Fonteparág.padrão" style:family="text">
      <style:text-properties fo:font-size="13pt" style:font-size-asian="13pt" style:font-size-complex="13pt"/>
    </style:style>
    <style:style style:name="T122" style:parent-style-name="Fonteparág.padrão" style:family="text">
      <style:text-properties fo:font-size="13pt" style:font-size-asian="13pt" style:font-size-complex="13pt"/>
    </style:style>
    <style:style style:name="T123" style:parent-style-name="Fonteparág.padrão" style:family="text">
      <style:text-properties fo:font-size="13pt" style:font-size-asian="13pt" style:font-size-complex="13pt"/>
    </style:style>
    <style:style style:name="T124" style:parent-style-name="Fonteparág.padrão" style:family="text">
      <style:text-properties fo:font-size="13pt" style:font-size-asian="13pt" style:font-size-complex="13pt"/>
    </style:style>
    <style:style style:name="T125" style:parent-style-name="Fonteparág.padrão" style:family="text">
      <style:text-properties fo:font-size="13pt" style:font-size-asian="13pt" style:font-size-complex="13pt"/>
    </style:style>
    <style:style style:name="T126" style:parent-style-name="Fonteparág.padrão" style:family="text">
      <style:text-properties fo:font-size="13pt" style:font-size-asian="13pt" style:font-size-complex="13pt"/>
    </style:style>
    <style:style style:name="T127" style:parent-style-name="Fonteparág.padrão" style:family="text">
      <style:text-properties fo:font-size="13pt" style:font-size-asian="13pt" style:font-size-complex="13pt"/>
    </style:style>
    <style:style style:name="T128" style:parent-style-name="Fonteparág.padrão" style:family="text">
      <style:text-properties fo:font-size="13pt" style:font-size-asian="13pt" style:font-size-complex="13pt"/>
    </style:style>
    <style:style style:name="T129" style:parent-style-name="Fonteparág.padrão" style:family="text">
      <style:text-properties fo:font-size="13pt" style:font-size-asian="13pt" style:font-size-complex="13pt"/>
    </style:style>
    <style:style style:name="T13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4" style:parent-style-name="Fonteparág.padrão" style:family="text">
      <style:text-properties fo:font-size="13pt" style:font-size-asian="13pt" style:font-size-complex="13pt"/>
    </style:style>
    <style:style style:name="T135" style:parent-style-name="Fonteparág.padrão" style:family="text">
      <style:text-properties fo:font-size="13pt" style:font-size-asian="13pt" style:font-size-complex="13pt"/>
    </style:style>
    <style:style style:name="T136" style:parent-style-name="Fonteparág.padrão" style:family="text">
      <style:text-properties fo:font-size="13pt" style:font-size-asian="13pt" style:font-size-complex="13pt"/>
    </style:style>
    <style:style style:name="T137" style:parent-style-name="Fonteparág.padrão" style:family="text">
      <style:text-properties fo:font-size="13pt" style:font-size-asian="13pt" style:font-size-complex="13pt"/>
    </style:style>
    <style:style style:name="T138" style:parent-style-name="Fonteparág.padrão" style:family="text">
      <style:text-properties fo:font-size="13pt" style:font-size-asian="13pt" style:font-size-complex="13pt"/>
    </style:style>
    <style:style style:name="T139" style:parent-style-name="Fonteparág.padrão" style:family="text">
      <style:text-properties fo:font-size="13pt" style:font-size-asian="13pt" style:font-size-complex="13pt"/>
    </style:style>
    <style:style style:name="T140" style:parent-style-name="Fonteparág.padrão" style:family="text">
      <style:text-properties fo:font-size="13pt" style:font-size-asian="13pt" style:font-size-complex="13pt"/>
    </style:style>
    <style:style style:name="T141" style:parent-style-name="Fonteparág.padrão" style:family="text">
      <style:text-properties fo:font-size="13pt" style:font-size-asian="13pt" style:font-size-complex="13pt"/>
    </style:style>
    <style:style style:name="T14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4" style:parent-style-name="Fonteparág.padrão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14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7" style:parent-style-name="Fonteparág.padrão" style:family="text">
      <style:text-properties fo:font-size="13pt" style:font-size-asian="13pt" style:font-size-complex="13pt"/>
    </style:style>
    <style:style style:name="T148" style:parent-style-name="Fonteparág.padrão" style:family="text">
      <style:text-properties fo:font-size="13pt" style:font-size-asian="13pt" style:font-size-complex="13pt"/>
    </style:style>
    <style:style style:name="T149" style:parent-style-name="Fonteparág.padrão" style:family="text">
      <style:text-properties fo:font-size="13pt" style:font-size-asian="13pt" style:font-size-complex="13pt"/>
    </style:style>
    <style:style style:name="T150" style:parent-style-name="Fonteparág.padrão" style:family="text">
      <style:text-properties fo:font-size="13pt" style:font-size-asian="13pt" style:font-size-complex="13pt"/>
    </style:style>
    <style:style style:name="T151" style:parent-style-name="Fonteparág.padrão" style:family="text">
      <style:text-properties fo:font-size="13pt" style:font-size-asian="13pt" style:font-size-complex="13pt"/>
    </style:style>
    <style:style style:name="T152" style:parent-style-name="Fonteparág.padrão" style:family="text">
      <style:text-properties fo:font-size="13pt" style:font-size-asian="13pt" style:font-size-complex="13pt"/>
    </style:style>
    <style:style style:name="T153" style:parent-style-name="Fonteparág.padrão" style:family="text">
      <style:text-properties fo:font-size="13pt" style:font-size-asian="13pt" style:font-size-complex="13pt"/>
    </style:style>
    <style:style style:name="T154" style:parent-style-name="Fonteparág.padrão" style:family="text">
      <style:text-properties fo:font-size="13pt" style:font-size-asian="13pt" style:font-size-complex="13pt"/>
    </style:style>
    <style:style style:name="T155" style:parent-style-name="Fonteparág.padrão" style:family="text">
      <style:text-properties fo:font-size="13pt" style:font-size-asian="13pt" style:font-size-complex="13pt"/>
    </style:style>
    <style:style style:name="T156" style:parent-style-name="Fonteparág.padrão" style:family="text">
      <style:text-properties fo:font-style="italic" style:font-style-asian="italic" style:font-style-complex="italic" fo:font-size="13pt" style:font-size-asian="13pt" style:font-size-complex="13pt"/>
    </style:style>
    <style:style style:name="T157" style:parent-style-name="Fonteparág.padrão" style:family="text">
      <style:text-properties fo:font-size="13pt" style:font-size-asian="13pt" style:font-size-complex="13pt"/>
    </style:style>
    <style:style style:name="T158" style:parent-style-name="Fonteparág.padrão" style:family="text">
      <style:text-properties fo:font-size="13pt" style:font-size-asian="13pt" style:font-size-complex="13pt"/>
    </style:style>
    <style:style style:name="T159" style:parent-style-name="Fonteparág.padrão" style:family="text">
      <style:text-properties fo:font-size="13pt" style:font-size-asian="13pt" style:font-size-complex="13pt"/>
    </style:style>
    <style:style style:name="T160" style:parent-style-name="Fonteparág.padrão" style:family="text">
      <style:text-properties fo:font-size="13pt" style:font-size-asian="13pt" style:font-size-complex="13pt"/>
    </style:style>
    <style:style style:name="T161" style:parent-style-name="Fonteparág.padrão" style:family="text">
      <style:text-properties fo:font-size="13pt" style:font-size-asian="13pt" style:font-size-complex="13pt"/>
    </style:style>
    <style:style style:name="T162" style:parent-style-name="Fonteparág.padrão" style:family="text">
      <style:text-properties fo:font-size="13pt" style:font-size-asian="13pt" style:font-size-complex="13pt"/>
    </style:style>
    <style:style style:name="T163" style:parent-style-name="Fonteparág.padrão" style:family="text">
      <style:text-properties fo:font-size="13pt" style:font-size-asian="13pt" style:font-size-complex="13pt"/>
    </style:style>
    <style:style style:name="T164" style:parent-style-name="Fonteparág.padrão" style:family="text">
      <style:text-properties fo:font-size="13pt" style:font-size-asian="13pt" style:font-size-complex="13pt"/>
    </style:style>
    <style:style style:name="T165" style:parent-style-name="Fonteparág.padrão" style:family="text">
      <style:text-properties fo:font-size="13pt" style:font-size-asian="13pt" style:font-size-complex="13pt"/>
    </style:style>
    <style:style style:name="T166" style:parent-style-name="Fonteparág.padrão" style:family="text">
      <style:text-properties fo:font-size="13pt" style:font-size-asian="13pt" style:font-size-complex="13pt"/>
    </style:style>
    <style:style style:name="T16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9" style:parent-style-name="Fonteparág.padrão" style:family="text">
      <style:text-properties style:font-weight-complex="bold" fo:font-size="13pt" style:font-size-asian="13pt" style:font-size-complex="13pt"/>
    </style:style>
    <style:style style:name="T170" style:parent-style-name="Fonteparág.padrão" style:family="text">
      <style:text-properties fo:font-size="13pt" style:font-size-asian="13pt" style:font-size-complex="13pt"/>
    </style:style>
    <style:style style:name="T171" style:parent-style-name="Fonteparág.padrão" style:family="text">
      <style:text-properties fo:font-size="13pt" style:font-size-asian="13pt" style:font-size-complex="13pt"/>
    </style:style>
    <style:style style:name="T172" style:parent-style-name="Fonteparág.padrão" style:family="text">
      <style:text-properties fo:font-size="13pt" style:font-size-asian="13pt" style:font-size-complex="13pt"/>
    </style:style>
    <style:style style:name="T173" style:parent-style-name="Fonteparág.padrão" style:family="text">
      <style:text-properties fo:font-size="13pt" style:font-size-asian="13pt" style:font-size-complex="13pt"/>
    </style:style>
    <style:style style:name="T174" style:parent-style-name="Fonteparág.padrão" style:family="text">
      <style:text-properties fo:font-size="13pt" style:font-size-asian="13pt" style:font-size-complex="13pt"/>
    </style:style>
    <style:style style:name="T175" style:parent-style-name="Fonteparág.padrão" style:family="text">
      <style:text-properties fo:font-size="13pt" style:font-size-asian="13pt" style:font-size-complex="13pt"/>
    </style:style>
    <style:style style:name="T176" style:parent-style-name="Fonteparág.padrão" style:family="text">
      <style:text-properties fo:font-size="13pt" style:font-size-asian="13pt" style:font-size-complex="13pt"/>
    </style:style>
    <style:style style:name="T177" style:parent-style-name="Fonteparág.padrão" style:family="text">
      <style:text-properties fo:font-size="13pt" style:font-size-asian="13pt" style:font-size-complex="13pt"/>
    </style:style>
    <style:style style:name="T178" style:parent-style-name="Fonteparág.padrão" style:family="text">
      <style:text-properties fo:font-size="13pt" style:font-size-asian="13pt" style:font-size-complex="13pt"/>
    </style:style>
    <style:style style:name="T179" style:parent-style-name="Fonteparág.padrão" style:family="text">
      <style:text-properties fo:font-size="13pt" style:font-size-asian="13pt" style:font-size-complex="13pt"/>
    </style:style>
    <style:style style:name="T180" style:parent-style-name="Fonteparág.padrão" style:family="text">
      <style:text-properties fo:font-size="13pt" style:font-size-asian="13pt" style:font-size-complex="13pt"/>
    </style:style>
    <style:style style:name="T181" style:parent-style-name="Fonteparág.padrão" style:family="text">
      <style:text-properties fo:font-size="13pt" style:font-size-asian="13pt" style:font-size-complex="13pt"/>
    </style:style>
    <style:style style:name="T182" style:parent-style-name="Fonteparág.padrão" style:family="text">
      <style:text-properties fo:font-size="13pt" style:font-size-asian="13pt" style:font-size-complex="13pt"/>
    </style:style>
    <style:style style:name="T183" style:parent-style-name="Fonteparág.padrão" style:family="text">
      <style:text-properties fo:font-size="13pt" style:font-size-asian="13pt" style:font-size-complex="13pt"/>
    </style:style>
    <style:style style:name="T18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7" style:parent-style-name="Fonteparág.padrão" style:family="text">
      <style:text-properties fo:font-size="13pt" style:font-size-asian="13pt" style:font-size-complex="13pt"/>
    </style:style>
    <style:style style:name="T188" style:parent-style-name="Fonteparág.padrão" style:family="text">
      <style:text-properties fo:font-size="13pt" style:font-size-asian="13pt" style:font-size-complex="13pt"/>
    </style:style>
    <style:style style:name="T189" style:parent-style-name="Fonteparág.padrão" style:family="text">
      <style:text-properties fo:font-size="13pt" style:font-size-asian="13pt" style:font-size-complex="13pt"/>
    </style:style>
    <style:style style:name="T190" style:parent-style-name="Fonteparág.padrão" style:family="text">
      <style:text-properties fo:font-size="13pt" style:font-size-asian="13pt" style:font-size-complex="13pt"/>
    </style:style>
    <style:style style:name="T191" style:parent-style-name="Fonteparág.padrão" style:family="text">
      <style:text-properties fo:font-size="13pt" style:font-size-asian="13pt" style:font-size-complex="13pt"/>
    </style:style>
    <style:style style:name="T192" style:parent-style-name="Fonteparág.padrão" style:family="text">
      <style:text-properties fo:font-size="13pt" style:font-size-asian="13pt" style:font-size-complex="13pt"/>
    </style:style>
    <style:style style:name="T193" style:parent-style-name="Fonteparág.padrão" style:family="text">
      <style:text-properties fo:font-size="13pt" style:font-size-asian="13pt" style:font-size-complex="13pt"/>
    </style:style>
    <style:style style:name="T194" style:parent-style-name="Fonteparág.padrão" style:family="text">
      <style:text-properties fo:font-size="13pt" style:font-size-asian="13pt" style:font-size-complex="13pt"/>
    </style:style>
    <style:style style:name="T195" style:parent-style-name="Fonteparág.padrão" style:family="text">
      <style:text-properties fo:font-size="13pt" style:font-size-asian="13pt" style:font-size-complex="13pt"/>
    </style:style>
    <style:style style:name="T196" style:parent-style-name="Fonteparág.padrão" style:family="text">
      <style:text-properties fo:font-size="13pt" style:font-size-asian="13pt" style:font-size-complex="13pt"/>
    </style:style>
    <style:style style:name="T197" style:parent-style-name="Fonteparág.padrão" style:family="text">
      <style:text-properties fo:font-size="13pt" style:font-size-asian="13pt" style:font-size-complex="13pt"/>
    </style:style>
    <style:style style:name="T198" style:parent-style-name="Fonteparág.padrão" style:family="text">
      <style:text-properties fo:font-size="13pt" style:font-size-asian="13pt" style:font-size-complex="13pt"/>
    </style:style>
    <style:style style:name="T199" style:parent-style-name="Fonteparág.padrão" style:family="text">
      <style:text-properties fo:font-size="13pt" style:font-size-asian="13pt" style:font-size-complex="13pt"/>
    </style:style>
    <style:style style:name="T20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30" style:parent-style-name="Fonteparág.padrão" style:family="text">
      <style:text-properties fo:font-size="14pt" style:font-size-asian="14pt" style:font-size-complex="14pt"/>
    </style:style>
    <style:style style:name="T231" style:parent-style-name="Fonteparág.padrão" style:family="text">
      <style:text-properties fo:font-size="14pt" style:font-size-asian="14pt" style:font-size-complex="14pt"/>
    </style:style>
    <style:style style:name="T232" style:parent-style-name="Fonteparág.padrão" style:family="text">
      <style:text-properties fo:font-size="14pt" style:font-size-asian="14pt" style:font-size-complex="14pt"/>
    </style:style>
    <style:style style:name="T233" style:parent-style-name="Fonteparág.padrão" style:family="text">
      <style:text-properties fo:font-size="14pt" style:font-size-asian="14pt" style:font-size-complex="14pt"/>
    </style:style>
    <style:style style:name="T234" style:parent-style-name="Fonteparág.padrão" style:family="text">
      <style:text-properties fo:font-size="14pt" style:font-size-asian="14pt" style:font-size-complex="14pt"/>
    </style:style>
    <style:style style:name="T23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4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41" style:parent-style-name="Fonteparág.padrão" style:family="text">
      <style:text-properties style:font-weight-complex="bold" fo:font-size="13pt" style:font-size-asian="13pt" style:font-size-complex="13pt"/>
    </style:style>
    <style:style style:name="T242" style:parent-style-name="Fonteparág.padrão" style:family="text">
      <style:text-properties fo:font-size="14pt" style:font-size-asian="14pt" style:font-size-complex="14pt"/>
    </style:style>
    <style:style style:name="T243" style:parent-style-name="Fonteparág.padrão" style:family="text">
      <style:text-properties fo:font-size="13pt" style:font-size-asian="13pt" style:font-size-complex="13pt"/>
    </style:style>
    <style:style style:name="T244" style:parent-style-name="Fonteparág.padrão" style:family="text">
      <style:text-properties fo:font-size="14pt" style:font-size-asian="14pt" style:font-size-complex="14pt"/>
    </style:style>
    <style:style style:name="T2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6" style:parent-style-name="Fonteparág.padrão" style:family="text">
      <style:text-properties fo:font-size="14pt" style:font-size-asian="14pt" style:font-size-complex="14pt"/>
    </style:style>
    <style:style style:name="T247" style:parent-style-name="Fonteparág.padrão" style:family="text">
      <style:text-properties fo:font-size="14pt" style:font-size-asian="14pt" style:font-size-complex="14pt"/>
    </style:style>
    <style:style style:name="T248" style:parent-style-name="Fonteparág.padrão" style:family="text">
      <style:text-properties fo:font-size="14pt" style:font-size-asian="14pt" style:font-size-complex="14pt"/>
    </style:style>
    <style:style style:name="T249" style:parent-style-name="Fonteparág.padrão" style:family="text">
      <style:text-properties fo:font-size="14pt" style:font-size-asian="14pt" style:font-size-complex="14pt"/>
    </style:style>
    <style:style style:name="T250" style:parent-style-name="Fonteparág.padrão" style:family="text">
      <style:text-properties fo:font-size="14pt" style:font-size-asian="14pt" style:font-size-complex="14pt"/>
    </style:style>
    <style:style style:name="T251" style:parent-style-name="Fonteparág.padrão" style:family="text">
      <style:text-properties fo:font-size="14pt" style:font-size-asian="14pt" style:font-size-complex="14pt"/>
    </style:style>
    <style:style style:name="T252" style:parent-style-name="Fonteparág.padrão" style:family="text">
      <style:text-properties fo:font-size="14pt" style:font-size-asian="14pt" style:font-size-complex="14pt"/>
    </style:style>
    <style:style style:name="T253" style:parent-style-name="Fonteparág.padrão" style:family="text">
      <style:text-properties fo:font-size="14pt" style:font-size-asian="14pt" style:font-size-complex="14pt"/>
    </style:style>
    <style:style style:name="T254" style:parent-style-name="Fonteparág.padrão" style:family="text">
      <style:text-properties fo:font-size="14pt" style:font-size-asian="14pt" style:font-size-complex="14pt"/>
    </style:style>
    <style:style style:name="T255" style:parent-style-name="Fonteparág.padrão" style:family="text">
      <style:text-properties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ize="14pt" style:font-size-asian="14pt" style:font-size-complex="14pt"/>
    </style:style>
    <style:style style:name="T259" style:parent-style-name="Fonteparág.padrão" style:family="text">
      <style:text-properties fo:font-size="14pt" style:font-size-asian="14pt" style:font-size-complex="14pt"/>
    </style:style>
    <style:style style:name="T260" style:parent-style-name="Fonteparág.padrão" style:family="text">
      <style:text-properties fo:font-size="14pt" style:font-size-asian="14pt" style:font-size-complex="14pt"/>
    </style:style>
    <style:style style:name="T261" style:parent-style-name="Fonteparág.padrão" style:family="text">
      <style:text-properties fo:font-size="14pt" style:font-size-asian="14pt" style:font-size-complex="14pt"/>
    </style:style>
    <style:style style:name="T262" style:parent-style-name="Fonteparág.padrão" style:family="text">
      <style:text-properties fo:font-size="14pt" style:font-size-asian="14pt" style:font-size-complex="14pt"/>
    </style:style>
    <style:style style:name="T263" style:parent-style-name="Fonteparág.padrão" style:family="text">
      <style:text-properties fo:font-size="14pt" style:font-size-asian="14pt" style:font-size-complex="14pt"/>
    </style:style>
    <style:style style:name="T264" style:parent-style-name="Fonteparág.padrão" style:family="text">
      <style:text-properties fo:font-size="14pt" style:font-size-asian="14pt" style:font-size-complex="14pt"/>
    </style:style>
    <style:style style:name="T265" style:parent-style-name="Fonteparág.padrão" style:family="text">
      <style:text-properties fo:font-size="14pt" style:font-size-asian="14pt" style:font-size-complex="14pt"/>
    </style:style>
    <style:style style:name="T266" style:parent-style-name="Fonteparág.padrão" style:family="text">
      <style:text-properties fo:font-size="14pt" style:font-size-asian="14pt" style:font-size-complex="14pt"/>
    </style:style>
    <style:style style:name="T267" style:parent-style-name="Fonteparág.padrão" style:family="text">
      <style:text-properties fo:font-size="14pt" style:font-size-asian="14pt" style:font-size-complex="14pt"/>
    </style:style>
    <style:style style:name="T26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69" style:parent-style-name="Fonteparág.padrão" style:family="text">
      <style:text-properties fo:font-size="14pt" style:font-size-asian="14pt" style:font-size-complex="14pt"/>
    </style:style>
    <style:style style:name="T270" style:parent-style-name="Fonteparág.padrão" style:family="text">
      <style:text-properties fo:font-size="14pt" style:font-size-asian="14pt" style:font-size-complex="14pt"/>
    </style:style>
    <style:style style:name="T271" style:parent-style-name="Fonteparág.padrão" style:family="text">
      <style:text-properties fo:font-size="14pt" style:font-size-asian="14pt" style:font-size-complex="14pt"/>
    </style:style>
    <style:style style:name="T272" style:parent-style-name="Fonteparág.padrão" style:family="text">
      <style:text-properties fo:font-size="14pt" style:font-size-asian="14pt" style:font-size-complex="14pt"/>
    </style:style>
    <style:style style:name="T273" style:parent-style-name="Fonteparág.padrão" style:family="text">
      <style:text-properties fo:font-size="14pt" style:font-size-asian="14pt" style:font-size-complex="14pt"/>
    </style:style>
    <style:style style:name="T274" style:parent-style-name="Fonteparág.padrão" style:family="text">
      <style:text-properties fo:font-size="14pt" style:font-size-asian="14pt" style:font-size-complex="14pt"/>
    </style:style>
    <style:style style:name="T275" style:parent-style-name="Fonteparág.padrão" style:family="text">
      <style:text-properties fo:font-size="14pt" style:font-size-asian="14pt" style:font-size-complex="14pt"/>
    </style:style>
    <style:style style:name="T276" style:parent-style-name="Fonteparág.padrão" style:family="text">
      <style:text-properties fo:font-size="14pt" style:font-size-asian="14pt" style:font-size-complex="14pt"/>
    </style:style>
    <style:style style:name="T277" style:parent-style-name="Fonteparág.padrão" style:family="text">
      <style:text-properties fo:font-size="14pt" style:font-size-asian="14pt" style:font-size-complex="14pt"/>
    </style:style>
    <style:style style:name="T278" style:parent-style-name="Fonteparág.padrão" style:family="text">
      <style:text-properties fo:font-size="14pt" style:font-size-asian="14pt" style:font-size-complex="14pt"/>
    </style:style>
    <style:style style:name="T279" style:parent-style-name="Fonteparág.padrão" style:family="text">
      <style:text-properties fo:font-size="14pt" style:font-size-asian="14pt" style:font-size-complex="14pt"/>
    </style:style>
    <style:style style:name="T280" style:parent-style-name="Fonteparág.padrão" style:family="text">
      <style:text-properties fo:font-size="14pt" style:font-size-asian="14pt" style:font-size-complex="14pt"/>
    </style:style>
    <style:style style:name="T281" style:parent-style-name="Fonteparág.padrão" style:family="text">
      <style:text-properties fo:font-size="14pt" style:font-size-asian="14pt" style:font-size-complex="14pt"/>
    </style:style>
    <style:style style:name="T282" style:parent-style-name="Fonteparág.padrão" style:family="text">
      <style:text-properties fo:font-size="14pt" style:font-size-asian="14pt" style:font-size-complex="14pt"/>
    </style:style>
    <style:style style:name="T283" style:parent-style-name="Fonteparág.padrão" style:family="text">
      <style:text-properties fo:font-size="14pt" style:font-size-asian="14pt" style:font-size-complex="14pt"/>
    </style:style>
    <style:style style:name="T284" style:parent-style-name="Fonteparág.padrão" style:family="text">
      <style:text-properties fo:font-size="14pt" style:font-size-asian="14pt" style:font-size-complex="14pt"/>
    </style:style>
    <style:style style:name="T285" style:parent-style-name="Fonteparág.padrão" style:family="text">
      <style:text-properties fo:font-size="14pt" style:font-size-asian="14pt" style:font-size-complex="14pt"/>
    </style:style>
    <style:style style:name="T286" style:parent-style-name="Fonteparág.padrão" style:family="text">
      <style:text-properties fo:font-size="14pt" style:font-size-asian="14pt" style:font-size-complex="14pt"/>
    </style:style>
    <style:style style:name="T287" style:parent-style-name="Fonteparág.padrão" style:family="text">
      <style:text-properties fo:font-size="14pt" style:font-size-asian="14pt" style:font-size-complex="14pt"/>
    </style:style>
    <style:style style:name="T288" style:parent-style-name="Fonteparág.padrão" style:family="text">
      <style:text-properties fo:font-size="14pt" style:font-size-asian="14pt" style:font-size-complex="14pt"/>
    </style:style>
    <style:style style:name="T289" style:parent-style-name="Fonteparág.padrão" style:family="text">
      <style:text-properties fo:font-size="14pt" style:font-size-asian="14pt" style:font-size-complex="14pt"/>
    </style:style>
    <style:style style:name="T290" style:parent-style-name="Fonteparág.padrão" style:family="text">
      <style:text-properties fo:font-size="14pt" style:font-size-asian="14pt" style:font-size-complex="14pt"/>
    </style:style>
    <style:style style:name="T291" style:parent-style-name="Fonteparág.padrão" style:family="text">
      <style:text-properties fo:font-size="14pt" style:font-size-asian="14pt" style:font-size-complex="14pt"/>
    </style:style>
    <style:style style:name="T292" style:parent-style-name="Fonteparág.padrão" style:family="text">
      <style:text-properties fo:font-size="14pt" style:font-size-asian="14pt" style:font-size-complex="14pt"/>
    </style:style>
    <style:style style:name="T293" style:parent-style-name="Fonteparág.padrão" style:family="text">
      <style:text-properties fo:font-size="14pt" style:font-size-asian="14pt" style:font-size-complex="14pt"/>
    </style:style>
    <style:style style:name="T294" style:parent-style-name="Fonteparág.padrão" style:family="text">
      <style:text-properties fo:font-size="14pt" style:font-size-asian="14pt" style:font-size-complex="14pt"/>
    </style:style>
    <style:style style:name="T295" style:parent-style-name="Fonteparág.padrão" style:family="text">
      <style:text-properties fo:font-size="14pt" style:font-size-asian="14pt" style:font-size-complex="14pt"/>
    </style:style>
    <style:style style:name="T296" style:parent-style-name="Fonteparág.padrão" style:family="text">
      <style:text-properties fo:font-size="14pt" style:font-size-asian="14pt" style:font-size-complex="14pt"/>
    </style:style>
    <style:style style:name="T297" style:parent-style-name="Fonteparág.padrão" style:family="text">
      <style:text-properties fo:font-size="14pt" style:font-size-asian="14pt" style:font-size-complex="14pt"/>
    </style:style>
    <style:style style:name="T298" style:parent-style-name="Fonteparág.padrão" style:family="text">
      <style:text-properties fo:font-size="14pt" style:font-size-asian="14pt" style:font-size-complex="14pt"/>
    </style:style>
    <style:style style:name="T299" style:parent-style-name="Fonteparág.padrão" style:family="text">
      <style:text-properties fo:font-size="14pt" style:font-size-asian="14pt" style:font-size-complex="14pt"/>
    </style:style>
    <style:style style:name="T300" style:parent-style-name="Fonteparág.padrão" style:family="text">
      <style:text-properties fo:font-size="14pt" style:font-size-asian="14pt" style:font-size-complex="14pt"/>
    </style:style>
    <style:style style:name="T301" style:parent-style-name="Fonteparág.padrão" style:family="text">
      <style:text-properties fo:font-size="14pt" style:font-size-asian="14pt" style:font-size-complex="14pt"/>
    </style:style>
    <style:style style:name="T302" style:parent-style-name="Fonteparág.padrão" style:family="text">
      <style:text-properties fo:font-size="14pt" style:font-size-asian="14pt" style:font-size-complex="14pt"/>
    </style:style>
    <style:style style:name="T303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304" style:parent-style-name="Fonteparág.padrão" style:family="text">
      <style:text-properties fo:font-size="14pt" style:font-size-asian="14pt" style:font-size-complex="14pt"/>
    </style:style>
    <style:style style:name="T30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306" style:parent-style-name="Fonteparág.padrão" style:family="text">
      <style:text-properties fo:font-size="14pt" style:font-size-asian="14pt" style:font-size-complex="14pt"/>
    </style:style>
    <style:style style:name="T30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308" style:parent-style-name="Fonteparág.padrão" style:family="text">
      <style:text-properties fo:font-size="14pt" style:font-size-asian="14pt" style:font-size-complex="14pt"/>
    </style:style>
    <style:style style:name="T309" style:parent-style-name="Fonteparág.padrão" style:family="text">
      <style:text-properties fo:font-size="14pt" style:font-size-asian="14pt" style:font-size-complex="14pt"/>
    </style:style>
    <style:style style:name="T310" style:parent-style-name="Fonteparág.padrão" style:family="text">
      <style:text-properties fo:font-size="14pt" style:font-size-asian="14pt" style:font-size-complex="14pt"/>
    </style:style>
    <style:style style:name="T311" style:parent-style-name="Fonteparág.padrão" style:family="text">
      <style:text-properties fo:font-size="14pt" style:font-size-asian="14pt" style:font-size-complex="14pt"/>
    </style:style>
    <style:style style:name="P312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313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31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5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316" style:parent-style-name="Normal" style:family="paragraph">
      <style:paragraph-properties fo:text-align="center"/>
    </style:style>
    <style:style style:name="T317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31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9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2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2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5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32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9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330" style:parent-style-name="Normal" style:family="paragraph">
      <style:paragraph-properties fo:text-align="center"/>
    </style:style>
    <style:style style:name="T33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332" style:parent-style-name="Fonteparág.padrão" style:family="text">
      <style:text-properties fo:font-size="14pt" style:font-size-asian="14pt" style:font-size-complex="14pt"/>
    </style:style>
    <style:style style:name="T33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P334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35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3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3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3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39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4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4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4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4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4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4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46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47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4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4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5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51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do dia</text:span><text:span text:style-name="T19"><text:s/></text:span><text:span text:style-name="T20">doze</text:span><text:span text:style-name="T21"><text:s/>de<text:s/></text:span><text:span text:style-name="T22">junho</text:span><text:span text:style-name="T23"><text:s/></text:span><text:span text:style-name="T24">do ano de dois mil e vinte</text:span><text:span text:style-name="T25"><text:s/>e<text:s/></text:span><text:span text:style-name="T26">quatro</text:span><text:span text:style-name="T27">,<text:s/></text:span><text:span text:style-name="T28">na sala de reuniões da Diretoria-Geral</text:span><text:span text:style-name="T29">,<text:s/></text:span><text:span text:style-name="T30">participaram a Diretora-Geral Ilana Trombka como Vice-presidente do Conselho de Supervisão;<text:s/></text:span><text:span text:style-name="T31">os conselheiros Gustavo Ponce de Leon Soriano Lago, Diretor da Secretaria de Gestão de Pessoas – SEGP;<text:s/></text:span><text:span text:style-name="T32">Fernando Álvaro Leão Rincon</text:span><text:span text:style-name="T33">, Diretor da Secretaria de Finanças, Orçamento e Contabilidade – SAFIN</text:span><text:span text:style-name="T34">;</text:span><text:span text:style-name="T35"><text:s/>Daniele Carvalho Calvano Mendes, Coordenadora-Geral de Saúde da SEGP;</text:span><text:span text:style-name="T36"><text:s/></text:span><text:span text:style-name="T37">Simone Regina Maia Franco</text:span><text:span text:style-name="T38">, representante dos servidores ativos</text:span><text:span text:style-name="T39">;</text:span><text:s/><text:span text:style-name="T40">Edward Cattete Pinheiro Filho e Marcelo Chagas Muniz, representantes dos servidores inativos</text:span><text:span text:style-name="T41">.<text:s/></text:span><text:span text:style-name="T42">Presentes também</text:span><text:span text:style-name="T43"><text:s/></text:span><text:span text:style-name="T44">Celice Silva Leite, representante da Primeira Vice-Presidência do Senado Federal;</text:span><text:span text:style-name="T45"><text:s/></text:span><text:span text:style-name="T46">Dirceu Vieira Machado Filho, coordenador da Coordenação de Gestão Financeira do SIS – COGEFI</text:span><text:span text:style-name="T47">;</text:span><text:span text:style-name="T48"><text:s/></text:span><text:span text:style-name="T49">Geovane Resende Silva</text:span><text:span text:style-name="T50">, C</text:span><text:span text:style-name="T51">oordenador de Atendimento<text:s/></text:span><text:span text:style-name="T52">e Relacionamento</text:span><text:span text:style-name="T53"><text:s/>–<text:s/></text:span><text:span text:style-name="T54">COATREL</text:span><text:span text:style-name="T55">;</text:span><text:span text:style-name="T56"><text:s/></text:span><text:span text:style-name="T57">Paula Lobo Furtado Machado, médica perita do SIS;<text:s/></text:span><text:span text:style-name="T58">Monicelly de Matos Lopes, Assessora Administrativa da Coordenadora-Geral de Saúde</text:span><text:span text:style-name="T59">;<text:s/></text:span><text:span text:style-name="T60">Jálisson Santos Cavalcante, Especialista Técnico da SEGP</text:span><text:span text:style-name="T61">.</text:span><text:span text:style-name="T62"><text:s/></text:span><text:span text:style-name="T63">A Diretora Ilana assumiu a presidência da reunião e deu início aos trabalhos.</text:span><text:span text:style-name="T64"><text:s/></text:span><text:span text:style-name="T65">Item 1)<text:s/></text:span><text:span text:style-name="T66">Documento 00100.037416/2024-31 – Definição de procedimento para escolha e nomeação de membros do Conselho Fiscal do SIS – Atualização.</text:span><text:span text:style-name="T67"><text:s/></text:span><text:span text:style-name="T68">O Conselho ratific</text:span><text:span text:style-name="T69">a</text:span><text:span text:style-name="T70"><text:s/>a indicação do diretor financeiro do S</text:span><text:span text:style-name="T71">indilegis</text:span><text:span text:style-name="T72">,<text:s/></text:span><text:span text:style-name="T73">Eduardo Augusto Lopes,<text:s/></text:span><text:span text:style-name="T74">que passará a compor a terceira vaga do Conselho fiscal do SIS, p</text:span><text:span text:style-name="T75">ara um mandato</text:span><text:span text:style-name="T76"><text:s/>de 2</text:span><text:span text:style-name="T77"><text:s/>(dois)</text:span><text:span text:style-name="T78"><text:s/>anos</text:span><text:span text:style-name="T79">,</text:span><text:span text:style-name="T80"><text:s/>sendo permitida uma recondução,</text:span><text:span text:style-name="T81"><text:s/>nos termos do art</text:span><text:span text:style-name="T82">.</text:span><text:span text:style-name="T83"><text:s/>62 do regulamento do SIS</text:span><text:span text:style-name="T84">.<text:s/></text:span><text:span text:style-name="T85">Item 2)<text:s/></text:span><text:span text:style-name="T86">Documento 00100.088885/2024-18 – Proposta de autorização para reembolso diferenciado referente aos honorários médicos de hemodinamicistas cobrados na modalidade particular dentro da rede credenciada ao Saúde Caixa.</text:span><text:span text:style-name="T87"><text:s/></text:span><text:span text:style-name="T88">O Conselho<text:s/></text:span><text:span text:style-name="T89">de Supervisão<text:s/></text:span><text:span text:style-name="T90">autoriza o reembolso especial</text:span><text:span text:style-name="T91">,</text:span><text:span text:style-name="T92"><text:s text:c="2"/>de acordo com os valores de referência adotados pelo SIS, multiplicado por 3 (três),</text:span><text:span text:style-name="T93"><text:s/></text:span><text:span text:style-name="T94">nos termos da Instrução Normativa nº 13, de 2018</text:span><text:span text:style-name="T95">,</text:span><text:span text:style-name="T96"><text:s/>para os beneficiários<text:s/></text:span><text:span text:style-name="T97">do SIS<text:s/></text:span><text:span text:style-name="T98">que tiveram que custear despesas</text:span><text:span text:style-name="T99"><text:s/>de saúde, nas unidades hospitalares do Distrito Federal,</text:span><text:span text:style-name="T100"><text:s/>referentes a honorários médicos</text:span><text:span text:style-name="T101">,</text:span><text:span text:style-name="T102"><text:s/>das especialidades</text:span><text:span text:style-name="T103"><text:s/>de</text:span><text:span text:style-name="T104"><text:s/>hemodinamicistas e<text:s/></text:span><text:span text:style-name="T105">de<text:s/></text:span><text:span text:style-name="T106">cardiologistas intervencionistas</text:span><text:span text:style-name="T107">, em razão da suspensão de atendimentos</text:span><text:span text:style-name="T108"><text:s/>dessas especialidades</text:span><text:span text:style-name="T109"><text:s/>p</text:span><text:span text:style-name="T110">ara a</text:span><text:span text:style-name="T111"><text:s/>conveniad</text:span><text:span text:style-name="T112">a</text:span><text:span text:style-name="T113"><text:s/>Saúde Caixa</text:span><text:span text:style-name="T114">.</text:span><text:span text:style-name="T115"><text:s/>Ademais, foi solicitado que houvesse nova divulgação pelos canais de<text:s/></text:span><text:span text:style-name="T116">comunicação do SIS</text:span><text:span text:style-name="T117"><text:s/>reforçando essa situação, sobretudo</text:span><text:span text:style-name="T118"><text:s/>cientificando os beneficiários</text:span><text:span text:style-name="T119"><text:s/></text:span><text:span text:style-name="T120">sobre<text:s/></text:span><text:span text:style-name="T121">as</text:span><text:span text:style-name="T122"><text:s/>unidades hospitalares do D</text:span><text:span text:style-name="T123">istrito<text:s/></text:span><text:span text:style-name="T124">F</text:span><text:span text:style-name="T125">ederal</text:span><text:span text:style-name="T126"><text:s/>que estão credenciadas unicamente pelo Saúde Caixa, como é o caso<text:s/></text:span><text:span text:style-name="T127">do<text:s/></text:span><text:span text:style-name="T128">Hospital do Coração (716 Sul), Hospital Santa Luzia, Hospital Santa Helena e Hospital Daher.</text:span><text:span text:style-name="T129"><text:s/></text:span><text:span text:style-name="T130">Item 3)<text:s/></text:span><text:span text:style-name="T131">Documento 00100.058010/2024-91 – Beneficiário solicita cobertura de medicamento de alto custo não previsto no rol de cobertura do SIS - Complementação</text:span><text:span text:style-name="T132">.</text:span><text:span text:style-name="T133"><text:s/></text:span><text:span text:style-name="T134">A maioria dos conselheiros acompanhou o parecer pericial do SIS,<text:s/></text:span><text:span text:style-name="T135">indeferindo</text:span><text:span text:style-name="T136"><text:s/>a cobertura do medicamento, que não está contemplado no<text:s/></text:span><text:span text:style-name="T137">rol da Instrução Normativa nº 18</text:span><text:span text:style-name="T138">, de 20</text:span><text:span text:style-name="T139">22</text:span><text:span text:style-name="T140">, do Conselho de Supervisão do SIS</text:span><text:span text:style-name="T141">.<text:s/></text:span><text:span text:style-name="T142">Item 4)<text:s/></text:span><text:span text:style-name="T143">Documento 00100.082712/2024-96 – Beneficiária solicita deferimento da cobertura de assistência domiciliar na modalidade<text:s/></text:span><text:span text:style-name="T144">home care</text:span><text:span text:style-name="T145">.</text:span><text:span text:style-name="T146"><text:s/></text:span><text:span text:style-name="T147">Considerando a</text:span><text:span text:style-name="T148"><text:s/>situação clínica</text:span><text:span text:style-name="T149"><text:s/>da beneficiária</text:span><text:span text:style-name="T150">,<text:s/></text:span><text:span text:style-name="T151">o Conselho autoriza, de forma excepcional, a cobertura mista<text:s/></text:span><text:span text:style-name="T152">para</text:span><text:span text:style-name="T153"><text:s/>internação domiciliar</text:span><text:span text:style-name="T154"><text:s/></text:span><text:span text:style-name="T155">(</text:span><text:span text:style-name="T156">home care</text:span><text:span text:style-name="T157">),<text:s/></text:span><text:span text:style-name="T158">para<text:s/></text:span><text:span text:style-name="T159">um</text:span><text:span text:style-name="T160"><text:s/>período de 12 horas, e assistência domiciliar</text:span><text:span text:style-name="T161"><text:s/></text:span><text:span text:style-name="T162">(técnico de enfermagem),<text:s/></text:span><text:span text:style-name="T163">para as</text:span><text:span text:style-name="T164"><text:s/>12 horas</text:span><text:span text:style-name="T165"><text:s/>restantes do dia</text:span><text:span text:style-name="T166">.<text:s/></text:span><text:span text:style-name="T167">Item 5)</text:span><text:span text:style-name="T168"><text:s/>Documento 00100.081474/2024-00 – Beneficiário solicita reembolso de despesas com medicamento que não se enquadra nos critérios de cobertura do SIS.<text:s/></text:span><text:span text:style-name="T169">Deferido.<text:s/></text:span><text:span text:style-name="T170">Levando-se em conta o caso clínico da beneficiária,<text:s/></text:span><text:span text:style-name="T171">bem como</text:span><text:span text:style-name="T172"><text:s/>a</text:span><text:span text:style-name="T173"><text:s/>pertinência<text:s/></text:span><text:span text:style-name="T174">técnica</text:span><text:span text:style-name="T175"><text:s/>apontada no</text:span><text:span text:style-name="T176"><text:s/>relatório do médico assistente</text:span><text:span text:style-name="T177"><text:s/></text:span><text:span text:style-name="T178">e corroborada por evidência científica,<text:s/></text:span><text:span text:style-name="T179">o Conselho autoriza, de forma excepcional, a cobertura retroativa por reembolso</text:span><text:span text:style-name="T180">,</text:span><text:span text:style-name="T181"><text:s/>da medicação<text:s/></text:span><text:span text:style-name="T182">r</text:span><text:span text:style-name="T183">equerida.</text:span><text:s/><text:span text:style-name="T184">Item 6)<text:s/></text:span><text:span text:style-name="T185">Processo 00200.011007/2024-86 – Beneficiário solicita esclarecimento de decisão anterior sobre cobertura de medicamento e deferimento de pedido de reembolso</text:span><text:span text:style-name="T186">.</text:span><text:s/><text:span text:style-name="T187">Deferido.</text:span><text:s/><text:span text:style-name="T188">Tendo em vista a comprovação<text:s/></text:span><text:span text:style-name="T189">de que a medicação nirsevimabe, autorizada</text:span><text:span text:style-name="T190"><text:s/>n</text:span><text:span text:style-name="T191">a 228ª R</text:span><text:span text:style-name="T192">eunião</text:span><text:span text:style-name="T193"><text:s/>O</text:span><text:span text:style-name="T194">rdinária</text:span><text:span text:style-name="T195">, não estava disponível<text:s/></text:span><text:span text:style-name="T196">no Brasil<text:s/></text:span><text:span text:style-name="T197">para comercialização, o Conselho autoriza a cobertura, via reembolso,<text:s/></text:span><text:span text:style-name="T198">de forma retroativa</text:span><text:span text:style-name="T199">, do medicamento palivizumabe, enquanto a medicação nirsevimabe não estiver disponível no Brasil para compra.</text:span><text:span text:style-name="T200"><text:s/></text:span><text:span text:style-name="T201"><text:s/>Item 7)<text:s/></text:span><text:span text:style-name="T202">Documento 00100.082111/2024-83 – Proposta de extensão de credenciamento - Hospital Sírio-Libanês (UNIDADE I).<text:s/></text:span><text:span text:style-name="T203">/ Item<text:s/></text:span><text:span text:style-name="T204">8</text:span><text:span text:style-name="T205">)<text:s/></text:span><text:span text:style-name="T206">Documento 00100.082151/2024-25 – Proposta de extensão de credenciamento - Hospital Sírio-Libanês (UNIDADE III)</text:span><text:span text:style-name="T207">. / Item<text:s/></text:span><text:span text:style-name="T208">9</text:span><text:span text:style-name="T209">)<text:s/></text:span><text:span text:style-name="T210">Documento 00100.089987/2024-51 – Proposta de extensão de credenciamento - Hospital Sírio-Libanês (UNIDADE IV).</text:span><text:span text:style-name="T211"><text:s/>/ Item<text:s/></text:span><text:span text:style-name="T212">10</text:span><text:span text:style-name="T213">)<text:s/></text:span><text:span text:style-name="T214">Documento 00100.093882/2024-04 – Proposta de extensão de credenciamento - Hospital Sírio-Libanês (UNIDADE IV).</text:span><text:span text:style-name="T215"><text:s/>/ Item<text:s/></text:span><text:span text:style-name="T216">11</text:span><text:span text:style-name="T217">)<text:s/></text:span><text:span text:style-name="T218">Documento 00100.086438/2024-24 – Proposta de extensão de credenciamento - Hospital Sírio-Libanês (BELA VISTA/SP).</text:span><text:span text:style-name="T219"><text:s/></text:span><text:span text:style-name="T220">/ Item 12)</text:span><text:span text:style-name="T221"><text:s/>Documento 00100.093401/2024-52 – Proposta de extensão de credenciamento - Otoclínica Clínica de Otorrinolaringologia Brasília LTDA. / Item 13)</text:span><text:span text:style-name="T222"><text:s/>Documento 00100.093899/2024-53– Proposta de extensão de credenciamento - Instituto de Medicina Nuclear e Endocrinologia de Brasília LTDA.</text:span><text:span text:style-name="T223"><text:s/></text:span><text:span text:style-name="T224">/ Item 14)</text:span><text:span text:style-name="T225"><text:s/>Documento 00100.094345/2024-73– Proposta de extensão de credenciamento - Hospital Pacini LTDA.</text:span><text:span text:style-name="T226"><text:s/></text:span><text:span text:style-name="T227">/ Item 15) Documento 00100.089702/2024-81 – Proposta de extensão de credenciamento - Associação dos Médicos de Hospitais Privados do Distrito Federal (AMHPDF). / Item 16) Documento 00100.096276/2024-32 – Proposta de extensão de credenciamento para enteroscopia - Associação dos Médicos de Hospitais Privados do Distrito Federal (AMHPDF).</text:span><text:span text:style-name="T228"><text:s/>/ Item 17) Documento 00100.092540/2024-69 – Proposta de reajuste – Sociedade Beneficente Israelita Brasileira - Hospital Albert Einstein.</text:span><text:span text:style-name="T229"><text:s/>/ Item 18) Documento 00100.094416/2024-38 – Consolidado dos reajustes negociados com índices inferiores a 100% do IPCA no último mês.<text:s/></text:span><text:span text:style-name="T230">Ficam aprovados os itens<text:s/></text:span><text:span text:style-name="T231">7</text:span><text:span text:style-name="T232"><text:s/>a<text:s/></text:span><text:span text:style-name="T233">18</text:span><text:span text:style-name="T234"><text:s/>nos termos, valores, vigências e condições constantes nos documentos apresentados pela COATREL.<text:s/></text:span><text:span text:style-name="T235">EXTRAPAUTA</text:span><text:span text:style-name="T236"><text:s/>1</text:span><text:span text:style-name="T237">)</text:span><text:span text:style-name="T238"><text:s/></text:span><text:span text:style-name="T239">Documento 00100.097870/2024-41<text:s/></text:span>–<text:s/><text:span text:style-name="T240">Proposta de extensão de credenciamento para hemodinâmica e cardiologia intervencionista - Associação dos Médicos de Hospitais Privados do Distrito Federal (AMHPDF).<text:s/></text:span><text:span text:style-name="T241">Aprovado,<text:s/></text:span><text:span text:style-name="T242">nos termos, valores, vigências e condições constantes no documento apresentado pela COATREL</text:span><text:span text:style-name="T243">.</text:span><text:span text:style-name="T244"><text:s/></text:span><text:span text:style-name="T245">EXTRAPAUTA 2)</text:span><text:span text:style-name="T246">.</text:span><text:span text:style-name="T247"><text:s/>A Conselheira Simone questionou</text:span><text:span text:style-name="T248"><text:s/>o fluxo de</text:span><text:span text:style-name="T249"><text:s/>encaminhamento de queixas de beneficiários d</text:span><text:span text:style-name="T250">o</text:span><text:span text:style-name="T251"><text:s/>SIS, relacionadas a questões</text:span><text:span text:style-name="T252"><text:s/>diversas</text:span><text:span text:style-name="T253"><text:s/>do plano,</text:span><text:span text:style-name="T254"><text:s/>quando</text:span><text:span text:style-name="T255"><text:s/></text:span><text:span text:style-name="T256">não resolvidas<text:s/></text:span><text:span text:style-name="T257">após um contato inicial pelos canais de<text:s/></text:span><text:span text:style-name="T258">atendimento</text:span><text:span text:style-name="T259"><text:s/>do SIS, como e-mail institucional, WhatsApp institucional, e telefones institucionais</text:span><text:span text:style-name="T260">. O Conselheiro Gustavo Ponce</text:span><text:span text:style-name="T261">, que também é<text:s/></text:span><text:span text:style-name="T262">d</text:span><text:span text:style-name="T263">iretor da Secretaria de Gestão de Pessoas (SEGP),</text:span><text:span text:style-name="T264"><text:s/></text:span><text:span text:style-name="T265">informa que questões dessa natureza podem ser levadas para ele, através da SEGP</text:span><text:span text:style-name="T266">.</text:span><text:span text:style-name="T267"><text:s/></text:span><text:span text:style-name="T268">EXTRAPAUTA 3)</text:span><text:span text:style-name="T269">. O Conselheiro Edward Cattete ponderou<text:s/></text:span><text:span text:style-name="T270">sobre a possibilidade d</text:span><text:span text:style-name="T271">a</text:span><text:span text:style-name="T272"><text:s/></text:span><text:span text:style-name="T273">atualização d</text:span><text:span text:style-name="T274">o rol</text:span><text:span text:style-name="T275"><text:s/>de medicamentos</text:span><text:span text:style-name="T276"><text:s/></text:span><text:span text:style-name="T277">cobertos pelo SIS<text:s/></text:span><text:span text:style-name="T278">possa ser</text:span><text:span text:style-name="T279"><text:s/>feita com<text:s/></text:span><text:span text:style-name="T280">menor<text:s/></text:span><text:span text:style-name="T281">periodicidade</text:span><text:span text:style-name="T282">. Também<text:s/></text:span><text:span text:style-name="T283">solicitou</text:span><text:span text:style-name="T284"><text:s/>que o SIS<text:s/></text:span><text:span text:style-name="T285">providenciasse</text:span><text:span text:style-name="T286"><text:s/>divulgação aos beneficiários do plano, por meio dos canais de comunicação do SIS, sobre as rotinas de reembolso do plano.<text:s/></text:span><text:span text:style-name="T287">Nada mais havendo a tratar, foi dada por encerrada a reunião do Conselho de Supervisão do Sistema Integrado de Saúde, às<text:s/></text:span><text:span text:style-name="T288">dezesseis</text:span><text:span text:style-name="T289"><text:s/></text:span><text:span text:style-name="T290">horas<text:s/></text:span><text:span text:style-name="T291">e<text:s/></text:span><text:span text:style-name="T292">dezesseis</text:span><text:span text:style-name="T293"><text:s/></text:span><text:span text:style-name="T294">minutos do dia<text:s/></text:span><text:span text:style-name="T295">doze</text:span><text:span text:style-name="T296"><text:s/>de<text:s/></text:span><text:span text:style-name="T297">junho</text:span><text:span text:style-name="T298"><text:s/>de dois</text:span><text:span text:style-name="T299"><text:s/>mil e vin</text:span><text:span text:style-name="T300">te e<text:s/></text:span><text:span text:style-name="T301">quatro</text:span><text:span text:style-name="T302">, e, para constar, eu,</text:span><text:span text:style-name="T303"><text:s text:c="4"/>(Assinado eletronicamente) <text:s text:c="5"/></text:span><text:span text:style-name="T304"><text:s/></text:span><text:span text:style-name="T305">DANIELE</text:span><text:span text:style-name="T306"><text:s/></text:span><text:span text:style-name="T307">CALVANO CARVALHO MENDES</text:span><text:span text:style-name="T308">, na condição de secretári</text:span><text:span text:style-name="T309">a</text:span><text:span text:style-name="T310"><text:s/>da presente reunião, lavrei a Ata, que, após lida e aprovada,<text:s/></text:span><text:span text:style-name="T311">é assinada pela Vice-presidente e demais conselheiros participantes da reunião.</text:span></text:p>
      <text:p text:style-name="P312"/>
      <text:p text:style-name="P313"/>
      <text:p text:style-name="P314">(Assinado eletronicamente)</text:p>
      <text:p text:style-name="P315">ILANA TROMBKA</text:p>
      <text:p text:style-name="P316"><text:span text:style-name="T317">VICE-PRESIDENTE</text:span></text:p>
      <text:p text:style-name="P318"/>
      <text:p text:style-name="P319"/>
      <text:p text:style-name="P320"><text:s/>(Assinado eletronicamente)</text:p>
      <text:p text:style-name="P321">FERNANDO ÁLVARO LEÃO RINCON</text:p>
      <text:p text:style-name="P322">CONSELHEIRO</text:p>
      <text:p text:style-name="P323"/>
      <text:p text:style-name="P324"/>
      <text:p text:style-name="P325">(Assinado eletronicamente)</text:p>
      <text:p text:style-name="P326">GUSTAVO PONCE DE LEON SORIANO LAGO</text:p>
      <text:p text:style-name="P327">CONSELHEIRO</text:p>
      <text:p text:style-name="P328"/>
      <text:p text:style-name="P329">(Assinado eletronicamente)</text:p>
      <text:p text:style-name="P330"><text:span text:style-name="T331">DANIELE</text:span><text:span text:style-name="T332"><text:s/></text:span><text:span text:style-name="T333">CALVANO CARVALHO MENDES</text:span></text:p>
      <text:p text:style-name="P334">CONSELHEIRA</text:p>
      <text:p text:style-name="P335"/>
      <text:p text:style-name="P336"/>
      <text:p text:style-name="P337">(Assinado eletronicamente)</text:p>
      <text:p text:style-name="P338">SIMONE REGINA MAIA FRANCO</text:p>
      <text:p text:style-name="P339">CONSELHEIRA</text:p>
      <text:p text:style-name="P340"/>
      <text:p text:style-name="P341"/>
      <text:p text:style-name="P342">(Assinado eletronicamente)</text:p>
      <text:p text:style-name="P343">EDWARD CATTETE PINHEIRO FILHO</text:p>
      <text:p text:style-name="P344">CONSELHEIRO</text:p>
      <text:p text:style-name="P345"/>
      <text:p text:style-name="P346"/>
      <text:p text:style-name="P347">MARCELO CHAGAS MUNIZ</text:p>
      <text:p text:style-name="P348">CONSELHEIRO</text:p>
      <text:p text:style-name="P349"/>
      <text:p text:style-name="P350"/>
      <text:p text:style-name="P3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0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3T16:42:00Z</meta:creation-date>
    <dc:date>2026-04-23T16:42:00Z</dc:date>
    <meta:print-date>2021-11-12T14:46:00Z</meta:print-date>
    <meta:template xlink:href="Normal.dotm" xlink:type="simple"/>
    <meta:editing-cycles>22</meta:editing-cycles>
    <meta:editing-duration>PT4260S</meta:editing-duration>
    <meta:document-statistic meta:page-count="1" meta:paragraph-count="16" meta:word-count="1282" meta:character-count="8192" meta:row-count="57" meta:non-whitespace-character-count="6926"/>
  </office:meta>
</office:document-meta>
</file>