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/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size="14pt" style:font-size-asian="14pt" style:font-size-complex="14pt"/>
    </style:style>
    <style:style style:name="T57" style:parent-style-name="Fonteparág.padrão" style:family="text">
      <style:text-properties fo:font-size="14pt" style:font-size-asian="14pt" style:font-size-complex="14pt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size="14pt" style:font-size-asian="14pt" style:font-size-complex="14pt"/>
    </style:style>
    <style:style style:name="T62" style:parent-style-name="Fonteparág.padrão" style:family="text">
      <style:text-properties fo:font-size="14pt" style:font-size-asian="14pt" style:font-size-complex="14pt"/>
    </style:style>
    <style:style style:name="T63" style:parent-style-name="Fonteparág.padrão" style:family="text">
      <style:text-properties fo:font-size="14pt" style:font-size-asian="14pt" style:font-size-complex="14pt"/>
    </style:style>
    <style:style style:name="T64" style:parent-style-name="Fonteparág.padrão" style:family="text">
      <style:text-properties fo:font-size="14pt" style:font-size-asian="14pt" style:font-size-complex="14pt"/>
    </style:style>
    <style:style style:name="T65" style:parent-style-name="Fonteparág.padrão" style:family="text">
      <style:text-properties fo:font-size="14pt" style:font-size-asian="14pt" style:font-size-complex="14pt"/>
    </style:style>
    <style:style style:name="T66" style:parent-style-name="Fonteparág.padrão" style:family="text">
      <style:text-properties fo:font-size="14pt" style:font-size-asian="14pt" style:font-size-complex="14pt"/>
    </style:style>
    <style:style style:name="T67" style:parent-style-name="Fonteparág.padrão" style:family="text">
      <style:text-properties fo:font-size="14pt" style:font-size-asian="14pt" style:font-size-complex="14pt"/>
    </style:style>
    <style:style style:name="T68" style:parent-style-name="Fonteparág.padrão" style:family="text">
      <style:text-properties fo:font-size="14pt" style:font-size-asian="14pt" style:font-size-complex="14pt"/>
    </style:style>
    <style:style style:name="T69" style:parent-style-name="Fonteparág.padrão" style:family="text">
      <style:text-properties fo:font-size="14pt" style:font-size-asian="14pt" style:font-size-complex="14pt"/>
    </style:style>
    <style:style style:name="T70" style:parent-style-name="Fonteparág.padrão" style:family="text">
      <style:text-properties fo:font-size="14pt" style:font-size-asian="14pt" style:font-size-complex="14pt"/>
    </style:style>
    <style:style style:name="T7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7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7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7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79" style:parent-style-name="Fonteparág.padrão" style:family="text">
      <style:text-properties fo:font-size="14pt" style:font-size-asian="14pt" style:font-size-complex="14pt"/>
    </style:style>
    <style:style style:name="T80" style:parent-style-name="Fonteparág.padrão" style:family="text">
      <style:text-properties fo:font-size="14pt" style:font-size-asian="14pt" style:font-size-complex="14pt"/>
    </style:style>
    <style:style style:name="T81" style:parent-style-name="Fonteparág.padrão" style:family="text">
      <style:text-properties fo:font-size="14pt" style:font-size-asian="14pt" style:font-size-complex="14pt"/>
    </style:style>
    <style:style style:name="T82" style:parent-style-name="Fonteparág.padrão" style:family="text">
      <style:text-properties fo:font-size="14pt" style:font-size-asian="14pt" style:font-size-complex="14pt"/>
    </style:style>
    <style:style style:name="T83" style:parent-style-name="Fonteparág.padrão" style:family="text">
      <style:text-properties fo:font-size="14pt" style:font-size-asian="14pt" style:font-size-complex="14pt"/>
    </style:style>
    <style:style style:name="T8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8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4" style:parent-style-name="Fonteparág.padrão" style:family="text">
      <style:text-properties fo:font-size="13pt" style:font-size-asian="13pt" style:font-size-complex="13pt"/>
    </style:style>
    <style:style style:name="T95" style:parent-style-name="Fonteparág.padrão" style:family="text">
      <style:text-properties fo:font-size="13pt" style:font-size-asian="13pt" style:font-size-complex="13pt"/>
    </style:style>
    <style:style style:name="T96" style:parent-style-name="Fonteparág.padrão" style:family="text">
      <style:text-properties fo:font-size="13pt" style:font-size-asian="13pt" style:font-size-complex="13pt"/>
    </style:style>
    <style:style style:name="T97" style:parent-style-name="Fonteparág.padrão" style:family="text">
      <style:text-properties fo:font-size="13pt" style:font-size-asian="13pt" style:font-size-complex="13pt"/>
    </style:style>
    <style:style style:name="T98" style:parent-style-name="Fonteparág.padrão" style:family="text">
      <style:text-properties fo:font-size="13pt" style:font-size-asian="13pt" style:font-size-complex="13pt"/>
    </style:style>
    <style:style style:name="T99" style:parent-style-name="Fonteparág.padrão" style:family="text">
      <style:text-properties fo:font-size="13pt" style:font-size-asian="13pt" style:font-size-complex="13pt"/>
    </style:style>
    <style:style style:name="T100" style:parent-style-name="Fonteparág.padrão" style:family="text">
      <style:text-properties fo:font-size="13pt" style:font-size-asian="13pt" style:font-size-complex="13pt"/>
    </style:style>
    <style:style style:name="T101" style:parent-style-name="Fonteparág.padrão" style:family="text">
      <style:text-properties fo:font-size="13pt" style:font-size-asian="13pt" style:font-size-complex="13pt"/>
    </style:style>
    <style:style style:name="T102" style:parent-style-name="Fonteparág.padrão" style:family="text">
      <style:text-properties fo:font-size="13pt" style:font-size-asian="13pt" style:font-size-complex="13pt"/>
    </style:style>
    <style:style style:name="T103" style:parent-style-name="Fonteparág.padrão" style:family="text">
      <style:text-properties fo:font-size="13pt" style:font-size-asian="13pt" style:font-size-complex="13pt"/>
    </style:style>
    <style:style style:name="T104" style:parent-style-name="Fonteparág.padrão" style:family="text">
      <style:text-properties fo:font-size="13pt" style:font-size-asian="13pt" style:font-size-complex="13pt"/>
    </style:style>
    <style:style style:name="T10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8" style:parent-style-name="Fonteparág.padrão" style:family="text">
      <style:text-properties fo:font-size="13pt" style:font-size-asian="13pt" style:font-size-complex="13pt"/>
    </style:style>
    <style:style style:name="T109" style:parent-style-name="Fonteparág.padrão" style:family="text">
      <style:text-properties fo:font-size="13pt" style:font-size-asian="13pt" style:font-size-complex="13pt"/>
    </style:style>
    <style:style style:name="T110" style:parent-style-name="Fonteparág.padrão" style:family="text">
      <style:text-properties fo:font-size="13pt" style:font-size-asian="13pt" style:font-size-complex="13pt"/>
    </style:style>
    <style:style style:name="T11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0" style:parent-style-name="Fonteparág.padrão" style:family="text">
      <style:text-properties fo:font-size="14pt" style:font-size-asian="14pt" style:font-size-complex="14pt"/>
    </style:style>
    <style:style style:name="T221" style:parent-style-name="Fonteparág.padrão" style:family="text">
      <style:text-properties fo:font-size="14pt" style:font-size-asian="14pt" style:font-size-complex="14pt"/>
    </style:style>
    <style:style style:name="T222" style:parent-style-name="Fonteparág.padrão" style:family="text">
      <style:text-properties fo:font-size="14pt" style:font-size-asian="14pt" style:font-size-complex="14pt"/>
    </style:style>
    <style:style style:name="T223" style:parent-style-name="Fonteparág.padrão" style:family="text">
      <style:text-properties fo:font-size="14pt" style:font-size-asian="14pt" style:font-size-complex="14pt"/>
    </style:style>
    <style:style style:name="T224" style:parent-style-name="Fonteparág.padrão" style:family="text">
      <style:text-properties fo:font-size="14pt" style:font-size-asian="14pt" style:font-size-complex="14pt"/>
    </style:style>
    <style:style style:name="T225" style:parent-style-name="Fonteparág.padrão" style:family="text">
      <style:text-properties fo:font-size="14pt" style:font-size-asian="14pt" style:font-size-complex="14pt"/>
    </style:style>
    <style:style style:name="T226" style:parent-style-name="Fonteparág.padrão" style:family="text">
      <style:text-properties fo:font-size="14pt" style:font-size-asian="14pt" style:font-size-complex="14pt"/>
    </style:style>
    <style:style style:name="T22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8" style:parent-style-name="Fonteparág.padrão" style:family="text">
      <style:text-properties fo:font-size="14pt" style:font-size-asian="14pt" style:font-size-complex="14pt"/>
    </style:style>
    <style:style style:name="T229" style:parent-style-name="Fonteparág.padrão" style:family="text">
      <style:text-properties fo:font-size="14pt" style:font-size-asian="14pt" style:font-size-complex="14pt"/>
    </style:style>
    <style:style style:name="T230" style:parent-style-name="Fonteparág.padrão" style:family="text">
      <style:text-properties fo:font-size="14pt" style:font-size-asian="14pt" style:font-size-complex="14pt"/>
    </style:style>
    <style:style style:name="T231" style:parent-style-name="Fonteparág.padrão" style:family="text">
      <style:text-properties fo:font-size="14pt" style:font-size-asian="14pt" style:font-size-complex="14pt"/>
    </style:style>
    <style:style style:name="T232" style:parent-style-name="Fonteparág.padrão" style:family="text">
      <style:text-properties fo:font-size="14pt" style:font-size-asian="14pt" style:font-size-complex="14pt"/>
    </style:style>
    <style:style style:name="T233" style:parent-style-name="Fonteparág.padrão" style:family="text">
      <style:text-properties fo:font-size="14pt" style:font-size-asian="14pt" style:font-size-complex="14pt"/>
    </style:style>
    <style:style style:name="T234" style:parent-style-name="Fonteparág.padrão" style:family="text">
      <style:text-properties fo:font-size="14pt" style:font-size-asian="14pt" style:font-size-complex="14pt"/>
    </style:style>
    <style:style style:name="T235" style:parent-style-name="Fonteparág.padrão" style:family="text">
      <style:text-properties fo:font-size="14pt" style:font-size-asian="14pt" style:font-size-complex="14pt"/>
    </style:style>
    <style:style style:name="T236" style:parent-style-name="Fonteparág.padrão" style:family="text">
      <style:text-properties fo:font-size="14pt" style:font-size-asian="14pt" style:font-size-complex="14pt"/>
    </style:style>
    <style:style style:name="T237" style:parent-style-name="Fonteparág.padrão" style:family="text">
      <style:text-properties fo:font-size="14pt" style:font-size-asian="14pt" style:font-size-complex="14pt"/>
    </style:style>
    <style:style style:name="T238" style:parent-style-name="Fonteparág.padrão" style:family="text">
      <style:text-properties fo:font-size="14pt" style:font-size-asian="14pt" style:font-size-complex="14pt"/>
    </style:style>
    <style:style style:name="T239" style:parent-style-name="Fonteparág.padrão" style:family="text">
      <style:text-properties fo:font-size="14pt" style:font-size-asian="14pt" style:font-size-complex="14pt"/>
    </style:style>
    <style:style style:name="T240" style:parent-style-name="Fonteparág.padrão" style:family="text">
      <style:text-properties fo:font-size="14pt" style:font-size-asian="14pt" style:font-size-complex="14pt"/>
    </style:style>
    <style:style style:name="T241" style:parent-style-name="Fonteparág.padrão" style:family="text">
      <style:text-properties fo:font-size="14pt" style:font-size-asian="14pt" style:font-size-complex="14pt"/>
    </style:style>
    <style:style style:name="T242" style:parent-style-name="Fonteparág.padrão" style:family="text">
      <style:text-properties fo:font-size="14pt" style:font-size-asian="14pt" style:font-size-complex="14pt"/>
    </style:style>
    <style:style style:name="T243" style:parent-style-name="Fonteparág.padrão" style:family="text">
      <style:text-properties fo:font-size="14pt" style:font-size-asian="14pt" style:font-size-complex="14pt"/>
    </style:style>
    <style:style style:name="T244" style:parent-style-name="Fonteparág.padrão" style:family="text">
      <style:text-properties fo:font-size="14pt" style:font-size-asian="14pt" style:font-size-complex="14pt"/>
    </style:style>
    <style:style style:name="T245" style:parent-style-name="Fonteparág.padrão" style:family="text">
      <style:text-properties fo:font-size="14pt" style:font-size-asian="14pt" style:font-size-complex="14pt"/>
    </style:style>
    <style:style style:name="T246" style:parent-style-name="Fonteparág.padrão" style:family="text">
      <style:text-properties fo:font-size="14pt" style:font-size-asian="14pt" style:font-size-complex="14pt"/>
    </style:style>
    <style:style style:name="T247" style:parent-style-name="Fonteparág.padrão" style:family="text">
      <style:text-properties fo:font-size="14pt" style:font-size-asian="14pt" style:font-size-complex="14pt"/>
    </style:style>
    <style:style style:name="T248" style:parent-style-name="Fonteparág.padrão" style:family="text">
      <style:text-properties fo:font-size="14pt" style:font-size-asian="14pt" style:font-size-complex="14pt"/>
    </style:style>
    <style:style style:name="T249" style:parent-style-name="Fonteparág.padrão" style:family="text">
      <style:text-properties fo:font-size="14pt" style:font-size-asian="14pt" style:font-size-complex="14pt"/>
    </style:style>
    <style:style style:name="T250" style:parent-style-name="Fonteparág.padrão" style:family="text">
      <style:text-properties fo:font-size="14pt" style:font-size-asian="14pt" style:font-size-complex="14pt"/>
    </style:style>
    <style:style style:name="T251" style:parent-style-name="Fonteparág.padrão" style:family="text">
      <style:text-properties fo:font-size="14pt" style:font-size-asian="14pt" style:font-size-complex="14pt"/>
    </style:style>
    <style:style style:name="T252" style:parent-style-name="Fonteparág.padrão" style:family="text">
      <style:text-properties fo:font-size="14pt" style:font-size-asian="14pt" style:font-size-complex="14pt"/>
    </style:style>
    <style:style style:name="T253" style:parent-style-name="Fonteparág.padrão" style:family="text">
      <style:text-properties fo:font-size="14pt" style:font-size-asian="14pt" style:font-size-complex="14pt"/>
    </style:style>
    <style:style style:name="T254" style:parent-style-name="Fonteparág.padrão" style:family="text">
      <style:text-properties fo:font-size="14pt" style:font-size-asian="14pt" style:font-size-complex="14pt"/>
    </style:style>
    <style:style style:name="T255" style:parent-style-name="Fonteparág.padrão" style:family="text">
      <style:text-properties fo:font-size="14pt" style:font-size-asian="14pt" style:font-size-complex="14pt"/>
    </style:style>
    <style:style style:name="T256" style:parent-style-name="Fonteparág.padrão" style:family="text">
      <style:text-properties fo:font-size="14pt" style:font-size-asian="14pt" style:font-size-complex="14pt"/>
    </style:style>
    <style:style style:name="T257" style:parent-style-name="Fonteparág.padrão" style:family="text">
      <style:text-properties fo:font-size="14pt" style:font-size-asian="14pt" style:font-size-complex="14pt"/>
    </style:style>
    <style:style style:name="T258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Fonteparág.padrão" style:family="text">
      <style:text-properties fo:font-size="14pt" style:font-size-asian="14pt" style:font-size-complex="14pt"/>
    </style:style>
    <style:style style:name="T26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61" style:parent-style-name="Fonteparág.padrão" style:family="text">
      <style:text-properties fo:font-size="14pt" style:font-size-asian="14pt" style:font-size-complex="14pt"/>
    </style:style>
    <style:style style:name="T262" style:parent-style-name="Fonteparág.padrão" style:family="text">
      <style:text-properties fo:font-size="14pt" style:font-size-asian="14pt" style:font-size-complex="14pt"/>
    </style:style>
    <style:style style:name="T263" style:parent-style-name="Fonteparág.padrão" style:family="text">
      <style:text-properties fo:font-size="14pt" style:font-size-asian="14pt" style:font-size-complex="14pt"/>
    </style:style>
    <style:style style:name="T264" style:parent-style-name="Fonteparág.padrão" style:family="text">
      <style:text-properties fo:font-size="14pt" style:font-size-asian="14pt" style:font-size-complex="14pt"/>
    </style:style>
    <style:style style:name="T265" style:parent-style-name="Fonteparág.padrão" style:family="text">
      <style:text-properties fo:font-size="14pt" style:font-size-asian="14pt" style:font-size-complex="14pt"/>
    </style:style>
    <style:style style:name="P266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26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68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269" style:parent-style-name="Normal" style:family="paragraph">
      <style:paragraph-properties fo:text-align="center"/>
    </style:style>
    <style:style style:name="T270" style:parent-style-name="Fonteparág.padrão" style:family="text">
      <style:text-properties style:font-name-complex="Arial" fo:font-weight="bold" style:font-weight-asian="bold" fo:font-size="14pt" style:font-size-asian="14pt" style:font-size-complex="14pt"/>
    </style:style>
    <style:style style:name="P271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7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73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74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7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7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7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7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79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8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81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8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8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8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8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8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8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8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8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3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29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9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0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01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02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03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inze</text:span><text:span text:style-name="T15"><text:s/>horas</text:span><text:span text:style-name="T16"><text:s/></text:span><text:span text:style-name="T17">do dia</text:span><text:span text:style-name="T18"><text:s/></text:span><text:span text:style-name="T19">treze</text:span><text:span text:style-name="T20"><text:s/>de<text:s/></text:span><text:span text:style-name="T21">fevereir</text:span><text:span text:style-name="T22">o</text:span><text:span text:style-name="T23"><text:s/></text:span><text:span text:style-name="T24">do ano de dois mil e<text:s/></text:span><text:span text:style-name="T25">vinte</text:span><text:span text:style-name="T26"><text:s/>e<text:s/></text:span><text:span text:style-name="T27">quatro</text:span><text:span text:style-name="T28">,<text:s/></text:span><text:span text:style-name="T29">na sala de reuniões da Diretoria-Geral</text:span><text:span text:style-name="T30">,<text:s/></text:span><text:span text:style-name="T31">participaram a Diretora-Geral Ilana Trombka como Vice-presidente do Conselho de Supervisão;<text:s/></text:span><text:span text:style-name="T32">os conselheiros Gustavo Ponce de Leon Soriano Lago, Diretor da Secretaria de Gestão de Pessoas – SEGP</text:span><text:span text:style-name="T33">;<text:s/></text:span><text:span text:style-name="T34">Fernando Álvaro Leão Rincon</text:span><text:span text:style-name="T35">, Diretor da Secretaria de Finanças, Orçamento e Contabilidade – SAFIN</text:span><text:span text:style-name="T36">;</text:span><text:span text:style-name="T37"><text:s/></text:span><text:span text:style-name="T38">Daniele Carvalho Calvano Mendes, Coordenadora-Geral de Saúde</text:span><text:span text:style-name="T39"><text:s/>da SEGP</text:span><text:span text:style-name="T40">;<text:s/></text:span><text:span text:style-name="T41">Simone Regina Maia Franco</text:span><text:span text:style-name="T42">, representante dos servidores ativos</text:span><text:span text:style-name="T43">;<text:s/></text:span><text:span text:style-name="T44">Edward Cattete Pinheiro Filho</text:span><text:span text:style-name="T45"><text:s/>e Marcelo Chagas Muniz</text:span><text:span text:style-name="T46">, representante</text:span><text:span text:style-name="T47">s<text:s/></text:span><text:span text:style-name="T48">dos servidores inativos.<text:s/></text:span><text:span text:style-name="T49">Presentes também</text:span><text:span text:style-name="T50"><text:s/></text:span><text:span text:style-name="T51">Celice Silva Leite, representante da Primeira Vice-Presidência do Senado Federal</text:span><text:span text:style-name="T52">;</text:span><text:span text:style-name="T53"><text:s/></text:span><text:span text:style-name="T54">Dirceu Vieira Machado Filho, coordenador da Coordenação de Gestão Financeira do SIS – COGEFI</text:span><text:span text:style-name="T55">;</text:span><text:span text:style-name="T56"><text:s/></text:span><text:span text:style-name="T57">Geovane Resende Silva</text:span><text:span text:style-name="T58">, C</text:span><text:span text:style-name="T59">oordenador de Atendimento<text:s/></text:span><text:span text:style-name="T60">e<text:s/></text:span><text:span text:style-name="T61">Relacionamento</text:span><text:span text:style-name="T62"><text:s/>–<text:s/></text:span><text:span text:style-name="T63">COATREL</text:span><text:span text:style-name="T64">;</text:span><text:span text:style-name="T65"><text:s/></text:span><text:span text:style-name="T66">Monicelly de Matos Lopes, Assessora Administrativa da Coordenadora-Geral de Saúde</text:span><text:span text:style-name="T67">.</text:span><text:span text:style-name="T68"><text:s/></text:span><text:span text:style-name="T69">A Diretora Ilana assumiu a presidência da reunião e deu início aos trabalhos.</text:span><text:span text:style-name="T70"><text:s/></text:span><text:span text:style-name="T71">EXTRAPAUTA</text:span><text:span text:style-name="T72"><text:s/>1</text:span><text:span text:style-name="T73">)</text:span><text:span text:style-name="T74"><text:s/></text:span><text:span text:style-name="T75">Documento<text:s/></text:span><text:span text:style-name="T76">00100.022303/2024-31</text:span><text:span text:style-name="T77"><text:s/>– Beneficiária solicita cobertura de vacina contra a dengue realizada pelo grupo familiar em outubro de 2023.</text:span><text:span text:style-name="T78"><text:s/></text:span><text:span text:style-name="T79">Indeferido</text:span><text:span text:style-name="T80">, nos termos da diretriz de cobertura estabelecida pelo<text:s/></text:span><text:span text:style-name="T81">c</text:span><text:span text:style-name="T82">olegiado</text:span><text:span text:style-name="T83">.</text:span><text:span text:style-name="T84"><text:s/></text:span><text:span text:style-name="T85">Item<text:s/></text:span><text:span text:style-name="T86">1</text:span><text:span text:style-name="T87">)<text:s/></text:span><text:span text:style-name="T88">Processo 00200.021725/2023-80 –<text:s/></text:span><text:span text:style-name="T89">Titular solicita ad</text:span><text:span text:style-name="T90">missão<text:s/></text:span><text:span text:style-name="T91">de menor sob guarda que não consta como dependente na declaração de imposto de renda de 2023</text:span><text:span text:style-name="T92">.</text:span><text:span text:style-name="T93"><text:s/></text:span><text:span text:style-name="T94">Deferido, tendo em vista que a guarda judicial foi concedida fora do prazo<text:s/></text:span><text:span text:style-name="T95">possível para a inclusão do</text:span><text:span text:style-name="T96"><text:s/>menor na declaração de imposto de renda<text:s/></text:span><text:span text:style-name="T97">de 2023. A permanência do</text:span><text:span text:style-name="T98"><text:s/>dependente no plano fica condicionada à apresentação, até a data limite para atualização dos dependentes financeiros no SIS, em 31 de maio de 2024, da declaração de imposto de renda referen</text:span><text:span text:style-name="T99">te ao ano-base de 2023, em que o assistido</text:span><text:span text:style-name="T100"><text:s/>conste como dependente econômic</text:span><text:span text:style-name="T101">o da</text:span><text:span text:style-name="T102"><text:s/></text:span><text:span text:style-name="T103">servidora</text:span><text:span text:style-name="T104">.<text:s/></text:span><text:span text:style-name="T105"><text:s/>Item 2) 00100.014444/2024-80 –<text:s/></text:span><text:span text:style-name="T106">Proposta de extensão de credenciamento - Associação dos Médicos de Hospitais Privados do Distrito Federal (AMHPDF)</text:span><text:span text:style-name="T107">.<text:s/></text:span><text:span text:style-name="T108">R</text:span><text:span text:style-name="T109">etirado de</text:span><text:span text:style-name="T110"><text:s/>pauta</text:span><text:span text:style-name="T111">.</text:span><text:span text:style-name="T112"><text:s/></text:span><text:span text:style-name="T113">Item 3) Documento</text:span><text:span text:style-name="T114"><text:s/>00100.014476/2024-85</text:span><text:span text:style-name="T115"><text:s/>–</text:span><text:s/><text:span text:style-name="T116">Proposta de extensão de credenciamento -</text:span><text:span text:style-name="T117"><text:s/></text:span><text:span text:style-name="T118">Hospital Sírio-Libanês (</text:span><text:span text:style-name="T119">UNIDADE IV</text:span><text:span text:style-name="T120">)</text:span><text:span text:style-name="T121">.</text:span><text:span text:style-name="T122"><text:s/></text:span><text:span text:style-name="T123">/<text:s/></text:span><text:span text:style-name="T124">Item 4)<text:s/></text:span><text:span text:style-name="T125">Documento 00100.014491/2024-23 – Proposta de extensão de credenciamento - Davita Nefromed Serviços de Nefrologia LTDA.</text:span><text:span text:style-name="T126"><text:s/>/</text:span><text:span text:style-name="T127"><text:s/>Item 5) Documento</text:span><text:span text:style-name="T128"><text:s/>00100.014522/2024-46<text:s/></text:span><text:span text:style-name="T129">– Proposta de extensão de credenciamento -<text:s/></text:span><text:span text:style-name="T130">Davita Serviços<text:s/></text:span><text:span text:style-name="T131">d</text:span><text:span text:style-name="T132">e Nefrologia Alvorada LTDA</text:span><text:span text:style-name="T133">.</text:span><text:span text:style-name="T134"><text:s/>/</text:span><text:span text:style-name="T135"><text:s/>Item 6) Documento</text:span><text:span text:style-name="T136"><text:s/>00100.018847/2024-06<text:s/></text:span><text:span text:style-name="T137">– Proposta de extensão de credenciamento -<text:s/></text:span><text:span text:style-name="T138">Asas Saúde Integrada<text:s/></text:span><text:span text:style-name="T139">LTDA.<text:s/></text:span><text:span text:style-name="T140">/<text:s/></text:span><text:span text:style-name="T141">Item 7) Documento</text:span><text:span text:style-name="T142"><text:s/>00100.014542/2024-17<text:s/></text:span><text:span text:style-name="T143">– Proposta de extensão de credenciamento -<text:s/></text:span><text:span text:style-name="T144">Instituto Ortopé</text:span><text:span text:style-name="T145">dico<text:s/></text:span><text:span text:style-name="T146">de Brasí</text:span><text:span text:style-name="T147">lia<text:s/></text:span><text:span text:style-name="T148">Unidade Á</text:span><text:span text:style-name="T149">guas Claras LTDA</text:span><text:span text:style-name="T150"><text:s/>(IOB).<text:s/></text:span><text:span text:style-name="T151">/<text:s/></text:span><text:span text:style-name="T152">Item 8) Documento</text:span><text:span text:style-name="T153"><text:s/>00100.014558/2024-20<text:s/></text:span><text:span text:style-name="T154">– Proposta de extensão de credenciamento -<text:s/></text:span><text:span text:style-name="T155">Centro<text:s/></text:span><text:span text:style-name="T156">de Tratamento Oncológico d</text:span><text:span text:style-name="T157">e Brasília LTDA</text:span><text:span text:style-name="T158"><text:s/>(CETTRO).</text:span><text:span text:style-name="T159"><text:s/>/</text:span><text:span text:style-name="T160"><text:s/>Item 9) Documento</text:span><text:span text:style-name="T161"><text:s/>00100.018885/2024-51<text:s/></text:span><text:span text:style-name="T162">– Proposta de extensão de credenciamento -<text:s/></text:span><text:span text:style-name="T163">Hospitais Integrados d</text:span><text:span text:style-name="T164">a Gávea<text:s/></text:span><text:span text:style-name="T165">(</text:span><text:span text:style-name="T166">Hospital DF Star</text:span><text:span text:style-name="T167">).<text:s/></text:span><text:span text:style-name="T168">/<text:s/></text:span><text:span text:style-name="T169">Item 10) Documento</text:span><text:span text:style-name="T170"><text:s/>00100.020937/2024-59<text:s/></text:span><text:span text:style-name="T171">– Proposta de extensão de credenciamento -<text:s/></text:span><text:span text:style-name="T172">Instituto<text:s/></text:span><text:span text:style-name="T173">d</text:span><text:span text:style-name="T174">o Aparelho Digestivo<text:s/></text:span><text:span text:style-name="T175">d</text:span><text:span text:style-name="T176">e Brasília LTDA</text:span><text:span text:style-name="T177"><text:s/>(IAD).<text:s/></text:span><text:span text:style-name="T178">/<text:s/></text:span><text:span text:style-name="T179">Item 11) Documento</text:span><text:span text:style-name="T180"><text:s/>00100.021841/2024-16<text:s/></text:span><text:span text:style-name="T181">– Proposta<text:s/></text:span><text:span text:style-name="T182">de extensão de credenciamento -</text:span><text:span text:style-name="T183"><text:s/>Instituto<text:s/></text:span><text:span text:style-name="T184">d</text:span><text:span text:style-name="T185">e Medicina<text:s/></text:span><text:span text:style-name="T186">e</text:span><text:span text:style-name="T187"><text:s/>Psicologia Integradas LTDA</text:span><text:span text:style-name="T188"><text:s/></text:span><text:span text:style-name="T189">(</text:span><text:span text:style-name="T190">IMPI</text:span><text:span text:style-name="T191">).<text:s/></text:span><text:span text:style-name="T192">/<text:s/></text:span><text:span text:style-name="T193">Item 12) Documento<text:s/></text:span><text:span text:style-name="T194">00100.015253/2024-35<text:s/></text:span><text:span text:style-name="T195">– Proposta de<text:s/></text:span><text:span text:style-name="T196">reajuste de tabela de materiais,<text:s/></text:span><text:span text:style-name="T197">filme</text:span><text:span text:style-name="T198">s e</text:span><text:span text:style-name="T199"><text:s/></text:span><text:span text:style-name="T200">kits</text:span><text:span text:style-name="T201"><text:s/>radiológico</text:span><text:span text:style-name="T202">s</text:span><text:span text:style-name="T203"><text:s/>- Hospital<text:s/></text:span><text:span text:style-name="T204">Israelita Albert Einstein.</text:span><text:span text:style-name="T205"><text:s/>/</text:span><text:span text:style-name="T206"><text:s/>Item 13) Documento</text:span><text:span text:style-name="T207"><text:s/>00100.015270/2024-72<text:s/></text:span><text:span text:style-name="T208">– Proposta de reajuste de tabela<text:s/></text:span><text:span text:style-name="T209">geral<text:s/></text:span><text:span text:style-name="T210">-<text:s/></text:span><text:span text:style-name="T211">Hospital Israelita Albert Einstein</text:span><text:span text:style-name="T212">.</text:span><text:span text:style-name="T213"><text:s/>/</text:span><text:span text:style-name="T214"><text:s/>Item 14)<text:s/></text:span><text:span text:style-name="T215">Documento<text:s/></text:span><text:span text:style-name="T216">00100.021261/2024-11</text:span><text:span text:style-name="T217"><text:s/></text:span><text:span text:style-name="T218">– Consolidado dos reajustes negociados com índices inferiores a 100% do IPCA no último mês</text:span><text:span text:style-name="T219">.<text:s/></text:span><text:span text:style-name="T220">Ficam aprovados os itens<text:s/></text:span><text:span text:style-name="T221">3</text:span><text:span text:style-name="T222"><text:s/>a<text:s/></text:span><text:span text:style-name="T223">1</text:span><text:span text:style-name="T224">4</text:span><text:span text:style-name="T225"><text:s/>nos termos, valores, vigências e condições constantes nos documentos apresentados pela COATREL.</text:span><text:span text:style-name="T226"><text:s/></text:span><text:span text:style-name="T227">EXTRAPAUTA 2)</text:span><text:span text:style-name="T228"><text:s/>O Conselho sol</text:span><text:span text:style-name="T229">icita</text:span><text:span text:style-name="T230"><text:s/>que o SIS desenvolva campanhas periódicas de combate a fraudes, enfatizando a importância d</text:span><text:span text:style-name="T231">a vigilância e</text:span><text:span text:style-name="T232"><text:s/>da<text:s/></text:span><text:span text:style-name="T233">fiscalização d</text:span><text:span text:style-name="T234">o</text:span><text:span text:style-name="T235">s</text:span><text:span text:style-name="T236"><text:s/>beneficiário</text:span><text:span text:style-name="T237">s,</text:span><text:span text:style-name="T238"><text:s/>que devem,</text:span><text:span text:style-name="T239"><text:s/></text:span><text:span text:style-name="T240">por exemplo,<text:s/></text:span><text:span text:style-name="T241">evitar</text:span><text:span text:style-name="T242"><text:s/>assinar guias</text:span><text:span text:style-name="T243"><text:s/>de atendimento</text:span><text:span text:style-name="T244"><text:s/>em branco</text:span><text:span text:style-name="T245"><text:s/>e conferir se foram realizados todos os procedimentos discriminados no documento</text:span><text:span text:style-name="T246">.</text:span><text:span text:style-name="T247"><text:s/></text:span><text:span text:style-name="T248">Nada mais havendo a tratar, foi dada por encerrada a reunião do Conselho de Supervisão do Sistema Integrado de Saúde, às<text:s/></text:span><text:span text:style-name="T249">quinze</text:span><text:span text:style-name="T250"><text:s/>horas e<text:s/></text:span><text:span text:style-name="T251">cinquenta e três<text:s/></text:span><text:span text:style-name="T252">minutos do dia<text:s/></text:span><text:span text:style-name="T253">vinte e um de fevereiro de dois</text:span><text:span text:style-name="T254"><text:s/>mil e vin</text:span><text:span text:style-name="T255">te e<text:s/></text:span><text:span text:style-name="T256">quatro</text:span><text:span text:style-name="T257">, e, para constar, eu,</text:span><text:span text:style-name="T258"><text:s text:c="4"/>(Assinado eletronicamente) <text:s text:c="5"/></text:span><text:span text:style-name="T259"><text:s/></text:span><text:span text:style-name="T260">DANIELE CARVALHO CALVANO MENDES</text:span><text:span text:style-name="T261">, na condição de conselheira e secretária da presente reunião, lavrei a Ata, que, após lida e<text:s/></text:span><text:span text:style-name="T262">aprovada,<text:s/></text:span><text:span text:style-name="T263">é assinada pela<text:s/></text:span><text:span text:style-name="T264">Vice-presidente<text:s/></text:span><text:span text:style-name="T265">e demais conselheiros participantes da reunião.</text:span></text:p>
      <text:p text:style-name="P266"/>
      <text:p text:style-name="P267">(Assinado eletronicamente)</text:p>
      <text:p text:style-name="P268">ILANA TROMBKA</text:p>
      <text:p text:style-name="P269"><text:span text:style-name="T270">VICE-PRESIDENTE</text:span></text:p>
      <text:p text:style-name="P271"/>
      <text:p text:style-name="P272"/>
      <text:p text:style-name="P273"/>
      <text:p text:style-name="P274">(Assinado eletronicamente)</text:p>
      <text:p text:style-name="P275">EDWARD CATTETE PINHEIRO FILHO</text:p>
      <text:p text:style-name="P276">CONSELHEIRO</text:p>
      <text:p text:style-name="P277"/>
      <text:p text:style-name="P278"/>
      <text:p text:style-name="P279"/>
      <text:p text:style-name="P280"/>
      <text:p text:style-name="P281"><text:s/>(Assinado eletronicamente)</text:p>
      <text:p text:style-name="P282">FERNANDO ÁLVARO LEÃO RINCON</text:p>
      <text:p text:style-name="P283">CONSELHEIRO</text:p>
      <text:p text:style-name="P284"/>
      <text:p text:style-name="P285"/>
      <text:p text:style-name="P286"/>
      <text:p text:style-name="P287">(Assinado eletronicamente)</text:p>
      <text:p text:style-name="P288">GUSTAVO PONCE DE LEON SORIANO LAGO</text:p>
      <text:p text:style-name="P289">CONSELHEIRO</text:p>
      <text:p text:style-name="P290"/>
      <text:p text:style-name="P291"/>
      <text:p text:style-name="P292"/>
      <text:p text:style-name="P293">MARCELO CHAGAS MUNIZ</text:p>
      <text:p text:style-name="P294">CONSELHEIRO</text:p>
      <text:p text:style-name="P295"/>
      <text:p text:style-name="P296"/>
      <text:p text:style-name="P297"/>
      <text:p text:style-name="P298">(Assinado eletronicamente)</text:p>
      <text:p text:style-name="P299">SIMONE REGINA MAIA FRANCO</text:p>
      <text:p text:style-name="P300">CONSELHEIRA</text:p>
      <text:p text:style-name="P301"/>
      <text:p text:style-name="P302"/>
      <text:p text:style-name="P3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style style:name="WW_CharLFO2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26ª REUNIÃO<text:s/>ORDINÁRIA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Carla Peixoto Valladares</dc:creator>
    <meta:creation-date>2026-04-22T20:50:00Z</meta:creation-date>
    <dc:date>2026-04-22T20:50:00Z</dc:date>
    <meta:print-date>2021-11-12T14:46:00Z</meta:print-date>
    <meta:template xlink:href="Normal.dotm" xlink:type="simple"/>
    <meta:editing-cycles>11</meta:editing-cycles>
    <meta:editing-duration>PT3660S</meta:editing-duration>
    <meta:document-statistic meta:page-count="1" meta:paragraph-count="10" meta:word-count="784" meta:character-count="5012" meta:row-count="35" meta:non-whitespace-character-count="4238"/>
  </office:meta>
</office:document-meta>
</file>