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1" style:parent-style-name="Fonteparág.padrão" style:family="text">
      <style:text-properties fo:font-size="13pt" style:font-size-asian="13pt" style:font-size-complex="13pt"/>
    </style:style>
    <style:style style:name="T72" style:parent-style-name="Fonteparág.padrão" style:family="text">
      <style:text-properties fo:font-size="13pt" style:font-size-asian="13pt" style:font-size-complex="13pt"/>
    </style:style>
    <style:style style:name="T73" style:parent-style-name="Fonteparág.padrão" style:family="text">
      <style:text-properties fo:font-size="13pt" style:font-size-asian="13pt" style:font-size-complex="13pt"/>
    </style:style>
    <style:style style:name="T74" style:parent-style-name="Fonteparág.padrão" style:family="text">
      <style:text-properties fo:font-size="13pt" style:font-size-asian="13pt" style:font-size-complex="13pt"/>
    </style:style>
    <style:style style:name="T75" style:parent-style-name="Fonteparág.padrão" style:family="text">
      <style:text-properties fo:font-size="13pt" style:font-size-asian="13pt" style:font-size-complex="13pt"/>
    </style:style>
    <style:style style:name="T76" style:parent-style-name="Fonteparág.padrão" style:family="text">
      <style:text-properties fo:font-size="13pt" style:font-size-asian="13pt" style:font-size-complex="13pt"/>
    </style:style>
    <style:style style:name="T77" style:parent-style-name="Fonteparág.padrão" style:family="text">
      <style:text-properties fo:font-size="13pt" style:font-size-asian="13pt" style:font-size-complex="13pt"/>
    </style:style>
    <style:style style:name="T78" style:parent-style-name="Fonteparág.padrão" style:family="text">
      <style:text-properties fo:font-size="13pt" style:font-size-asian="13pt" style:font-size-complex="13pt"/>
    </style:style>
    <style:style style:name="T79" style:parent-style-name="Fonteparág.padrão" style:family="text">
      <style:text-properties fo:font-size="13pt" style:font-size-asian="13pt" style:font-size-complex="13pt"/>
    </style:style>
    <style:style style:name="T80" style:parent-style-name="Fonteparág.padrão" style:family="text">
      <style:text-properties fo:font-size="13pt" style:font-size-asian="13pt" style:font-size-complex="13pt"/>
    </style:style>
    <style:style style:name="T81" style:parent-style-name="Fonteparág.padrão" style:family="text">
      <style:text-properties fo:font-size="13pt" style:font-size-asian="13pt" style:font-size-complex="13pt"/>
    </style:style>
    <style:style style:name="T82" style:parent-style-name="Fonteparág.padrão" style:family="text">
      <style:text-properties fo:font-size="13pt" style:font-size-asian="13pt" style:font-size-complex="13pt"/>
    </style:style>
    <style:style style:name="T83" style:parent-style-name="Fonteparág.padrão" style:family="text">
      <style:text-properties fo:font-size="13pt" style:font-size-asian="13pt" style:font-size-complex="13pt"/>
    </style:style>
    <style:style style:name="T84" style:parent-style-name="Fonteparág.padrão" style:family="text">
      <style:text-properties fo:font-size="13pt" style:font-size-asian="13pt" style:font-size-complex="13pt"/>
    </style:style>
    <style:style style:name="T85" style:parent-style-name="Fonteparág.padrão" style:family="text">
      <style:text-properties fo:font-size="13pt" style:font-size-asian="13pt" style:font-size-complex="13pt"/>
    </style:style>
    <style:style style:name="T86" style:parent-style-name="Fonteparág.padrão" style:family="text">
      <style:text-properties fo:font-size="13pt" style:font-size-asian="13pt" style:font-size-complex="13pt"/>
    </style:style>
    <style:style style:name="T87" style:parent-style-name="Fonteparág.padrão" style:family="text">
      <style:text-properties fo:font-size="13pt" style:font-size-asian="13pt" style:font-size-complex="13pt"/>
    </style:style>
    <style:style style:name="T88" style:parent-style-name="Fonteparág.padrão" style:family="text">
      <style:text-properties fo:font-size="13pt" style:font-size-asian="13pt" style:font-size-complex="13pt"/>
    </style:style>
    <style:style style:name="T89" style:parent-style-name="Fonteparág.padrão" style:family="text">
      <style:text-properties fo:font-size="13pt" style:font-size-asian="13pt" style:font-size-complex="13pt"/>
    </style:style>
    <style:style style:name="T90" style:parent-style-name="Fonteparág.padrão" style:family="text">
      <style:text-properties fo:font-size="13pt" style:font-size-asian="13pt" style:font-size-complex="13pt"/>
    </style:style>
    <style:style style:name="T91" style:parent-style-name="Fonteparág.padrão" style:family="text">
      <style:text-properties fo:font-size="13pt" style:font-size-asian="13pt" style:font-size-complex="13pt"/>
    </style:style>
    <style:style style:name="T9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5" style:parent-style-name="Fonteparág.padrão" style:family="text">
      <style:text-properties fo:font-size="13pt" style:font-size-asian="13pt" style:font-size-complex="13pt"/>
    </style:style>
    <style:style style:name="T96" style:parent-style-name="Fonteparág.padrão" style:family="text">
      <style:text-properties fo:font-size="13pt" style:font-size-asian="13pt" style:font-size-complex="13pt"/>
    </style:style>
    <style:style style:name="T97" style:parent-style-name="Fonteparág.padrão" style:family="text">
      <style:text-properties fo:font-size="13pt" style:font-size-asian="13pt" style:font-size-complex="13pt"/>
    </style:style>
    <style:style style:name="T98" style:parent-style-name="Fonteparág.padrão" style:family="text">
      <style:text-properties fo:font-size="13pt" style:font-size-asian="13pt" style:font-size-complex="13pt"/>
    </style:style>
    <style:style style:name="T99" style:parent-style-name="Fonteparág.padrão" style:family="text">
      <style:text-properties fo:font-size="13pt" style:font-size-asian="13pt" style:font-size-complex="13pt"/>
    </style:style>
    <style:style style:name="T100" style:parent-style-name="Fonteparág.padrão" style:family="text">
      <style:text-properties fo:font-size="13pt" style:font-size-asian="13pt" style:font-size-complex="13pt"/>
    </style:style>
    <style:style style:name="T101" style:parent-style-name="Fonteparág.padrão" style:family="text">
      <style:text-properties fo:font-size="13pt" style:font-size-asian="13pt" style:font-size-complex="13pt"/>
    </style:style>
    <style:style style:name="T102" style:parent-style-name="Fonteparág.padrão" style:family="text">
      <style:text-properties fo:font-size="13pt" style:font-size-asian="13pt" style:font-size-complex="13pt"/>
    </style:style>
    <style:style style:name="T103" style:parent-style-name="Fonteparág.padrão" style:family="text">
      <style:text-properties fo:font-size="13pt" style:font-size-asian="13pt" style:font-size-complex="13pt"/>
    </style:style>
    <style:style style:name="T10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7" style:parent-style-name="Fonteparág.padrão" style:family="text">
      <style:text-properties fo:font-size="13pt" style:font-size-asian="13pt" style:font-size-complex="13pt"/>
    </style:style>
    <style:style style:name="T108" style:parent-style-name="Fonteparág.padrão" style:family="text">
      <style:text-properties fo:font-size="13pt" style:font-size-asian="13pt" style:font-size-complex="13pt"/>
    </style:style>
    <style:style style:name="T10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2" style:parent-style-name="Fonteparág.padrão" style:family="text">
      <style:text-properties fo:font-size="13pt" style:font-size-asian="13pt" style:font-size-complex="13pt"/>
    </style:style>
    <style:style style:name="T113" style:parent-style-name="Fonteparág.padrão" style:family="text">
      <style:text-properties fo:font-size="13pt" style:font-size-asian="13pt" style:font-size-complex="13pt"/>
    </style:style>
    <style:style style:name="T114" style:parent-style-name="Fonteparág.padrão" style:family="text">
      <style:text-properties fo:font-size="13pt" style:font-size-asian="13pt" style:font-size-complex="13pt"/>
    </style:style>
    <style:style style:name="T115" style:parent-style-name="Fonteparág.padrão" style:family="text">
      <style:text-properties fo:font-size="13pt" style:font-size-asian="13pt" style:font-size-complex="13pt"/>
    </style:style>
    <style:style style:name="T11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7" style:parent-style-name="Fonteparág.padrão" style:family="text">
      <style:text-properties fo:font-size="14pt" style:font-size-asian="14pt" style:font-size-complex="14pt"/>
    </style:style>
    <style:style style:name="T128" style:parent-style-name="Fonteparág.padrão" style:family="text">
      <style:text-properties fo:font-size="14pt" style:font-size-asian="14pt" style:font-size-complex="14pt"/>
    </style:style>
    <style:style style:name="T129" style:parent-style-name="Fonteparág.padrão" style:family="text">
      <style:text-properties fo:font-size="14pt" style:font-size-asian="14pt" style:font-size-complex="14pt"/>
    </style:style>
    <style:style style:name="T130" style:parent-style-name="Fonteparág.padrão" style:family="text">
      <style:text-properties fo:font-size="14pt" style:font-size-asian="14pt" style:font-size-complex="14pt"/>
    </style:style>
    <style:style style:name="T131" style:parent-style-name="Fonteparág.padrão" style:family="text">
      <style:text-properties fo:font-size="14pt" style:font-size-asian="14pt" style:font-size-complex="14pt"/>
    </style:style>
    <style:style style:name="T13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6" style:parent-style-name="Fonteparág.padrão" style:family="text">
      <style:text-properties fo:font-size="14pt" style:font-size-asian="14pt" style:font-size-complex="14pt"/>
    </style:style>
    <style:style style:name="T137" style:parent-style-name="Fonteparág.padrão" style:family="text">
      <style:text-properties fo:font-size="14pt" style:font-size-asian="14pt" style:font-size-complex="14pt"/>
    </style:style>
    <style:style style:name="T138" style:parent-style-name="Fonteparág.padrão" style:family="text">
      <style:text-properties fo:font-size="14pt" style:font-size-asian="14pt" style:font-size-complex="14pt"/>
    </style:style>
    <style:style style:name="T139" style:parent-style-name="Fonteparág.padrão" style:family="text">
      <style:text-properties fo:font-size="14pt" style:font-size-asian="14pt" style:font-size-complex="14pt"/>
    </style:style>
    <style:style style:name="T140" style:parent-style-name="Fonteparág.padrão" style:family="text">
      <style:text-properties fo:font-size="14pt" style:font-size-asian="14pt" style:font-size-complex="14pt"/>
    </style:style>
    <style:style style:name="T141" style:parent-style-name="Fonteparág.padrão" style:family="text">
      <style:text-properties fo:font-size="14pt" style:font-size-asian="14pt" style:font-size-complex="14pt"/>
    </style:style>
    <style:style style:name="T142" style:parent-style-name="Fonteparág.padrão" style:family="text">
      <style:text-properties fo:font-size="14pt" style:font-size-asian="14pt" style:font-size-complex="14pt"/>
    </style:style>
    <style:style style:name="T143" style:parent-style-name="Fonteparág.padrão" style:family="text">
      <style:text-properties fo:font-size="14pt" style:font-size-asian="14pt" style:font-size-complex="14pt"/>
    </style:style>
    <style:style style:name="T144" style:parent-style-name="Fonteparág.padrão" style:family="text">
      <style:text-properties fo:font-size="14pt" style:font-size-asian="14pt" style:font-size-complex="14pt"/>
    </style:style>
    <style:style style:name="T1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6" style:parent-style-name="Fonteparág.padrão" style:family="text">
      <style:text-properties fo:font-size="14pt" style:font-size-asian="14pt" style:font-size-complex="14pt"/>
    </style:style>
    <style:style style:name="T147" style:parent-style-name="Fonteparág.padrão" style:family="text">
      <style:text-properties fo:font-size="14pt" style:font-size-asian="14pt" style:font-size-complex="14pt"/>
    </style:style>
    <style:style style:name="T148" style:parent-style-name="Fonteparág.padrão" style:family="text">
      <style:text-properties fo:font-size="14pt" style:font-size-asian="14pt" style:font-size-complex="14pt"/>
    </style:style>
    <style:style style:name="T149" style:parent-style-name="Fonteparág.padrão" style:family="text">
      <style:text-properties fo:font-size="14pt" style:font-size-asian="14pt" style:font-size-complex="14pt"/>
    </style:style>
    <style:style style:name="T150" style:parent-style-name="Fonteparág.padrão" style:family="text">
      <style:text-properties fo:font-size="14pt" style:font-size-asian="14pt" style:font-size-complex="14pt"/>
    </style:style>
    <style:style style:name="T151" style:parent-style-name="Fonteparág.padrão" style:family="text">
      <style:text-properties fo:font-size="14pt" style:font-size-asian="14pt" style:font-size-complex="14pt"/>
    </style:style>
    <style:style style:name="T152" style:parent-style-name="Fonteparág.padrão" style:family="text">
      <style:text-properties fo:font-size="14pt" style:font-size-asian="14pt" style:font-size-complex="14pt"/>
    </style:style>
    <style:style style:name="T153" style:parent-style-name="Fonteparág.padrão" style:family="text">
      <style:text-properties fo:font-size="14pt" style:font-size-asian="14pt" style:font-size-complex="14pt"/>
    </style:style>
    <style:style style:name="T154" style:parent-style-name="Fonteparág.padrão" style:family="text">
      <style:text-properties fo:font-size="14pt" style:font-size-asian="14pt" style:font-size-complex="14pt"/>
    </style:style>
    <style:style style:name="T155" style:parent-style-name="Fonteparág.padrão" style:family="text">
      <style:text-properties fo:font-size="14pt" style:font-size-asian="14pt" style:font-size-complex="14pt"/>
    </style:style>
    <style:style style:name="T156" style:parent-style-name="Fonteparág.padrão" style:family="text">
      <style:text-properties fo:font-size="14pt" style:font-size-asian="14pt" style:font-size-complex="14pt"/>
    </style:style>
    <style:style style:name="T157" style:parent-style-name="Fonteparág.padrão" style:family="text">
      <style:text-properties fo:font-size="14pt" style:font-size-asian="14pt" style:font-size-complex="14pt"/>
    </style:style>
    <style:style style:name="T158" style:parent-style-name="Fonteparág.padrão" style:family="text">
      <style:text-properties fo:font-size="14pt" style:font-size-asian="14pt" style:font-size-complex="14pt"/>
    </style:style>
    <style:style style:name="T159" style:parent-style-name="Fonteparág.padrão" style:family="text">
      <style:text-properties fo:font-size="14pt" style:font-size-asian="14pt" style:font-size-complex="14pt"/>
    </style:style>
    <style:style style:name="T160" style:parent-style-name="Fonteparág.padrão" style:family="text">
      <style:text-properties fo:font-size="14pt" style:font-size-asian="14pt" style:font-size-complex="14pt"/>
    </style:style>
    <style:style style:name="T161" style:parent-style-name="Fonteparág.padrão" style:family="text">
      <style:text-properties fo:font-size="14pt" style:font-size-asian="14pt" style:font-size-complex="14pt"/>
    </style:style>
    <style:style style:name="T162" style:parent-style-name="Fonteparág.padrão" style:family="text">
      <style:text-properties fo:font-size="14pt" style:font-size-asian="14pt" style:font-size-complex="14pt"/>
    </style:style>
    <style:style style:name="T163" style:parent-style-name="Fonteparág.padrão" style:family="text">
      <style:text-properties fo:font-size="14pt" style:font-size-asian="14pt" style:font-size-complex="14pt"/>
    </style:style>
    <style:style style:name="T164" style:parent-style-name="Fonteparág.padrão" style:family="text">
      <style:text-properties fo:font-size="14pt" style:font-size-asian="14pt" style:font-size-complex="14pt"/>
    </style:style>
    <style:style style:name="T165" style:parent-style-name="Fonteparág.padrão" style:family="text">
      <style:text-properties fo:font-size="14pt" style:font-size-asian="14pt" style:font-size-complex="14pt"/>
    </style:style>
    <style:style style:name="T166" style:parent-style-name="Fonteparág.padrão" style:family="text">
      <style:text-properties fo:font-size="14pt" style:font-size-asian="14pt" style:font-size-complex="14pt"/>
    </style:style>
    <style:style style:name="T167" style:parent-style-name="Fonteparág.padrão" style:family="text">
      <style:text-properties fo:font-size="14pt" style:font-size-asian="14pt" style:font-size-complex="14pt"/>
    </style:style>
    <style:style style:name="T168" style:parent-style-name="Fonteparág.padrão" style:family="text">
      <style:text-properties fo:font-size="14pt" style:font-size-asian="14pt" style:font-size-complex="14pt"/>
    </style:style>
    <style:style style:name="T169" style:parent-style-name="Fonteparág.padrão" style:family="text">
      <style:text-properties fo:font-size="14pt" style:font-size-asian="14pt" style:font-size-complex="14pt"/>
    </style:style>
    <style:style style:name="T170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171" style:parent-style-name="Fonteparág.padrão" style:family="text">
      <style:text-properties fo:font-size="14pt" style:font-size-asian="14pt" style:font-size-complex="14pt"/>
    </style:style>
    <style:style style:name="T17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73" style:parent-style-name="Fonteparág.padrão" style:family="text">
      <style:text-properties fo:font-size="14pt" style:font-size-asian="14pt" style:font-size-complex="14pt"/>
    </style:style>
    <style:style style:name="T174" style:parent-style-name="Fonteparág.padrão" style:family="text">
      <style:text-properties fo:font-size="14pt" style:font-size-asian="14pt" style:font-size-complex="14pt"/>
    </style:style>
    <style:style style:name="T175" style:parent-style-name="Fonteparág.padrão" style:family="text">
      <style:text-properties fo:font-size="14pt" style:font-size-asian="14pt" style:font-size-complex="14pt"/>
    </style:style>
    <style:style style:name="T176" style:parent-style-name="Fonteparág.padrão" style:family="text">
      <style:text-properties fo:font-size="14pt" style:font-size-asian="14pt" style:font-size-complex="14pt"/>
    </style:style>
    <style:style style:name="T177" style:parent-style-name="Fonteparág.padrão" style:family="text">
      <style:text-properties fo:font-size="14pt" style:font-size-asian="14pt" style:font-size-complex="14pt"/>
    </style:style>
    <style:style style:name="P178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179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18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1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182" style:parent-style-name="Normal" style:family="paragraph">
      <style:paragraph-properties fo:text-align="center"/>
    </style:style>
    <style:style style:name="T183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18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9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9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9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9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0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5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0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1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12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13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do dia</text:span><text:span text:style-name="T19"><text:s/></text:span><text:span text:style-name="T20">oito</text:span><text:span text:style-name="T21"><text:s/>de<text:s/></text:span><text:span text:style-name="T22">maio</text:span><text:span text:style-name="T23"><text:s/></text:span><text:span text:style-name="T24">do ano de dois mil e<text:s/></text:span><text:span text:style-name="T25">vinte</text:span><text:span text:style-name="T26"><text:s/>e<text:s/></text:span><text:span text:style-name="T27">quatro</text:span><text:span text:style-name="T28">,<text:s/></text:span><text:span text:style-name="T29">na sala de reuniões da Diretoria-Geral</text:span><text:span text:style-name="T30">,<text:s/></text:span><text:span text:style-name="T31">participaram a Diretora-Geral Ilana Trombka como Vice-presidente do Conselho de Supervisão;<text:s/></text:span><text:span text:style-name="T32">os conselheiros Gustavo Ponce de Leon Soriano Lago, Diretor da Secretaria de Gestão de Pessoas – SEGP</text:span><text:span text:style-name="T33">;<text:s/></text:span><text:span text:style-name="T34">Fernando Álvaro Leão Rincon</text:span><text:span text:style-name="T35">, Diretor da Secretaria de Finanças, Orçamento e Contabilidade – SAFIN</text:span><text:span text:style-name="T36">;<text:s/></text:span><text:span text:style-name="T37">Simone Regina Maia Franco</text:span><text:span text:style-name="T38">, representante dos servidores ativos</text:span><text:span text:style-name="T39">;</text:span><text:s/><text:span text:style-name="T40">Edward Cattete Pinheiro Filho e Marcelo Chagas Muniz, represe</text:span><text:span text:style-name="T41">ntantes dos servidores inativos</text:span><text:span text:style-name="T42">.<text:s/></text:span><text:span text:style-name="T43">Presentes também</text:span><text:span text:style-name="T44"><text:s/></text:span><text:span text:style-name="T45">Celice Silva Leite, representante da Primeira Vice-Presidência do Senado Federal;</text:span><text:span text:style-name="T46"><text:s/></text:span><text:span text:style-name="T47">André Martins Miranda, Chefe do Serviço de Pagamento do SIS – SEPASI</text:span><text:span text:style-name="T48">;</text:span><text:span text:style-name="T49"><text:s/></text:span><text:span text:style-name="T50">Geovane Resende Silva</text:span><text:span text:style-name="T51">, C</text:span><text:span text:style-name="T52">oordenador de Atendimento<text:s/></text:span><text:span text:style-name="T53">e Relacionamento</text:span><text:span text:style-name="T54"><text:s/>–<text:s/></text:span><text:span text:style-name="T55">COATREL</text:span><text:span text:style-name="T56">;</text:span><text:span text:style-name="T57"><text:s/></text:span><text:span text:style-name="T58">Monicelly de Matos Lopes, Assessora Administrativa da Coordenadora-Geral de Saúde</text:span><text:span text:style-name="T59">;<text:s/></text:span><text:span text:style-name="T60">Jálisson Santos Cavalcante</text:span><text:span text:style-name="T61">, Especialista Técnico da SEGP;</text:span><text:span text:style-name="T62"><text:s/></text:span><text:span text:style-name="T63">e Carla Peixoto Valladares, Assessora Técnica da SEGP</text:span><text:span text:style-name="T64">.</text:span><text:span text:style-name="T65"><text:s/></text:span><text:span text:style-name="T66">A Diretora Ilana assumiu a presidência da reunião e deu início aos trabalhos.</text:span><text:span text:style-name="T67"><text:s/></text:span><text:span text:style-name="T68">Item 1)<text:s/></text:span><text:span text:style-name="T69">Documento 00100.037416/2024-31 – Definição de procedimento para escolha e nomeação de membros do Conselho Fiscal do SIS – Atualização.</text:span><text:span text:style-name="T70"><text:s/></text:span><text:span text:style-name="T71">Foi informado</text:span><text:span text:style-name="T72"><text:s/>ao colegiado que os atuais Conselheiros Fiscais<text:s/></text:span><text:span text:style-name="T73">Edval Ferreira e Lucio Guzmán<text:s/></text:span><text:span text:style-name="T74">formalizaram o interesse na recondução ao cargo.</text:span><text:span text:style-name="T75"><text:s/>Fica estendido por mais duas semanas o</text:span><text:span text:style-name="T76"><text:s/>prazo para</text:span><text:span text:style-name="T77"><text:s/>o<text:s/></text:span><text:span text:style-name="T78">envio</text:span><text:span text:style-name="T79"><text:s/>de currículos</text:span><text:span text:style-name="T80"><text:s/>de<text:s/></text:span><text:span text:style-name="T81">beneficiários-titulares</text:span><text:span text:style-name="T82"><text:s/></text:span><text:span text:style-name="T83">dotados de<text:s/></text:span><text:span text:style-name="T84">notório conhecimento em finanças e controle</text:span><text:span text:style-name="T85">, e que tenham interesse</text:span><text:span text:style-name="T86"><text:s/>em se candidatar<text:s/></text:span><text:span text:style-name="T87">à terceira vaga</text:span><text:span text:style-name="T88">.</text:span><text:span text:style-name="T89"><text:s/>A equipe de comunicação<text:s/></text:span><text:span text:style-name="T90">re</text:span><text:span text:style-name="T91">forçará a campanha na intranet e no site do SIS.<text:s/></text:span><text:span text:style-name="T92">Item 2)<text:s/></text:span><text:span text:style-name="T93">Documento 00100.056675/2024-61 – Beneficiário-titular solicita permanência da genitora como dependente do SIS sem constar na declaração de imposto de renda referente ao ano-base de 2023 – Complementação de informações.</text:span><text:span text:style-name="T94"><text:s/></text:span><text:span text:style-name="T95">O Conselho<text:s/></text:span><text:span text:style-name="T96">defere o pedido</text:span><text:span text:style-name="T97"><text:s/>condicionando a permanência<text:s/></text:span><text:span text:style-name="T98">da beneficiária no SIS<text:s/></text:span><text:span text:style-name="T99">ao retorno<text:s/></text:span><text:span text:style-name="T100">para a</text:span><text:span text:style-name="T101"><text:s/>condição de dependência</text:span><text:span text:style-name="T102"><text:s/>financeira a partir do exercício de 2025. Caso não haja revalidação tempestiva da dependente econômica por meio da declaração de imposto de renda de pessoa física referente ao ano-base de 2024, as despesas de saúde realizadas pela dependente durante esse período serão integralmente custeadas pelo titular.</text:span><text:span text:style-name="T103"><text:s/></text:span><text:span text:style-name="T104">Item 3)<text:s/></text:span><text:span text:style-name="T105">Documento 00100.058010/2024-91 – Beneficiário solicita cobertura de medicamento de alto custo não previsto no rol de cobertura do SIS.</text:span><text:span text:style-name="T106"><text:s/></text:span><text:span text:style-name="T107">Sobrestado para complementação de informações.</text:span><text:span text:style-name="T108"><text:s/></text:span><text:span text:style-name="T109">Item 4)<text:s/></text:span><text:span text:style-name="T110">Documento 00100.071991/2024-62 – Proposta de codificação e reajuste de valor de reembolso de lente intraocular.</text:span><text:span text:style-name="T111"><text:s/></text:span><text:span text:style-name="T112">Aprovado</text:span><text:span text:style-name="T113">,</text:span><text:span text:style-name="T114"><text:s/>nos termos da proposta apresentada pelo SEPASI.</text:span><text:span text:style-name="T115"><text:s/></text:span><text:span text:style-name="T116">Item 5)<text:s/></text:span><text:span text:style-name="T117">Documento 00100.070521/2024-81 – Proposta de extensão de credenciamento - Centro Brasileiro da Visão (CBV).</text:span><text:span text:style-name="T118"><text:s/>/ Item 6)<text:s/></text:span><text:span text:style-name="T119">Documento 00100.069282/2024-17 – Proposta de extensão de credenciamento - Pró Physis Clínica de Fisioterapia, Acupuntura e Estética Ltda.</text:span><text:span text:style-name="T120"><text:s/>/ Item 7)<text:s/></text:span><text:span text:style-name="T121">Documento 00100.069302/2024-50 – Proposta de extensão de credenciamento - Hospital Anchieta Ltda.</text:span><text:span text:style-name="T122"><text:s/>/ Item 8)<text:s/></text:span><text:span text:style-name="T123">Documento 00100.069979/2024-98 – Proposta de extensão de credenciamento - <text:s/>Davita Serviços de Nefrologia Pacini Ltda.</text:span><text:span text:style-name="T124"><text:s/>/ Item 9)<text:s/></text:span><text:span text:style-name="T125">Documento 00100.072931/2024-67 – Consolidado dos reajustes negociados com índices inferiores a 100% do IPCA no último mês.</text:span><text:span text:style-name="T126"><text:s/></text:span><text:span text:style-name="T127">Ficam aprovados os itens<text:s/></text:span><text:span text:style-name="T128">5</text:span><text:span text:style-name="T129"><text:s/>a<text:s/></text:span><text:span text:style-name="T130">9</text:span><text:span text:style-name="T131"><text:s/>nos termos, valores, vigências e condições constantes nos documentos apresentados pela COATREL.<text:s/></text:span><text:span text:style-name="T132">EXTRAPAUTA</text:span><text:span text:style-name="T133"><text:s/>1</text:span><text:span text:style-name="T134">)</text:span><text:span text:style-name="T135"><text:s/></text:span><text:span text:style-name="T136">Registam-se</text:span><text:span text:style-name="T137"><text:s/>os elogios<text:s/></text:span><text:span text:style-name="T138">manifestados</text:span><text:span text:style-name="T139"><text:s/>pelo Conselheiro Edward Cattete<text:s/></text:span><text:span text:style-name="T140">em relação ao</text:span><text:span text:style-name="T141"><text:s/>funcionamento do SIS, que</text:span><text:span text:style-name="T142"><text:s/>apresenta melhorias constantes</text:span><text:span text:style-name="T143">,</text:span><text:span text:style-name="T144"><text:s/>refletindo na satisfação dos usuários.<text:s/></text:span><text:span text:style-name="T145">EXTRAPAUTA 2)</text:span><text:span text:style-name="T146"><text:s/>Discutida a situação dos 39 beneficiá</text:span><text:span text:style-name="T147">rios que possuem residência no<text:s/></text:span><text:span text:style-name="T148">Rio Grande do Sul e que, por conta das inundações</text:span><text:span text:style-name="T149"><text:s/>no estado</text:span><text:span text:style-name="T150">, tiveram a data limite de entrega da declaração de imposto de renda de pessoa física</text:span><text:span text:style-name="T151"><text:s/>adiada para 31 de agosto. Em virtude d</text:span><text:span text:style-name="T152">ess</text:span><text:span text:style-name="T153">a medida excepcional</text:span><text:span text:style-name="T154">, os casos de revalidação de dependentes econômicos desses beneficiários serão aceitos até 60 dias após a data estipulada pela Receita Federal.<text:s/></text:span><text:span text:style-name="T155">Nada mais havendo a tratar, foi dada por encerrada a reunião do Conselho</text:span><text:span text:style-name="T156"><text:s/>de Supervisão do Sistema Integrado de Saúde, às<text:s/></text:span><text:span text:style-name="T157">quinze</text:span><text:span text:style-name="T158"><text:s/></text:span><text:span text:style-name="T159">horas<text:s/></text:span><text:span text:style-name="T160">e quarenta</text:span><text:span text:style-name="T161"><text:s/>e cinco</text:span><text:span text:style-name="T162"><text:s/></text:span><text:span text:style-name="T163">minutos do dia<text:s/></text:span><text:span text:style-name="T164">oito de maio</text:span><text:span text:style-name="T165"><text:s/>de dois</text:span><text:span text:style-name="T166"><text:s/>mil e vin</text:span><text:span text:style-name="T167">te e<text:s/></text:span><text:span text:style-name="T168">quatro</text:span><text:span text:style-name="T169">, e, para constar, eu,</text:span><text:span text:style-name="T170"><text:s text:c="4"/>(Assinado eletronicamente) <text:s text:c="5"/></text:span><text:span text:style-name="T171"><text:s/></text:span><text:span text:style-name="T172">CARLA PEIXOTO VALLADARES</text:span><text:span text:style-name="T173">, na condição de secretária da presente reunião, lavrei a Ata, que, após lida e<text:s/></text:span><text:span text:style-name="T174">aprovada,<text:s/></text:span><text:span text:style-name="T175">é assinada pela<text:s/></text:span><text:span text:style-name="T176">Vice-presidente<text:s/></text:span><text:span text:style-name="T177">e demais conselheiros participantes da reunião.</text:span></text:p>
      <text:p text:style-name="P178"/>
      <text:p text:style-name="P179"/>
      <text:p text:style-name="P180">(Assinado eletronicamente)</text:p>
      <text:p text:style-name="P181">ILANA TROMBKA</text:p>
      <text:p text:style-name="P182"><text:span text:style-name="T183">VICE-PRESIDENTE</text:span></text:p>
      <text:p text:style-name="P184"/>
      <text:p text:style-name="P185"/>
      <text:p text:style-name="P186"/>
      <text:p text:style-name="P187">(Assinado eletronicamente)</text:p>
      <text:p text:style-name="P188">EDWARD CATTETE PINHEIRO FILHO</text:p>
      <text:p text:style-name="P189">CONSELHEIRO</text:p>
      <text:p text:style-name="P190"/>
      <text:p text:style-name="P191"/>
      <text:p text:style-name="P192"/>
      <text:p text:style-name="P193"><text:s/>(Assinado eletronicamente)</text:p>
      <text:p text:style-name="P194">FERNANDO ÁLVARO LEÃO RINCON</text:p>
      <text:p text:style-name="P195">CONSELHEIRO</text:p>
      <text:p text:style-name="P196"/>
      <text:p text:style-name="P197"/>
      <text:p text:style-name="P198"/>
      <text:p text:style-name="P199">(Assinado eletronicamente)</text:p>
      <text:p text:style-name="P200">GUSTAVO PONCE DE LEON SORIANO LAGO</text:p>
      <text:p text:style-name="P201">CONSELHEIRO</text:p>
      <text:p text:style-name="P202"/>
      <text:p text:style-name="P203"/>
      <text:p text:style-name="P204"/>
      <text:p text:style-name="P205">MARCELO CHAGAS MUNIZ</text:p>
      <text:p text:style-name="P206">CONSELHEIRO</text:p>
      <text:p text:style-name="P207"/>
      <text:p text:style-name="P208"/>
      <text:p text:style-name="P209"/>
      <text:p text:style-name="P210">(Assinado eletronicamente)</text:p>
      <text:p text:style-name="P211">SIMONE REGINA MAIA FRANCO</text:p>
      <text:p text:style-name="P212">CONSELHEIRA</text:p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29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3T16:41:00Z</meta:creation-date>
    <dc:date>2026-04-23T16:41:00Z</dc:date>
    <meta:print-date>2021-11-12T14:46:00Z</meta:print-date>
    <meta:template xlink:href="Normal.dotm" xlink:type="simple"/>
    <meta:editing-cycles>21</meta:editing-cycles>
    <meta:editing-duration>PT5760S</meta:editing-duration>
    <meta:document-statistic meta:page-count="1" meta:paragraph-count="9" meta:word-count="767" meta:character-count="4901" meta:row-count="34" meta:non-whitespace-character-count="4143"/>
  </office:meta>
</office:document-meta>
</file>