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size="14pt" style:font-size-asian="14pt" style:font-size-complex="14pt"/>
    </style:style>
    <style:style style:name="T72" style:parent-style-name="Fonteparág.padrão" style:family="text">
      <style:text-properties fo:font-size="14pt" style:font-size-asian="14pt" style:font-size-complex="14pt"/>
    </style:style>
    <style:style style:name="T73" style:parent-style-name="Fonteparág.padrão" style:family="text">
      <style:text-properties fo:font-size="14pt" style:font-size-asian="14pt" style:font-size-complex="14pt"/>
    </style:style>
    <style:style style:name="T74" style:parent-style-name="Fonteparág.padrão" style:family="text">
      <style:text-properties fo:font-size="14pt" style:font-size-asian="14pt" style:font-size-complex="14pt"/>
    </style:style>
    <style:style style:name="T7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7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1" style:parent-style-name="Fonteparág.padrão" style:family="text">
      <style:text-properties fo:font-size="14pt" style:font-size-asian="14pt" style:font-size-complex="14pt"/>
    </style:style>
    <style:style style:name="T82" style:parent-style-name="Fonteparág.padrão" style:family="text">
      <style:text-properties fo:font-style="italic" style:font-style-asian="italic" fo:font-size="14pt" style:font-size-asian="14pt" style:font-size-complex="14pt"/>
    </style:style>
    <style:style style:name="T83" style:parent-style-name="Fonteparág.padrão" style:family="text">
      <style:text-properties fo:font-size="14pt" style:font-size-asian="14pt" style:font-size-complex="14pt"/>
    </style:style>
    <style:style style:name="T84" style:parent-style-name="Fonteparág.padrão" style:family="text">
      <style:text-properties fo:font-size="14pt" style:font-size-asian="14pt" style:font-size-complex="14pt"/>
    </style:style>
    <style:style style:name="T8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8" style:parent-style-name="Fonteparág.padrão" style:family="text">
      <style:text-properties fo:font-size="14pt" style:font-size-asian="14pt" style:font-size-complex="14pt"/>
    </style:style>
    <style:style style:name="T89" style:parent-style-name="Fonteparág.padrão" style:family="text">
      <style:text-properties fo:font-size="14pt" style:font-size-asian="14pt" style:font-size-complex="14pt"/>
    </style:style>
    <style:style style:name="T90" style:parent-style-name="Fonteparág.padrão" style:family="text">
      <style:text-properties fo:font-size="14pt" style:font-size-asian="14pt" style:font-size-complex="14pt"/>
    </style:style>
    <style:style style:name="T91" style:parent-style-name="Fonteparág.padrão" style:family="text">
      <style:text-properties fo:font-size="14pt" style:font-size-asian="14pt" style:font-size-complex="14pt"/>
    </style:style>
    <style:style style:name="T92" style:parent-style-name="Fonteparág.padrão" style:family="text">
      <style:text-properties fo:font-size="14pt" style:font-size-asian="14pt" style:font-size-complex="14pt"/>
    </style:style>
    <style:style style:name="T93" style:parent-style-name="Fonteparág.padrão" style:family="text">
      <style:text-properties fo:font-size="14pt" style:font-size-asian="14pt" style:font-size-complex="14pt"/>
    </style:style>
    <style:style style:name="T94" style:parent-style-name="Fonteparág.padrão" style:family="text">
      <style:text-properties fo:font-size="14pt" style:font-size-asian="14pt" style:font-size-complex="14pt"/>
    </style:style>
    <style:style style:name="T95" style:parent-style-name="Fonteparág.padrão" style:family="text">
      <style:text-properties fo:font-size="14pt" style:font-size-asian="14pt" style:font-size-complex="14pt"/>
    </style:style>
    <style:style style:name="T96" style:parent-style-name="Fonteparág.padrão" style:family="text">
      <style:text-properties fo:font-size="14pt" style:font-size-asian="14pt" style:font-size-complex="14pt"/>
    </style:style>
    <style:style style:name="T97" style:parent-style-name="Fonteparág.padrão" style:family="text">
      <style:text-properties fo:font-size="14pt" style:font-size-asian="14pt" style:font-size-complex="14pt"/>
    </style:style>
    <style:style style:name="T98" style:parent-style-name="Fonteparág.padrão" style:family="text">
      <style:text-properties fo:font-size="14pt" style:font-size-asian="14pt" style:font-size-complex="14pt"/>
    </style:style>
    <style:style style:name="T99" style:parent-style-name="Fonteparág.padrão" style:family="text">
      <style:text-properties fo:font-size="14pt" style:font-size-asian="14pt" style:font-size-complex="14pt"/>
    </style:style>
    <style:style style:name="T10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4" style:parent-style-name="Fonteparág.padrão" style:family="text">
      <style:text-properties fo:font-size="14pt" style:font-size-asian="14pt" style:font-size-complex="14pt"/>
    </style:style>
    <style:style style:name="T105" style:parent-style-name="Fonteparág.padrão" style:family="text">
      <style:text-properties fo:font-size="14pt" style:font-size-asian="14pt" style:font-size-complex="14pt"/>
    </style:style>
    <style:style style:name="T106" style:parent-style-name="Fonteparág.padrão" style:family="text">
      <style:text-properties fo:font-size="14pt" style:font-size-asian="14pt" style:font-size-complex="14pt"/>
    </style:style>
    <style:style style:name="T107" style:parent-style-name="Fonteparág.padrão" style:family="text">
      <style:text-properties fo:font-size="14pt" style:font-size-asian="14pt" style:font-size-complex="14pt"/>
    </style:style>
    <style:style style:name="T108" style:parent-style-name="Fonteparág.padrão" style:family="text">
      <style:text-properties fo:font-size="14pt" style:font-size-asian="14pt" style:font-size-complex="14pt"/>
    </style:style>
    <style:style style:name="T10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4" style:parent-style-name="Fonteparág.padrão" style:family="text">
      <style:text-properties fo:font-weight="bold" style:font-weight-asian="bold" fo:font-size="16pt" style:font-size-asian="16pt" style:font-size-complex="14pt"/>
    </style:style>
    <style:style style:name="T11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7" style:parent-style-name="Fonteparág.padrão" style:family="text">
      <style:text-properties fo:font-size="14pt" style:font-size-asian="14pt" style:font-size-complex="14pt"/>
    </style:style>
    <style:style style:name="T118" style:parent-style-name="Fonteparág.padrão" style:family="text">
      <style:text-properties fo:font-size="14pt" style:font-size-asian="14pt" style:font-size-complex="14pt"/>
    </style:style>
    <style:style style:name="T119" style:parent-style-name="Fonteparág.padrão" style:family="text">
      <style:text-properties fo:font-size="14pt" style:font-size-asian="14pt" style:font-size-complex="14pt"/>
    </style:style>
    <style:style style:name="T120" style:parent-style-name="Fonteparág.padrão" style:family="text">
      <style:text-properties fo:font-size="14pt" style:font-size-asian="14pt" style:font-size-complex="14pt"/>
    </style:style>
    <style:style style:name="T121" style:parent-style-name="Fonteparág.padrão" style:family="text">
      <style:text-properties fo:font-size="14pt" style:font-size-asian="14pt" style:font-size-complex="14pt"/>
    </style:style>
    <style:style style:name="T122" style:parent-style-name="Fonteparág.padrão" style:family="text">
      <style:text-properties fo:font-size="14pt" style:font-size-asian="14pt" style:font-size-complex="14pt"/>
    </style:style>
    <style:style style:name="T123" style:parent-style-name="Fonteparág.padrão" style:family="text">
      <style:text-properties fo:font-size="14pt" style:font-size-asian="14pt" style:font-size-complex="14pt"/>
    </style:style>
    <style:style style:name="T124" style:parent-style-name="Fonteparág.padrão" style:family="text">
      <style:text-properties fo:font-size="14pt" style:font-size-asian="14pt" style:font-size-complex="14pt"/>
    </style:style>
    <style:style style:name="T12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6" style:parent-style-name="Fonteparág.padrão" style:family="text">
      <style:text-properties fo:font-size="14pt" style:font-size-asian="14pt" style:font-size-complex="14pt"/>
    </style:style>
    <style:style style:name="T127" style:parent-style-name="Fonteparág.padrão" style:family="text">
      <style:text-properties fo:font-size="14pt" style:font-size-asian="14pt" style:font-size-complex="14pt"/>
    </style:style>
    <style:style style:name="T128" style:parent-style-name="Fonteparág.padrão" style:family="text">
      <style:text-properties fo:font-size="14pt" style:font-size-asian="14pt" style:font-size-complex="14pt"/>
    </style:style>
    <style:style style:name="T129" style:parent-style-name="Fonteparág.padrão" style:family="text">
      <style:text-properties fo:font-size="14pt" style:font-size-asian="14pt" style:font-size-complex="14pt"/>
    </style:style>
    <style:style style:name="T130" style:parent-style-name="Fonteparág.padrão" style:family="text">
      <style:text-properties fo:font-size="14pt" style:font-size-asian="14pt" style:font-size-complex="14pt"/>
    </style:style>
    <style:style style:name="T131" style:parent-style-name="Fonteparág.padrão" style:family="text">
      <style:text-properties fo:font-size="14pt" style:font-size-asian="14pt" style:font-size-complex="14pt"/>
    </style:style>
    <style:style style:name="T132" style:parent-style-name="Fonteparág.padrão" style:family="text">
      <style:text-properties fo:font-size="14pt" style:font-size-asian="14pt" style:font-size-complex="14pt"/>
    </style:style>
    <style:style style:name="T133" style:parent-style-name="Fonteparág.padrão" style:family="text">
      <style:text-properties fo:font-size="14pt" style:font-size-asian="14pt" style:font-size-complex="14pt"/>
    </style:style>
    <style:style style:name="T134" style:parent-style-name="Fonteparág.padrão" style:family="text">
      <style:text-properties fo:font-size="14pt" style:font-size-asian="14pt" style:font-size-complex="14pt"/>
    </style:style>
    <style:style style:name="T135" style:parent-style-name="Fonteparág.padrão" style:family="text">
      <style:text-properties fo:font-size="14pt" style:font-size-asian="14pt" style:font-size-complex="14pt"/>
    </style:style>
    <style:style style:name="T136" style:parent-style-name="Fonteparág.padrão" style:family="text">
      <style:text-properties fo:font-size="14pt" style:font-size-asian="14pt" style:font-size-complex="14pt"/>
    </style:style>
    <style:style style:name="T137" style:parent-style-name="Fonteparág.padrão" style:family="text">
      <style:text-properties fo:font-size="14pt" style:font-size-asian="14pt" style:font-size-complex="14pt"/>
    </style:style>
    <style:style style:name="T138" style:parent-style-name="Fonteparág.padrão" style:family="text">
      <style:text-properties fo:font-size="14pt" style:font-size-asian="14pt" style:font-size-complex="14pt"/>
    </style:style>
    <style:style style:name="T139" style:parent-style-name="Fonteparág.padrão" style:family="text">
      <style:text-properties fo:font-size="14pt" style:font-size-asian="14pt" style:font-size-complex="14pt"/>
    </style:style>
    <style:style style:name="T140" style:parent-style-name="Fonteparág.padrão" style:family="text">
      <style:text-properties fo:font-size="14pt" style:font-size-asian="14pt" style:font-size-complex="14pt"/>
    </style:style>
    <style:style style:name="T141" style:parent-style-name="Fonteparág.padrão" style:family="text">
      <style:text-properties fo:font-size="14pt" style:font-size-asian="14pt" style:font-size-complex="14pt"/>
    </style:style>
    <style:style style:name="T142" style:parent-style-name="Fonteparág.padrão" style:family="text">
      <style:text-properties fo:font-size="14pt" style:font-size-asian="14pt" style:font-size-complex="14pt"/>
    </style:style>
    <style:style style:name="T143" style:parent-style-name="Fonteparág.padrão" style:family="text">
      <style:text-properties fo:font-size="14pt" style:font-size-asian="14pt" style:font-size-complex="14pt"/>
    </style:style>
    <style:style style:name="T144" style:parent-style-name="Fonteparág.padrão" style:family="text">
      <style:text-properties fo:font-size="14pt" style:font-size-asian="14pt" style:font-size-complex="14pt"/>
    </style:style>
    <style:style style:name="T145" style:parent-style-name="Fonteparág.padrão" style:family="text">
      <style:text-properties fo:font-size="14pt" style:font-size-asian="14pt" style:font-size-complex="14pt"/>
    </style:style>
    <style:style style:name="T146" style:parent-style-name="Fonteparág.padrão" style:family="text">
      <style:text-properties fo:font-size="14pt" style:font-size-asian="14pt" style:font-size-complex="14pt"/>
    </style:style>
    <style:style style:name="T147" style:parent-style-name="Fonteparág.padrão" style:family="text">
      <style:text-properties fo:font-size="14pt" style:font-size-asian="14pt" style:font-size-complex="14pt"/>
    </style:style>
    <style:style style:name="T148" style:parent-style-name="Fonteparág.padrão" style:family="text">
      <style:text-properties fo:font-size="14pt" style:font-size-asian="14pt" style:font-size-complex="14pt"/>
    </style:style>
    <style:style style:name="T149" style:parent-style-name="Fonteparág.padrão" style:family="text">
      <style:text-properties fo:font-size="14pt" style:font-size-asian="14pt" style:font-size-complex="14pt"/>
    </style:style>
    <style:style style:name="T150" style:parent-style-name="Fonteparág.padrão" style:family="text">
      <style:text-properties fo:font-size="14pt" style:font-size-asian="14pt" style:font-size-complex="14pt"/>
    </style:style>
    <style:style style:name="T151" style:parent-style-name="Fonteparág.padrão" style:family="text">
      <style:text-properties fo:font-size="14pt" style:font-size-asian="14pt" style:font-size-complex="14pt"/>
    </style:style>
    <style:style style:name="T152" style:parent-style-name="Fonteparág.padrão" style:family="text">
      <style:text-properties fo:font-size="14pt" style:font-size-asian="14pt" style:font-size-complex="14pt"/>
    </style:style>
    <style:style style:name="T153" style:parent-style-name="Fonteparág.padrão" style:family="text">
      <style:text-properties fo:font-size="14pt" style:font-size-asian="14pt" style:font-size-complex="14pt"/>
    </style:style>
    <style:style style:name="T154" style:parent-style-name="Fonteparág.padrão" style:family="text">
      <style:text-properties fo:font-size="14pt" style:font-size-asian="14pt" style:font-size-complex="14pt"/>
    </style:style>
    <style:style style:name="T155" style:parent-style-name="Fonteparág.padrão" style:family="text">
      <style:text-properties fo:font-size="14pt" style:font-size-asian="14pt" style:font-size-complex="14pt"/>
    </style:style>
    <style:style style:name="T156" style:parent-style-name="Fonteparág.padrão" style:family="text">
      <style:text-properties fo:font-size="14pt" style:font-size-asian="14pt" style:font-size-complex="14pt"/>
    </style:style>
    <style:style style:name="T157" style:parent-style-name="Fonteparág.padrão" style:family="text">
      <style:text-properties fo:font-size="14pt" style:font-size-asian="14pt" style:font-size-complex="14pt"/>
    </style:style>
    <style:style style:name="T158" style:parent-style-name="Fonteparág.padrão" style:family="text">
      <style:text-properties fo:font-size="14pt" style:font-size-asian="14pt" style:font-size-complex="14pt"/>
    </style:style>
    <style:style style:name="T159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Fonteparág.padrão" style:family="text">
      <style:text-properties fo:font-size="14pt" style:font-size-asian="14pt" style:font-size-complex="14pt"/>
    </style:style>
    <style:style style:name="T16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2" style:parent-style-name="Fonteparág.padrão" style:family="text">
      <style:text-properties fo:font-size="14pt" style:font-size-asian="14pt" style:font-size-complex="14pt"/>
    </style:style>
    <style:style style:name="T163" style:parent-style-name="Fonteparág.padrão" style:family="text">
      <style:text-properties fo:font-size="14pt" style:font-size-asian="14pt" style:font-size-complex="14pt"/>
    </style:style>
    <style:style style:name="T164" style:parent-style-name="Fonteparág.padrão" style:family="text">
      <style:text-properties fo:font-size="14pt" style:font-size-asian="14pt" style:font-size-complex="14pt"/>
    </style:style>
    <style:style style:name="T165" style:parent-style-name="Fonteparág.padrão" style:family="text">
      <style:text-properties fo:font-size="14pt" style:font-size-asian="14pt" style:font-size-complex="14pt"/>
    </style:style>
    <style:style style:name="T166" style:parent-style-name="Fonteparág.padrão" style:family="text">
      <style:text-properties fo:font-size="14pt" style:font-size-asian="14pt" style:font-size-complex="14pt"/>
    </style:style>
    <style:style style:name="P167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16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69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170" style:parent-style-name="Normal" style:family="paragraph">
      <style:paragraph-properties fo:text-align="center"/>
    </style:style>
    <style:style style:name="T171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17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7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5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7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7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1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5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8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9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9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0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0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02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horas</text:span><text:span text:style-name="T16"><text:s/></text:span><text:span text:style-name="T17">do dia</text:span><text:span text:style-name="T18"><text:s/></text:span><text:span text:style-name="T19">treze</text:span><text:span text:style-name="T20"><text:s/>de<text:s/></text:span><text:span text:style-name="T21">março</text:span><text:span text:style-name="T22"><text:s/></text:span><text:span text:style-name="T23">do ano de dois mil e<text:s/></text:span><text:span text:style-name="T24">vinte</text:span><text:span text:style-name="T25"><text:s/>e<text:s/></text:span><text:span text:style-name="T26">quatro</text:span><text:span text:style-name="T27">,<text:s/></text:span><text:span text:style-name="T28">na sala de reuniões da Diretoria-Geral</text:span><text:span text:style-name="T29">,<text:s/></text:span><text:span text:style-name="T30">participaram a Diretora-Geral Ilana Trombka como Vice-presidente do Conselho de Supervisão;<text:s/></text:span><text:span text:style-name="T31">os conselheiros Gustavo Ponce de Leon Soriano Lago, Diretor da Secretaria de Gestão de Pessoas – SEGP</text:span><text:span text:style-name="T32">;<text:s/></text:span><text:span text:style-name="T33">Fernando Álvaro Leão Rincon</text:span><text:span text:style-name="T34">, Diretor da Secretaria de Finanças, Orçamento e Contabilidade – SAFIN</text:span><text:span text:style-name="T35">;</text:span><text:span text:style-name="T36"><text:s/></text:span><text:span text:style-name="T37">Daniele Carvalho Calvano Mendes, Coordenadora-Geral de Saúde</text:span><text:span text:style-name="T38"><text:s/>da SEGP</text:span><text:span text:style-name="T39">;<text:s/></text:span><text:span text:style-name="T40">Anderson Alves de Oliveira</text:span><text:span text:style-name="T41">, representante dos servidores ativos</text:span><text:span text:style-name="T42">;<text:s/></text:span><text:span text:style-name="T43">Edward Cattete Pinheiro Filho</text:span><text:span text:style-name="T44"><text:s/>e Marcelo Chagas Muniz</text:span><text:span text:style-name="T45">, representante</text:span><text:span text:style-name="T46">s<text:s/></text:span><text:span text:style-name="T47">dos servidores inativos.<text:s/></text:span><text:span text:style-name="T48">Presentes também</text:span><text:span text:style-name="T49"><text:s/></text:span><text:span text:style-name="T50">Marcelo Inacio de Aranha Menezes</text:span><text:span text:style-name="T51">,<text:s/></text:span><text:span text:style-name="T52">Chefe de Gabinete e<text:s/></text:span><text:span text:style-name="T53">representante da Primeira Vice-Presidência do Senado Federal</text:span><text:span text:style-name="T54">;</text:span><text:span text:style-name="T55"><text:s/></text:span><text:span text:style-name="T56">Dirceu Vieira Machado Filho, coordenador da Coordenação de Gestão Financeira do SIS – COGEFI</text:span><text:span text:style-name="T57">;</text:span><text:span text:style-name="T58"><text:s/></text:span><text:span text:style-name="T59">Geovane Resende Silva</text:span><text:span text:style-name="T60">, C</text:span><text:span text:style-name="T61">oordenador de Atendimento<text:s/></text:span><text:span text:style-name="T62">e<text:s/></text:span><text:span text:style-name="T63">Relacionamento</text:span><text:span text:style-name="T64"><text:s/>–<text:s/></text:span><text:span text:style-name="T65">COATREL</text:span><text:span text:style-name="T66">;</text:span><text:span text:style-name="T67"><text:s/></text:span><text:span text:style-name="T68">Monicelly de Matos Lopes, Assessora Administrativa da Coordenadora-Geral de Saúde</text:span><text:span text:style-name="T69">; e Carla Peixoto Valladares,<text:s/></text:span><text:span text:style-name="T70">Assessora Técnica da SEGP</text:span><text:span text:style-name="T71">.</text:span><text:span text:style-name="T72"><text:s/></text:span><text:span text:style-name="T73">A Diretora Ilana assumiu a presidência da reunião e deu início aos trabalhos.</text:span><text:span text:style-name="T74"><text:s/></text:span><text:span text:style-name="T75">EXTRAPAUTA</text:span><text:span text:style-name="T76"><text:s/>1</text:span><text:span text:style-name="T77">)</text:span><text:span text:style-name="T78"><text:s/></text:span><text:span text:style-name="T79">Documento 00100.030667/2024-94 – Beneficiária-titular solicita reconsideração da cobertura de assistência domiciliar deferida pelo SIS.</text:span><text:span text:style-name="T80"><text:s/></text:span><text:span text:style-name="T81">Deferida a cobertura para<text:s/></text:span><text:span text:style-name="T82">home care</text:span><text:span text:style-name="T83"><text:s/>na modalidade reembolso, tendo em vista que não há na localidade empresas credenciadas ao SIS ou ao Saúde Caixa.</text:span><text:span text:style-name="T84"><text:s/></text:span><text:span text:style-name="T85">Item 1)<text:s/></text:span><text:span text:style-name="T86">Documento 00100.037416/2024-31 – Definição de procedimento para escolha e nomeação de membros do Conselho Fiscal do SIS.</text:span><text:span text:style-name="T87"><text:s/></text:span><text:span text:style-name="T88">Fica definido que os Conselheiros Fiscais titulares<text:s/></text:span><text:span text:style-name="T89">em fim de</text:span><text:span text:style-name="T90"><text:s/></text:span><text:span text:style-name="T91">primeiro mandato serão consultados quanto ao seu interesse na recondução ao cargo. Será aberto processo seletivo<text:s/></text:span><text:span text:style-name="T92">para preenchimento do cargo vago e</text:span><text:span text:style-name="T93"><text:s/>também</text:span><text:span text:style-name="T94"><text:s/>dos demais,<text:s/></text:span><text:span text:style-name="T95">caso não haja recondução dos membros atuais</text:span><text:span text:style-name="T96">. A escolha ocorrerá mediante análise de currículo pelos membros do Conselho de Supervisão. Poderão participar servidores efetivos ativos ou inativos inscritos como beneficiários-titulares, com notório conhecimento em finanças e controle.</text:span><text:span text:style-name="T97"><text:s/>A equipe de comunicação do SIS conduzirá a campanha para divulgação<text:s/></text:span><text:span text:style-name="T98">do processo seletivo</text:span><text:span text:style-name="T99">.<text:s/></text:span><text:span text:style-name="T100">Item 2) Documento 00100.026652/2024-21 – Pedido de manutenção no SIS de<text:s/></text:span><text:span text:style-name="T101">dependente</text:span><text:span text:style-name="T102"><text:s/>maior de 21 anos não contemplada nas hipóteses de dependência do regulamento.</text:span><text:span text:style-name="T103"><text:s/></text:span><text:span text:style-name="T104">Indeferido, nos termos dos artigos 5º e 11</text:span><text:span text:style-name="T105">º</text:span><text:span text:style-name="T106"><text:s/>do Regulamento do SIS.</text:span><text:span text:style-name="T107"><text:s/>Considerando que a contribuição da dependente referente ao mês de março será regularmente recolhida,<text:s/></text:span><text:span text:style-name="T108">o Conselho autoriza excepcionalmente sua manutenção no SIS até o dia 31/03/2024, para que nesse tempo seja possível providenciar a portabilidade para um novo plano.<text:s/></text:span><text:span text:style-name="T109">Item 3) Documento 00100.037186/2024-18 – Proposta de extensão de credenciamento – Hospital Sírio-Libanês (Unidade III).</text:span><text:span text:style-name="T110"><text:s/>/<text:s/></text:span><text:span text:style-name="T111">Item 4)</text:span><text:span text:style-name="T112"><text:s/></text:span><text:span text:style-name="T113">Documento 00100.037487/2024-33 – Proposta de extensão de credenciamento - Associação dos Médicos de Hospitais Privados do Distrito Federal (AMPDF). / Item 5) Documento 00100.037567/2024-99 – Consolidado dos reajustes negociados com</text:span><text:span text:style-name="T114"><text:s/></text:span><text:span text:style-name="T115">índices inferiores a 100% do IPCA no último mês.</text:span><text:span text:style-name="T116"><text:s/></text:span><text:span text:style-name="T117">Ficam aprovados os<text:s/></text:span><text:span text:style-name="T118">itens<text:s/></text:span><text:span text:style-name="T119">3</text:span><text:span text:style-name="T120"><text:s/>a<text:s/></text:span><text:span text:style-name="T121">4</text:span><text:span text:style-name="T122"><text:s/>nos<text:s/></text:span><text:span text:style-name="T123">termos, valores, vigências e condições constantes nos documentos apresentados pela COATREL.</text:span><text:span text:style-name="T124"><text:s/></text:span><text:span text:style-name="T125">EXTRAPAUTA 2)</text:span><text:span text:style-name="T126"><text:s/></text:span><text:span text:style-name="T127">O Coordenador Geovane informou o Conselho sobre a notificação extrajudicial encaminhada pela Associação d</text:span><text:span text:style-name="T128">os Hemodinamicistas<text:s/></text:span><text:span text:style-name="T129">e</text:span><text:span text:style-name="T130"><text:s/>Cardiologistas Intervencionistas<text:s/></text:span><text:span text:style-name="T131">d</text:span><text:span text:style-name="T132">o Distrito Federal<text:s/></text:span><text:span text:style-name="T133">(</text:span><text:span text:style-name="T134">AHCI/DF</text:span><text:span text:style-name="T135">)</text:span><text:span text:style-name="T136">, por meio da qual</text:span><text:span text:style-name="T137"><text:s/>estabelece um prazo para a suspensão dos atendimentos realizados por essa categoria, via plano de saúde,<text:s/></text:span><text:span text:style-name="T138">em todas as unidades hospitalares do DF</text:span><text:span text:style-name="T139">.<text:s/></text:span><text:span text:style-name="T140">A COATREL</text:span><text:span text:style-name="T141"><text:s/></text:span><text:span text:style-name="T142">enviou</text:span><text:span text:style-name="T143"><text:s/>Ofício em resposta à Associação propondo<text:s/></text:span><text:span text:style-name="T144">a<text:s/></text:span><text:span text:style-name="T145">negociação de</text:span><text:span text:style-name="T146"><text:s/>aditivos junto aos hospitais. Em paralelo, o SIS consultará órgãos competentes quanto às implicações jurídicas e possíveis encaminhamentos do tema.<text:s/></text:span><text:span text:style-name="T147">Nada mais havendo a tratar, foi dada por encerrada a reunião do Conselho de Supervisão do Sistema Integrado de Saúde, às<text:s/></text:span><text:span text:style-name="T148">quinze</text:span><text:span text:style-name="T149"><text:s/>horas e<text:s/></text:span><text:span text:style-name="T150">cinquenta e cinco</text:span><text:span text:style-name="T151"><text:s/></text:span><text:span text:style-name="T152">minutos do dia<text:s/></text:span><text:span text:style-name="T153">treze de</text:span><text:span text:style-name="T154"><text:s/>fevereiro de dois</text:span><text:span text:style-name="T155"><text:s/>mil e vin</text:span><text:span text:style-name="T156">te e<text:s/></text:span><text:span text:style-name="T157">quatro</text:span><text:span text:style-name="T158">, e, para constar, eu,</text:span><text:span text:style-name="T159"><text:s text:c="4"/>(Assinado eletronicamente) <text:s text:c="5"/></text:span><text:span text:style-name="T160"><text:s/></text:span><text:span text:style-name="T161">DANIELE CARVALHO CALVANO MENDES</text:span><text:span text:style-name="T162">, na condição de conselheira e secretária da presente reunião, lavrei a Ata, que, após lida e<text:s/></text:span><text:span text:style-name="T163">aprovada,<text:s/></text:span><text:span text:style-name="T164">é assinada pela<text:s/></text:span><text:span text:style-name="T165">Vice-presidente<text:s/></text:span><text:span text:style-name="T166">e demais conselheiros participantes da reunião.</text:span></text:p>
      <text:p text:style-name="P167"/>
      <text:p text:style-name="P168">(Assinado eletronicamente)</text:p>
      <text:p text:style-name="P169">ILANA TROMBKA</text:p>
      <text:p text:style-name="P170"><text:span text:style-name="T171">VICE-PRESIDENTE</text:span></text:p>
      <text:p text:style-name="P172"/>
      <text:p text:style-name="P173"/>
      <text:p text:style-name="P174"/>
      <text:p text:style-name="P175"><text:s/>(Assinado eletronicamente)</text:p>
      <text:p text:style-name="P176">ANDERSON ALVES DE OLIVEIRA</text:p>
      <text:p text:style-name="P177">CONSELHEIRO</text:p>
      <text:p text:style-name="P178"/>
      <text:p text:style-name="P179"/>
      <text:p text:style-name="P180"/>
      <text:p text:style-name="P181"/>
      <text:p text:style-name="P182">(Assinado eletronicamente)</text:p>
      <text:p text:style-name="P183">EDWARD CATTETE PINHEIRO FILHO</text:p>
      <text:p text:style-name="P184">CONSELHEIRO</text:p>
      <text:p text:style-name="P185"/>
      <text:p text:style-name="P186"/>
      <text:p text:style-name="P187"/>
      <text:p text:style-name="P188"><text:s/>(Assinado eletronicamente)</text:p>
      <text:p text:style-name="P189">FERNANDO ÁLVARO LEÃO RINCON</text:p>
      <text:p text:style-name="P190">CONSELHEIRO</text:p>
      <text:p text:style-name="P191"/>
      <text:p text:style-name="P192"/>
      <text:p text:style-name="P193"/>
      <text:p text:style-name="P194">(Assinado eletronicamente)</text:p>
      <text:p text:style-name="P195">GUSTAVO PONCE DE LEON SORIANO LAGO</text:p>
      <text:p text:style-name="P196">CONSELHEIRO</text:p>
      <text:p text:style-name="P197"/>
      <text:p text:style-name="P198"/>
      <text:p text:style-name="P199"/>
      <text:p text:style-name="P200">MARCELO CHAGAS MUNIZ</text:p>
      <text:p text:style-name="P201">CONSELHEIRO</text:p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27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Carla Peixoto Valladares</dc:creator>
    <meta:creation-date>2026-04-23T16:07:00Z</meta:creation-date>
    <dc:date>2026-04-23T16:07:00Z</dc:date>
    <meta:print-date>2021-11-12T14:46:00Z</meta:print-date>
    <meta:template xlink:href="Normal.dotm" xlink:type="simple"/>
    <meta:editing-cycles>14</meta:editing-cycles>
    <meta:editing-duration>PT4020S</meta:editing-duration>
    <meta:document-statistic meta:page-count="1" meta:paragraph-count="9" meta:word-count="732" meta:character-count="4677" meta:row-count="32" meta:non-whitespace-character-count="3954"/>
  </office:meta>
</office:document-meta>
</file>