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text-autospace="none" fo:text-align="justify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size="14pt" style:font-size-asian="14pt" style:font-size-complex="14pt"/>
    </style:style>
    <style:style style:name="T72" style:parent-style-name="Fonteparág.padrão" style:family="text">
      <style:text-properties fo:font-size="14pt" style:font-size-asian="14pt" style:font-size-complex="14pt"/>
    </style:style>
    <style:style style:name="T73" style:parent-style-name="Fonteparág.padrão" style:family="text">
      <style:text-properties fo:font-size="14pt" style:font-size-asian="14pt" style:font-size-complex="14pt"/>
    </style:style>
    <style:style style:name="T74" style:parent-style-name="Fonteparág.padrão" style:family="text">
      <style:text-properties fo:font-size="14pt" style:font-size-asian="14pt" style:font-size-complex="14pt"/>
    </style:style>
    <style:style style:name="T75" style:parent-style-name="Fonteparág.padrão" style:family="text">
      <style:text-properties fo:font-size="14pt" style:font-size-asian="14pt" style:font-size-complex="14pt"/>
    </style:style>
    <style:style style:name="T76" style:parent-style-name="Fonteparág.padrão" style:family="text">
      <style:text-properties fo:font-size="14pt" style:font-size-asian="14pt" style:font-size-complex="14pt"/>
    </style:style>
    <style:style style:name="T77" style:parent-style-name="Fonteparág.padrão" style:family="text">
      <style:text-properties fo:font-size="14pt" style:font-size-asian="14pt" style:font-size-complex="14pt"/>
    </style:style>
    <style:style style:name="T78" style:parent-style-name="Fonteparág.padrão" style:family="text">
      <style:text-properties fo:font-size="14pt" style:font-size-asian="14pt" style:font-size-complex="14pt"/>
    </style:style>
    <style:style style:name="T79" style:parent-style-name="Fonteparág.padrão" style:family="text">
      <style:text-properties fo:font-size="14pt" style:font-size-asian="14pt" style:font-size-complex="14pt"/>
    </style:style>
    <style:style style:name="T80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81" style:parent-style-name="Fonteparág.padrão" style:family="text">
      <style:text-properties fo:font-size="14pt" style:font-size-asian="14pt" style:font-size-complex="14pt"/>
    </style:style>
    <style:style style:name="T8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8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5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86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8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8" style:parent-style-name="Fonteparág.padrão" style:family="text">
      <style:text-properties style:font-weight-complex="bold" fo:font-size="14pt" style:font-size-asian="14pt" style:font-size-complex="14pt"/>
    </style:style>
    <style:style style:name="T89" style:parent-style-name="Fonteparág.padrão" style:family="text">
      <style:text-properties fo:font-size="14pt" style:font-size-asian="14pt" style:font-size-complex="14pt"/>
    </style:style>
    <style:style style:name="T90" style:parent-style-name="Fonteparág.padrão" style:family="text">
      <style:text-properties fo:font-size="14pt" style:font-size-asian="14pt" style:font-size-complex="14pt"/>
    </style:style>
    <style:style style:name="T91" style:parent-style-name="Fonteparág.padrão" style:family="text">
      <style:text-properties style:font-weight-complex="bold" fo:font-size="14pt" style:font-size-asian="14pt" style:font-size-complex="14pt"/>
    </style:style>
    <style:style style:name="T92" style:parent-style-name="Fonteparág.padrão" style:family="text">
      <style:text-properties style:font-weight-complex="bold" fo:font-size="14pt" style:font-size-asian="14pt" style:font-size-complex="14pt"/>
    </style:style>
    <style:style style:name="T9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98" style:parent-style-name="Fonteparág.padrão" style:family="text">
      <style:text-properties fo:font-weight="bold" style:font-weight-asian="bold" style:font-weight-complex="bold" fo:font-size="14pt" style:font-size-asian="14pt" style:font-size-complex="14pt" fo:background-color="#FFFFFF"/>
    </style:style>
    <style:style style:name="T99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2" style:parent-style-name="Fonteparág.padrão" style:family="text">
      <style:text-properties fo:font-size="14pt" style:font-size-asian="14pt" style:font-size-complex="14pt"/>
    </style:style>
    <style:style style:name="T103" style:parent-style-name="Fonteparág.padrão" style:family="text">
      <style:text-properties fo:font-size="14pt" style:font-size-asian="14pt" style:font-size-complex="14pt"/>
    </style:style>
    <style:style style:name="T104" style:parent-style-name="Fonteparág.padrão" style:family="text">
      <style:text-properties fo:font-size="14pt" style:font-size-asian="14pt" style:font-size-complex="14pt"/>
    </style:style>
    <style:style style:name="T105" style:parent-style-name="Fonteparág.padrão" style:family="text">
      <style:text-properties fo:font-size="14pt" style:font-size-asian="14pt" style:font-size-complex="14pt"/>
    </style:style>
    <style:style style:name="T106" style:parent-style-name="Fonteparág.padrão" style:family="text">
      <style:text-properties style:font-weight-complex="bold" fo:font-size="14pt" style:font-size-asian="14pt" style:font-size-complex="14pt"/>
    </style:style>
    <style:style style:name="T107" style:parent-style-name="Fonteparág.padrão" style:family="text">
      <style:text-properties style:font-weight-complex="bold" fo:font-size="14pt" style:font-size-asian="14pt" style:font-size-complex="14pt"/>
    </style:style>
    <style:style style:name="T108" style:parent-style-name="Fonteparág.padrão" style:family="text">
      <style:text-properties style:font-weight-complex="bold" fo:font-size="14pt" style:font-size-asian="14pt" style:font-size-complex="14pt"/>
    </style:style>
    <style:style style:name="T109" style:parent-style-name="Fonteparág.padrão" style:family="text">
      <style:text-properties style:font-weight-complex="bold" fo:font-size="14pt" style:font-size-asian="14pt" style:font-size-complex="14pt"/>
    </style:style>
    <style:style style:name="T11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1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6" style:parent-style-name="Fonteparág.padrão" style:family="text">
      <style:text-properties fo:font-size="14pt" style:font-size-asian="14pt" style:font-size-complex="14pt"/>
    </style:style>
    <style:style style:name="T117" style:parent-style-name="Fonteparág.padrão" style:family="text">
      <style:text-properties fo:font-size="14pt" style:font-size-asian="14pt" style:font-size-complex="14pt"/>
    </style:style>
    <style:style style:name="T118" style:parent-style-name="Fonteparág.padrão" style:family="text">
      <style:text-properties fo:font-size="14pt" style:font-size-asian="14pt" style:font-size-complex="14pt"/>
    </style:style>
    <style:style style:name="T119" style:parent-style-name="Fonteparág.padrão" style:family="text">
      <style:text-properties fo:font-size="14pt" style:font-size-asian="14pt" style:font-size-complex="14pt"/>
    </style:style>
    <style:style style:name="T120" style:parent-style-name="Fonteparág.padrão" style:family="text">
      <style:text-properties fo:font-size="14pt" style:font-size-asian="14pt" style:font-size-complex="14pt"/>
    </style:style>
    <style:style style:name="T121" style:parent-style-name="Fonteparág.padrão" style:family="text">
      <style:text-properties fo:font-size="14pt" style:font-size-asian="14pt" style:font-size-complex="14pt"/>
    </style:style>
    <style:style style:name="T122" style:parent-style-name="Fonteparág.padrão" style:family="text">
      <style:text-properties fo:font-size="14pt" style:font-size-asian="14pt" style:font-size-complex="14pt"/>
    </style:style>
    <style:style style:name="T123" style:parent-style-name="Fonteparág.padrão" style:family="text">
      <style:text-properties fo:font-size="14pt" style:font-size-asian="14pt" style:font-size-complex="14pt"/>
    </style:style>
    <style:style style:name="T124" style:parent-style-name="Fonteparág.padrão" style:family="text">
      <style:text-properties fo:font-size="14pt" style:font-size-asian="14pt" style:font-size-complex="14pt"/>
    </style:style>
    <style:style style:name="T125" style:parent-style-name="Fonteparág.padrão" style:family="text">
      <style:text-properties fo:font-size="14pt" style:font-size-asian="14pt" style:font-size-complex="14pt"/>
    </style:style>
    <style:style style:name="T126" style:parent-style-name="Fonteparág.padrão" style:family="text">
      <style:text-properties fo:font-size="14pt" style:font-size-asian="14pt" style:font-size-complex="14pt"/>
    </style:style>
    <style:style style:name="T127" style:parent-style-name="Fonteparág.padrão" style:family="text">
      <style:text-properties fo:font-size="14pt" style:font-size-asian="14pt" style:font-size-complex="14pt"/>
    </style:style>
    <style:style style:name="T128" style:parent-style-name="Fonteparág.padrão" style:family="text">
      <style:text-properties fo:font-size="14pt" style:font-size-asian="14pt" style:font-size-complex="14pt"/>
    </style:style>
    <style:style style:name="T129" style:parent-style-name="Fonteparág.padrão" style:family="text">
      <style:text-properties fo:font-size="14pt" style:font-size-asian="14pt" style:font-size-complex="14pt"/>
    </style:style>
    <style:style style:name="T130" style:parent-style-name="Fonteparág.padrão" style:family="text">
      <style:text-properties fo:font-size="14pt" style:font-size-asian="14pt" style:font-size-complex="14pt"/>
    </style:style>
    <style:style style:name="T131" style:parent-style-name="Fonteparág.padrão" style:family="text">
      <style:text-properties fo:font-size="14pt" style:font-size-asian="14pt" style:font-size-complex="14pt"/>
    </style:style>
    <style:style style:name="T132" style:parent-style-name="Fonteparág.padrão" style:family="text">
      <style:text-properties fo:font-size="14pt" style:font-size-asian="14pt" style:font-size-complex="14pt"/>
    </style:style>
    <style:style style:name="T133" style:parent-style-name="Fonteparág.padrão" style:family="text">
      <style:text-properties fo:font-size="14pt" style:font-size-asian="14pt" style:font-size-complex="14pt"/>
    </style:style>
    <style:style style:name="T134" style:parent-style-name="Fonteparág.padrão" style:family="text">
      <style:text-properties fo:font-size="14pt" style:font-size-asian="14pt" style:font-size-complex="14pt"/>
    </style:style>
    <style:style style:name="T135" style:parent-style-name="Fonteparág.padrão" style:family="text">
      <style:text-properties fo:font-size="14pt" style:font-size-asian="14pt" style:font-size-complex="14pt"/>
    </style:style>
    <style:style style:name="T136" style:parent-style-name="Fonteparág.padrão" style:family="text">
      <style:text-properties fo:font-size="14pt" style:font-size-asian="14pt" style:font-size-complex="14pt"/>
    </style:style>
    <style:style style:name="T137" style:parent-style-name="Fonteparág.padrão" style:family="text">
      <style:text-properties fo:font-size="14pt" style:font-size-asian="14pt" style:font-size-complex="14pt"/>
    </style:style>
    <style:style style:name="T138" style:parent-style-name="Fonteparág.padrão" style:family="text">
      <style:text-properties fo:font-size="14pt" style:font-size-asian="14pt" style:font-size-complex="14pt"/>
    </style:style>
    <style:style style:name="T139" style:parent-style-name="Fonteparág.padrão" style:family="text">
      <style:text-properties fo:font-size="14pt" style:font-size-asian="14pt" style:font-size-complex="14pt"/>
    </style:style>
    <style:style style:name="T140" style:parent-style-name="Fonteparág.padrão" style:family="text">
      <style:text-properties fo:font-size="14pt" style:font-size-asian="14pt" style:font-size-complex="14pt"/>
    </style:style>
    <style:style style:name="T141" style:parent-style-name="Fonteparág.padrão" style:family="text">
      <style:text-properties fo:font-size="14pt" style:font-size-asian="14pt" style:font-size-complex="14pt"/>
    </style:style>
    <style:style style:name="T142" style:parent-style-name="Fonteparág.padrão" style:family="text">
      <style:text-properties fo:font-size="14pt" style:font-size-asian="14pt" style:font-size-complex="14pt"/>
    </style:style>
    <style:style style:name="T143" style:parent-style-name="Fonteparág.padrão" style:family="text">
      <style:text-properties fo:font-size="14pt" style:font-size-asian="14pt" style:font-size-complex="14pt"/>
    </style:style>
    <style:style style:name="T144" style:parent-style-name="Fonteparág.padrão" style:family="text">
      <style:text-properties fo:font-size="14pt" style:font-size-asian="14pt" style:font-size-complex="14pt"/>
    </style:style>
    <style:style style:name="T145" style:parent-style-name="Fonteparág.padrão" style:family="text">
      <style:text-properties fo:font-size="14pt" style:font-size-asian="14pt" style:font-size-complex="14pt"/>
    </style:style>
    <style:style style:name="T146" style:parent-style-name="Fonteparág.padrão" style:family="text">
      <style:text-properties fo:font-size="14pt" style:font-size-asian="14pt" style:font-size-complex="14pt"/>
    </style:style>
    <style:style style:name="T147" style:parent-style-name="Fonteparág.padrão" style:family="text">
      <style:text-properties fo:font-size="14pt" style:font-size-asian="14pt" style:font-size-complex="14pt"/>
    </style:style>
    <style:style style:name="T148" style:parent-style-name="Fonteparág.padrão" style:family="text">
      <style:text-properties fo:font-size="14pt" style:font-size-asian="14pt" style:font-size-complex="14pt"/>
    </style:style>
    <style:style style:name="T149" style:parent-style-name="Fonteparág.padrão" style:family="text">
      <style:text-properties fo:font-size="14pt" style:font-size-asian="14pt" style:font-size-complex="14pt"/>
    </style:style>
    <style:style style:name="T150" style:parent-style-name="Fonteparág.padrão" style:family="text">
      <style:text-properties fo:font-size="14pt" style:font-size-asian="14pt" style:font-size-complex="14pt"/>
    </style:style>
    <style:style style:name="T151" style:parent-style-name="Fonteparág.padrão" style:family="text">
      <style:text-properties fo:font-size="14pt" style:font-size-asian="14pt" style:font-size-complex="14pt"/>
    </style:style>
    <style:style style:name="T152" style:parent-style-name="Fonteparág.padrão" style:family="text">
      <style:text-properties fo:font-size="14pt" style:font-size-asian="14pt" style:font-size-complex="14pt"/>
    </style:style>
    <style:style style:name="T153" style:parent-style-name="Fonteparág.padrão" style:family="text">
      <style:text-properties fo:font-size="14pt" style:font-size-asian="14pt" style:font-size-complex="14pt"/>
    </style:style>
    <style:style style:name="T154" style:parent-style-name="Fonteparág.padrão" style:family="text">
      <style:text-properties fo:font-size="14pt" style:font-size-asian="14pt" style:font-size-complex="14pt"/>
    </style:style>
    <style:style style:name="T15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6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57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158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159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160" style:parent-style-name="Fonteparág.padrão" style:family="text">
      <style:text-properties fo:font-size="14pt" style:font-size-asian="14pt" style:font-size-complex="14pt"/>
    </style:style>
    <style:style style:name="T161" style:parent-style-name="Fonteparág.padrão" style:family="text">
      <style:text-properties fo:font-size="14pt" style:font-size-asian="14pt" style:font-size-complex="14pt"/>
    </style:style>
    <style:style style:name="T162" style:parent-style-name="Fonteparág.padrão" style:family="text">
      <style:text-properties fo:font-size="14pt" style:font-size-asian="14pt" style:font-size-complex="14pt"/>
    </style:style>
    <style:style style:name="T163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164" style:parent-style-name="Fonteparág.padrão" style:family="text">
      <style:text-properties style:font-weight-complex="bold" fo:font-size="14pt" style:font-size-asian="14pt" style:font-size-complex="14pt"/>
    </style:style>
    <style:style style:name="T165" style:parent-style-name="Fonteparág.padrão" style:family="text">
      <style:text-properties style:font-weight-complex="bold" fo:font-size="14pt" style:font-size-asian="14pt" style:font-size-complex="14pt"/>
    </style:style>
    <style:style style:name="T166" style:parent-style-name="Fonteparág.padrão" style:family="text">
      <style:text-properties style:font-weight-complex="bold" fo:font-size="14pt" style:font-size-asian="14pt" style:font-size-complex="14pt"/>
    </style:style>
    <style:style style:name="T167" style:parent-style-name="Fonteparág.padrão" style:family="text">
      <style:text-properties style:font-weight-complex="bold" fo:font-size="14pt" style:font-size-asian="14pt" style:font-size-complex="14pt"/>
    </style:style>
    <style:style style:name="T168" style:parent-style-name="Fonteparág.padrão" style:family="text">
      <style:text-properties style:font-weight-complex="bold" fo:font-size="14pt" style:font-size-asian="14pt" style:font-size-complex="14pt"/>
    </style:style>
    <style:style style:name="T169" style:parent-style-name="Fonteparág.padrão" style:family="text">
      <style:text-properties style:font-weight-complex="bold" fo:font-size="14pt" style:font-size-asian="14pt" style:font-size-complex="14pt"/>
    </style:style>
    <style:style style:name="T170" style:parent-style-name="Fonteparág.padrão" style:family="text">
      <style:text-properties style:font-weight-complex="bold" fo:font-size="14pt" style:font-size-asian="14pt" style:font-size-complex="14pt"/>
    </style:style>
    <style:style style:name="T171" style:parent-style-name="Fonteparág.padrão" style:family="text">
      <style:text-properties style:font-weight-complex="bold" fo:font-size="14pt" style:font-size-asian="14pt" style:font-size-complex="14pt"/>
    </style:style>
    <style:style style:name="T172" style:parent-style-name="Fonteparág.padrão" style:family="text">
      <style:text-properties style:font-weight-complex="bold" fo:font-size="14pt" style:font-size-asian="14pt" style:font-size-complex="14pt"/>
    </style:style>
    <style:style style:name="T173" style:parent-style-name="Fonteparág.padrão" style:family="text">
      <style:text-properties style:font-weight-complex="bold" fo:font-size="14pt" style:font-size-asian="14pt" style:font-size-complex="14pt"/>
    </style:style>
    <style:style style:name="T174" style:parent-style-name="Fonteparág.padrão" style:family="text">
      <style:text-properties style:font-weight-complex="bold" fo:font-size="14pt" style:font-size-asian="14pt" style:font-size-complex="14pt"/>
    </style:style>
    <style:style style:name="T175" style:parent-style-name="Fonteparág.padrão" style:family="text">
      <style:text-properties style:font-weight-complex="bold" fo:font-size="14pt" style:font-size-asian="14pt" style:font-size-complex="14pt"/>
    </style:style>
    <style:style style:name="T176" style:parent-style-name="Fonteparág.padrão" style:family="text">
      <style:text-properties style:font-weight-complex="bold" fo:font-size="14pt" style:font-size-asian="14pt" style:font-size-complex="14pt"/>
    </style:style>
    <style:style style:name="T177" style:parent-style-name="Fonteparág.padrão" style:family="text">
      <style:text-properties style:font-weight-complex="bold" fo:font-size="14pt" style:font-size-asian="14pt" style:font-size-complex="14pt"/>
    </style:style>
    <style:style style:name="T178" style:parent-style-name="Fonteparág.padrão" style:family="text">
      <style:text-properties style:font-weight-complex="bold" fo:font-size="14pt" style:font-size-asian="14pt" style:font-size-complex="14pt"/>
    </style:style>
    <style:style style:name="T179" style:parent-style-name="Fonteparág.padrão" style:family="text">
      <style:text-properties style:font-weight-complex="bold" fo:font-size="14pt" style:font-size-asian="14pt" style:font-size-complex="14pt"/>
    </style:style>
    <style:style style:name="T180" style:parent-style-name="Fonteparág.padrão" style:family="text">
      <style:text-properties style:font-weight-complex="bold" fo:font-size="14pt" style:font-size-asian="14pt" style:font-size-complex="14pt"/>
    </style:style>
    <style:style style:name="T181" style:parent-style-name="Fonteparág.padrão" style:family="text">
      <style:text-properties style:font-weight-complex="bold" fo:font-size="14pt" style:font-size-asian="14pt" style:font-size-complex="14pt"/>
    </style:style>
    <style:style style:name="T182" style:parent-style-name="Fonteparág.padrão" style:family="text">
      <style:text-properties style:font-weight-complex="bold" fo:font-size="14pt" style:font-size-asian="14pt" style:font-size-complex="14pt"/>
    </style:style>
    <style:style style:name="T183" style:parent-style-name="Fonteparág.padrão" style:family="text">
      <style:text-properties style:font-weight-complex="bold" fo:font-size="14pt" style:font-size-asian="14pt" style:font-size-complex="14pt"/>
    </style:style>
    <style:style style:name="T184" style:parent-style-name="Fonteparág.padrão" style:family="text">
      <style:text-properties style:font-weight-complex="bold" fo:font-size="14pt" style:font-size-asian="14pt" style:font-size-complex="14pt"/>
    </style:style>
    <style:style style:name="T185" style:parent-style-name="Fonteparág.padrão" style:family="text">
      <style:text-properties style:font-weight-complex="bold" fo:font-size="14pt" style:font-size-asian="14pt" style:font-size-complex="14pt"/>
    </style:style>
    <style:style style:name="T186" style:parent-style-name="Fonteparág.padrão" style:family="text">
      <style:text-properties style:font-weight-complex="bold" fo:font-size="14pt" style:font-size-asian="14pt" style:font-size-complex="14pt"/>
    </style:style>
    <style:style style:name="T187" style:parent-style-name="Fonteparág.padrão" style:family="text">
      <style:text-properties style:font-weight-complex="bold" fo:font-size="14pt" style:font-size-asian="14pt" style:font-size-complex="14pt"/>
    </style:style>
    <style:style style:name="T188" style:parent-style-name="Fonteparág.padrão" style:family="text">
      <style:text-properties style:font-weight-complex="bold" fo:font-size="14pt" style:font-size-asian="14pt" style:font-size-complex="14pt"/>
    </style:style>
    <style:style style:name="T189" style:parent-style-name="Fonteparág.padrão" style:family="text">
      <style:text-properties style:font-weight-complex="bold" fo:font-size="14pt" style:font-size-asian="14pt" style:font-size-complex="14pt"/>
    </style:style>
    <style:style style:name="T190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91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92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93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94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95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196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197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198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199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200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201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202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203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204" style:parent-style-name="Fonteparág.padrão" style:family="text">
      <style:text-properties style:font-weight-complex="bold" fo:color="#000000" fo:font-size="14pt" style:font-size-asian="14pt" style:font-size-complex="14pt"/>
    </style:style>
    <style:style style:name="T205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0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0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0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0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10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1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12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13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1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1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1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1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1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19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2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1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2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7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2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9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3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3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3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5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36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3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9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4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1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4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4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4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6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4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8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4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5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51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5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53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54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5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56" style:parent-style-name="Fonteparág.padrão" style:family="text">
      <style:text-properties fo:font-size="14pt" style:font-size-asian="14pt" style:font-size-complex="14pt"/>
    </style:style>
    <style:style style:name="T257" style:parent-style-name="Fonteparág.padrão" style:family="text">
      <style:text-properties fo:font-size="14pt" style:font-size-asian="14pt" style:font-size-complex="14pt"/>
    </style:style>
    <style:style style:name="T258" style:parent-style-name="Fonteparág.padrão" style:family="text">
      <style:text-properties fo:font-size="14pt" style:font-size-asian="14pt" style:font-size-complex="14pt"/>
    </style:style>
    <style:style style:name="T259" style:parent-style-name="Fonteparág.padrão" style:family="text">
      <style:text-properties fo:font-size="14pt" style:font-size-asian="14pt" style:font-size-complex="14pt"/>
    </style:style>
    <style:style style:name="T260" style:parent-style-name="Fonteparág.padrão" style:family="text">
      <style:text-properties fo:font-size="14pt" style:font-size-asian="14pt" style:font-size-complex="14pt"/>
    </style:style>
    <style:style style:name="T261" style:parent-style-name="Fonteparág.padrão" style:family="text">
      <style:text-properties fo:font-size="14pt" style:font-size-asian="14pt" style:font-size-complex="14pt"/>
    </style:style>
    <style:style style:name="T262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63" style:parent-style-name="Fonteparág.padrão" style:family="text">
      <style:text-properties fo:font-size="14pt" style:font-size-asian="14pt" style:font-size-complex="14pt"/>
    </style:style>
    <style:style style:name="T26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65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6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67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68" style:parent-style-name="Fonteparág.padrão" style:family="text">
      <style:text-properties fo:font-size="14pt" style:font-size-asian="14pt" style:font-size-complex="14pt"/>
    </style:style>
    <style:style style:name="T269" style:parent-style-name="Fonteparág.padrão" style:family="text">
      <style:text-properties fo:font-size="14pt" style:font-size-asian="14pt" style:font-size-complex="14pt"/>
    </style:style>
    <style:style style:name="T270" style:parent-style-name="Fonteparág.padrão" style:family="text">
      <style:text-properties fo:font-size="14pt" style:font-size-asian="14pt" style:font-size-complex="14pt"/>
    </style:style>
    <style:style style:name="T271" style:parent-style-name="Fonteparág.padrão" style:family="text">
      <style:text-properties fo:font-size="14pt" style:font-size-asian="14pt" style:font-size-complex="14pt"/>
    </style:style>
    <style:style style:name="T272" style:parent-style-name="Fonteparág.padrão" style:family="text">
      <style:text-properties style:font-weight-complex="bold" fo:font-size="14pt" style:font-size-asian="14pt" style:font-size-complex="14pt"/>
    </style:style>
    <style:style style:name="T273" style:parent-style-name="Fonteparág.padrão" style:family="text">
      <style:text-properties style:font-weight-complex="bold" fo:font-size="14pt" style:font-size-asian="14pt" style:font-size-complex="14pt"/>
    </style:style>
    <style:style style:name="T274" style:parent-style-name="Fonteparág.padrão" style:family="text">
      <style:text-properties fo:font-size="14pt" style:font-size-asian="14pt" style:font-size-complex="14pt"/>
    </style:style>
    <style:style style:name="T275" style:parent-style-name="Fonteparág.padrão" style:family="text">
      <style:text-properties fo:font-size="14pt" style:font-size-asian="14pt" style:font-size-complex="14pt"/>
    </style:style>
    <style:style style:name="T276" style:parent-style-name="Fonteparág.padrão" style:family="text">
      <style:text-properties fo:font-size="14pt" style:font-size-asian="14pt" style:font-size-complex="14pt"/>
    </style:style>
    <style:style style:name="T277" style:parent-style-name="Fonteparág.padrão" style:family="text">
      <style:text-properties fo:font-size="14pt" style:font-size-asian="14pt" style:font-size-complex="14pt"/>
    </style:style>
    <style:style style:name="T278" style:parent-style-name="Fonteparág.padrão" style:family="text">
      <style:text-properties fo:font-size="14pt" style:font-size-asian="14pt" style:font-size-complex="14pt"/>
    </style:style>
    <style:style style:name="T279" style:parent-style-name="Fonteparág.padrão" style:family="text">
      <style:text-properties fo:font-size="14pt" style:font-size-asian="14pt" style:font-size-complex="14pt"/>
    </style:style>
    <style:style style:name="T280" style:parent-style-name="Fonteparág.padrão" style:family="text">
      <style:text-properties fo:font-size="14pt" style:font-size-asian="14pt" style:font-size-complex="14pt"/>
    </style:style>
    <style:style style:name="T281" style:parent-style-name="Fonteparág.padrão" style:family="text">
      <style:text-properties fo:font-size="14pt" style:font-size-asian="14pt" style:font-size-complex="14pt"/>
    </style:style>
    <style:style style:name="T282" style:parent-style-name="Fonteparág.padrão" style:family="text">
      <style:text-properties fo:font-size="14pt" style:font-size-asian="14pt" style:font-size-complex="14pt"/>
    </style:style>
    <style:style style:name="T283" style:parent-style-name="Fonteparág.padrão" style:family="text">
      <style:text-properties fo:font-size="14pt" style:font-size-asian="14pt" style:font-size-complex="14pt"/>
    </style:style>
    <style:style style:name="T284" style:parent-style-name="Fonteparág.padrão" style:family="text">
      <style:text-properties fo:font-size="14pt" style:font-size-asian="14pt" style:font-size-complex="14pt"/>
    </style:style>
    <style:style style:name="T285" style:parent-style-name="Fonteparág.padrão" style:family="text">
      <style:text-properties fo:font-size="14pt" style:font-size-asian="14pt" style:font-size-complex="14pt"/>
    </style:style>
    <style:style style:name="T286" style:parent-style-name="Fonteparág.padrão" style:family="text">
      <style:text-properties fo:font-size="14pt" style:font-size-asian="14pt" style:font-size-complex="14pt"/>
    </style:style>
    <style:style style:name="T287" style:parent-style-name="Fonteparág.padrão" style:family="text">
      <style:text-properties fo:font-size="14pt" style:font-size-asian="14pt" style:font-size-complex="14pt"/>
    </style:style>
    <style:style style:name="T288" style:parent-style-name="Fonteparág.padrão" style:family="text">
      <style:text-properties fo:font-size="14pt" style:font-size-asian="14pt" style:font-size-complex="14pt"/>
    </style:style>
    <style:style style:name="T289" style:parent-style-name="Fonteparág.padrão" style:family="text">
      <style:text-properties fo:font-size="14pt" style:font-size-asian="14pt" style:font-size-complex="14pt"/>
    </style:style>
    <style:style style:name="T290" style:parent-style-name="Fonteparág.padrão" style:family="text">
      <style:text-properties fo:font-size="14pt" style:font-size-asian="14pt" style:font-size-complex="14pt"/>
    </style:style>
    <style:style style:name="T291" style:parent-style-name="Fonteparág.padrão" style:family="text">
      <style:text-properties fo:font-size="14pt" style:font-size-asian="14pt" style:font-size-complex="14pt"/>
    </style:style>
    <style:style style:name="T292" style:parent-style-name="Fonteparág.padrão" style:family="text">
      <style:text-properties fo:font-size="14pt" style:font-size-asian="14pt" style:font-size-complex="14pt"/>
    </style:style>
    <style:style style:name="T293" style:parent-style-name="Fonteparág.padrão" style:family="text">
      <style:text-properties fo:font-size="14pt" style:font-size-asian="14pt" style:font-size-complex="14pt"/>
    </style:style>
    <style:style style:name="T294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96" style:parent-style-name="Fonteparág.padrão" style:family="text">
      <style:text-properties fo:font-size="14pt" style:font-size-asian="14pt" style:font-size-complex="14pt"/>
    </style:style>
    <style:style style:name="T297" style:parent-style-name="Fonteparág.padrão" style:family="text">
      <style:text-properties fo:font-size="14pt" style:font-size-asian="14pt" style:font-size-complex="14pt"/>
    </style:style>
    <style:style style:name="T298" style:parent-style-name="Fonteparág.padrão" style:family="text">
      <style:text-properties fo:font-size="14pt" style:font-size-asian="14pt" style:font-size-complex="14pt"/>
    </style:style>
    <style:style style:name="T299" style:parent-style-name="Fonteparág.padrão" style:family="text">
      <style:text-properties fo:font-size="14pt" style:font-size-asian="14pt" style:font-size-complex="14pt"/>
    </style:style>
    <style:style style:name="T300" style:parent-style-name="Fonteparág.padrão" style:family="text">
      <style:text-properties fo:font-size="14pt" style:font-size-asian="14pt" style:font-size-complex="14pt"/>
    </style:style>
    <style:style style:name="T301" style:parent-style-name="Fonteparág.padrão" style:family="text">
      <style:text-properties fo:font-size="14pt" style:font-size-asian="14pt" style:font-size-complex="14pt"/>
    </style:style>
    <style:style style:name="T302" style:parent-style-name="Fonteparág.padrão" style:family="text">
      <style:text-properties fo:font-size="14pt" style:font-size-asian="14pt" style:font-size-complex="14pt"/>
    </style:style>
    <style:style style:name="T303" style:parent-style-name="Fonteparág.padrão" style:family="text">
      <style:text-properties fo:font-size="14pt" style:font-size-asian="14pt" style:font-size-complex="14pt"/>
    </style:style>
    <style:style style:name="T304" style:parent-style-name="Fonteparág.padrão" style:family="text">
      <style:text-properties fo:font-size="14pt" style:font-size-asian="14pt" style:font-size-complex="14pt"/>
    </style:style>
    <style:style style:name="P305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30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07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308" style:parent-style-name="Normal" style:family="paragraph">
      <style:paragraph-properties fo:text-align="center"/>
    </style:style>
    <style:style style:name="T309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31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1" style:parent-style-name="Normal" style:family="paragraph">
      <style:text-properties fo:font-style="italic" style:font-style-asian="italic" fo:font-size="14pt" style:font-size-asian="14pt" style:font-size-complex="14pt"/>
    </style:style>
    <style:style style:name="P312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31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21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2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3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</text:span><text:span text:style-name="T16">horas</text:span><text:span text:style-name="T17"><text:s/></text:span><text:span text:style-name="T18">do dia</text:span><text:span text:style-name="T19"><text:s/></text:span><text:span text:style-name="T20">onze</text:span><text:span text:style-name="T21"><text:s/>de</text:span><text:span text:style-name="T22"><text:s/>dezembro</text:span><text:span text:style-name="T23"><text:s/></text:span><text:span text:style-name="T24">do ano de dois mil e vinte</text:span><text:span text:style-name="T25"><text:s/>e<text:s/></text:span><text:span text:style-name="T26">quatro</text:span><text:span text:style-name="T27">,<text:s/></text:span><text:span text:style-name="T28">na sala de reuniões da Diretoria-Geral</text:span><text:span text:style-name="T29">,</text:span><text:span text:style-name="T30"><text:s/>reuniu-se o Conselho de Supervisão do Sistema Integrado de Saúde.<text:s/></text:span><text:span text:style-name="T31">P</text:span><text:span text:style-name="T32">articiparam<text:s/></text:span><text:span text:style-name="T33">a Diretora-Geral Ilana Trombka</text:span><text:span text:style-name="T34"><text:s/>como Vice-presidente do Conselho de Supervisão;<text:s/></text:span><text:span text:style-name="T35">os conselheiros<text:s/></text:span><text:span text:style-name="T36">Beatriz Balestro Izzo</text:span><text:span text:style-name="T37">, Diretor</text:span><text:span text:style-name="T38">a</text:span><text:span text:style-name="T39"><text:s/>da Secretaria de Gestão de Pessoas – SEGP; Fernando Álvaro Leão Rincon, Diretor da Secretaria de Finanças, Orçamento e Contabilidade – SAFIN;</text:span><text:span text:style-name="T40"><text:s/></text:span><text:span text:style-name="T41">Marcelo Chagas Muniz</text:span><text:span text:style-name="T42">, representante dos servidores inativos. Presentes também<text:s/></text:span><text:span text:style-name="T43">Celice Silva Leite</text:span><text:span text:style-name="T44">, representante da Primeira Vice-Presidência do Senado Federal;</text:span><text:span text:style-name="T45"><text:s/></text:span><text:span text:style-name="T46">Dirceu Vieira Machado Filho, coordenador da Coordenação de Gestão Financeira do SIS – COGEFI</text:span><text:span text:style-name="T47">;</text:span><text:span text:style-name="T48"><text:s/>Viviane Schunemann</text:span><text:span text:style-name="T49">, chefe do Serviço de Credenciamento</text:span><text:span text:style-name="T50"><text:s/>e Relacionamento</text:span><text:span text:style-name="T51"><text:s/>– SECRER</text:span><text:span text:style-name="T52"><text:s/>e Thayane Silva de Angelo</text:span><text:span text:style-name="T53">, representante</text:span><text:span text:style-name="T54">s</text:span><text:span text:style-name="T55"><text:s/>da</text:span><text:span text:style-name="T56"><text:s/>COATREL;</text:span><text:span text:style-name="T57"><text:s/>André Martins Miranda, chefe do Serviço de Pagamento do SIS – SEPASI</text:span><text:span text:style-name="T58">;<text:s/></text:span><text:span text:style-name="T59"><text:s/></text:span><text:span text:style-name="T60">Monicelly de Matos Lopes, Assessora Administrativa da Coordenadora-Geral de Saúde</text:span><text:span text:style-name="T61">;</text:span><text:span text:style-name="T62"><text:s/></text:span><text:span text:style-name="T63">e<text:s/></text:span><text:span text:style-name="T64">Jálisson Santos Cavalcante</text:span><text:span text:style-name="T65">,<text:s/></text:span><text:span text:style-name="T66">especialista técnico do<text:s/></text:span><text:span text:style-name="T67">G</text:span><text:span text:style-name="T68">abinete<text:s/></text:span><text:span text:style-name="T69">A</text:span><text:span text:style-name="T70">dministrativo da SEGP</text:span><text:span text:style-name="T71">.<text:s/></text:span><text:span text:style-name="T72">A</text:span><text:span text:style-name="T73"><text:s/>Diretor</text:span><text:span text:style-name="T74">a</text:span><text:span text:style-name="T75"><text:s/></text:span><text:span text:style-name="T76">Ilana<text:s/></text:span><text:span text:style-name="T77">assumiu a presidência da reunião e deu início aos trabalhos</text:span><text:span text:style-name="T78">.</text:span><text:span text:style-name="T79"><text:s/></text:span><text:span text:style-name="T80">Item 1</text:span><text:span text:style-name="T81">)<text:s/></text:span><text:span text:style-name="T82">Documento<text:s/></text:span><text:span text:style-name="T83">00100.216932/2024-20<text:s/></text:span><text:span text:style-name="T84">–<text:s/></text:span><text:span text:style-name="T85">P</text:span><text:span text:style-name="T86">roposta de reajuste da tabela de mensalidade do SIS para o exercício de 2025</text:span><text:span text:style-name="T87">.</text:span><text:span text:style-name="T88"><text:s/></text:span><text:span text:style-name="T89">Ficou definido que o SIS adotará para o ano de 2025 o mesmo índice de reajuste de mensalidade proposto pela Agência Nacional de Saúde Suplementar (ANS), fixado em 6,91% (seis vírgula noventa e um por cento</text:span><text:span text:style-name="T90">)</text:span><text:span text:style-name="T91">.</text:span><text:span text:style-name="T92"><text:s/></text:span><text:span text:style-name="T93">I</text:span><text:span text:style-name="T94">tem<text:s/></text:span><text:span text:style-name="T95">2</text:span><text:span text:style-name="T96">)<text:s/></text:span><text:span text:style-name="T97">Documento<text:s/></text:span><text:span text:style-name="T98">00100.206283/2024-59</text:span><text:span text:style-name="T99"><text:s/>- Proposta de alteração de competência de análises e revisões das alterações aprovadas no regulamento do SIS</text:span><text:span text:style-name="T100">.</text:span><text:span text:style-name="T101"><text:s/></text:span><text:span text:style-name="T102">Fica registrada a retificação do setor competente pelas<text:s/></text:span><text:span text:style-name="T103">análises e revisões das alterações aprovadas no regulamento do SIS, deliberad</text:span><text:span text:style-name="T104">a</text:span><text:span text:style-name="T105"><text:s/>no item 2 da<text:s/></text:span><text:span text:style-name="T106">234ª Reunião<text:s/></text:span><text:span text:style-name="T107">do Conselho. O item em questão pass</text:span><text:span text:style-name="T108">a</text:span><text:span text:style-name="T109"><text:s/>a vigorar com o seguinte texto: “</text:span><text:span text:style-name="T110">I</text:span><text:span text:style-name="T111">tem 2) Documento<text:s/></text:span><text:span text:style-name="T112">00100.174109/2024-30 –<text:s/></text:span><text:span text:style-name="T113">Proposta de alteração do regulamento do SIS sobre revalidação de dependentes econômicos e estudantes</text:span><text:span text:style-name="T114">.</text:span><text:span text:style-name="T115"><text:s/></text:span><text:span text:style-name="T116">Foram apresentadas aos conselheiros as propostas</text:span><text:span text:style-name="T117"><text:s/></text:span><text:span text:style-name="T118">elaboradas</text:span><text:span text:style-name="T119"><text:s/></text:span><text:span text:style-name="T120">pela área técnica do SIS, juntamente com a assessoria técnica da DGER</text:span><text:span text:style-name="T121">,</text:span><text:span text:style-name="T122"><text:s/></text:span><text:span text:style-name="T123">para</text:span><text:span text:style-name="T124"><text:s/>alteração do regulamento do<text:s/></text:span><text:span text:style-name="T125">plano</text:span><text:span text:style-name="T126">,</text:span><text:span text:style-name="T127"><text:s/>atinentes</text:span><text:span text:style-name="T128"><text:s/>à revalidação de dependentes econômicos</text:span><text:span text:style-name="T129"><text:s/>e estudantes, com efeitos retroativos à data do desligamento</text:span><text:span text:style-name="T130">.<text:s/></text:span><text:span text:style-name="T131">Após análise pormenorizada de cada proposta, o Conselho aprovou<text:s/></text:span><text:span text:style-name="T132">as propostas 1 e 3,</text:span><text:span text:style-name="T133"><text:s/>nos termos constantes no documento apresentado ao colegiado.<text:s/></text:span><text:span text:style-name="T134">Ressalt</text:span><text:span text:style-name="T135">e</text:span><text:span text:style-name="T136">-se que,<text:s/></text:span><text:span text:style-name="T137">no cenário aprovado,<text:s/></text:span><text:span text:style-name="T138">após o prazo de 60 dias</text:span><text:span text:style-name="T139"><text:s/>do desligamento,<text:s/></text:span><text:span text:style-name="T140">não have</text:span><text:span text:style-name="T141">rá</text:span><text:span text:style-name="T142"><text:s/>mais a possibilidade de revalidar os dependentes com efeitos retroativos.<text:s/></text:span><text:span text:style-name="T143">Esgotado esse prazo</text:span><text:span text:style-name="T144">, numa hipótese de o dependente retornar ao SIS,<text:s/></text:span><text:span text:style-name="T145">deverá</text:span><text:span text:style-name="T146"><text:s/>ser realizado um pedido de nova admissão.</text:span><text:span text:style-name="T147"><text:s/>As propostas</text:span><text:span text:style-name="T148"><text:s/>aprovadas pelo Conselho serão encaminhadas à Diretoria-Geral como sugestão de alteração do regulamento do SIS, havendo necessidade prévia de revisão geral dos efeitos incidentais da alteração normativa pela<text:s/></text:span><text:span text:style-name="T149">área técnica do SIS</text:span><text:span text:style-name="T150">. As propostas somente entrarão em vigor após formalização da alteração regulamentar</text:span><text:span text:style-name="T151">”</text:span><text:span text:style-name="T152">.</text:span><text:span text:style-name="T153"><text:s/></text:span><text:span text:style-name="T154">Solicitada inversão de pauta.<text:s/></text:span><text:span text:style-name="T155"><text:s/></text:span><text:span text:style-name="T156">EXTRAPAUTA 1) Processo 00200.014633/2024-24- Manutenção e/ou inclusão de ex-cônjuge/companheiro no SIS, em razão de acordo de divórcio judicial ou extrajudicial. Falta de amparo legal ou regulamentar. Determinação da ADVOSF.<text:s/></text:span><text:span text:style-name="T157">Considerando o Parecer nº 626/2024-NPADM-ADVOSF,</text:span><text:span text:style-name="T158"><text:s/></text:span><text:span text:style-name="T159">que conclui<text:s/></text:span><text:span text:style-name="T160">não haver amparo legal ou regulamentar para a inclusão de ex-cônjuge/companheiro como beneficiário-dependente da assistência à saúde do Sistema Integrado de Saúde</text:span><text:span text:style-name="T161">,</text:span><text:span text:style-name="T162"><text:s/></text:span><text:span text:style-name="T163">o</text:span><text:span text:style-name="T164"><text:s/>Conselho acolhe</text:span><text:span text:style-name="T165">u</text:span><text:span text:style-name="T166"><text:s/>o<text:s/></text:span><text:span text:style-name="T167">P</text:span><text:span text:style-name="T168">arece</text:span><text:span text:style-name="T169">r</text:span><text:span text:style-name="T170"><text:s/>e<text:s/></text:span><text:span text:style-name="T171">deliberou quanto</text:span><text:span text:style-name="T172"><text:s/>à<text:s/></text:span><text:span text:style-name="T173">vedação de assunção de beneficiário-dependente não previsto no rol taxativo do plano, considerada a Súmula nº 10 da ADVOSF</text:span><text:span text:style-name="T174">,</text:span><text:span text:style-name="T175"><text:s/>aprovada pelo Ato da Comissão Diretora (ATC) nº</text:span><text:span text:style-name="T176"><text:s/></text:span><text:span text:style-name="T177">07/2008</text:span><text:span text:style-name="T178">. Ademais, o Conselho decidiu pelo<text:s/></text:span><text:span text:style-name="T179">eventual bloqueio de inclusão de novos beneficiários-dependentes</text:span><text:span text:style-name="T180"><text:s/></text:span><text:span text:style-name="T181">por acordo judicial fora da esfera da justiça federal, em processo que a União não tenha sido parte</text:span><text:span text:style-name="T182">.</text:span><text:span text:style-name="T183"><text:s/>Nesses casos</text:span><text:span text:style-name="T184">, a questão<text:s/></text:span><text:span text:style-name="T185">deve<text:s/></text:span><text:span text:style-name="T186">ser submetida<text:s/></text:span><text:span text:style-name="T187">para apreciação da</text:span><text:span text:style-name="T188"><text:s/>A</text:span><text:span text:style-name="T189">DVOSF.<text:s/></text:span><text:span text:style-name="T190">EXTRAPAUTA 2) Proposta de convênio com<text:s/></text:span><text:span text:style-name="T191">a<text:s/></text:span><text:span text:style-name="T192">CASSI. Atualização</text:span><text:span text:style-name="T193">.</text:span><text:span text:style-name="T194"><text:s/></text:span><text:span text:style-name="T195">O</text:span><text:span text:style-name="T196"><text:s/>Conselho f</text:span><text:span text:style-name="T197">oi informado<text:s/></text:span><text:span text:style-name="T198">quanto ao andamento</text:span><text:span text:style-name="T199"><text:s/></text:span><text:span text:style-name="T200">d</text:span><text:span text:style-name="T201">o processo</text:span><text:span text:style-name="T202"><text:s/>que trata de proposta de convênio entre o Senado Federal e a CASSI (Caixa de Assistência dos funcionários do banco do Brasil), sobre a possibilidade de compartilhamento de sua rede credenciada em território nacional</text:span><text:span text:style-name="T203">. Atualmente, o processo<text:s/></text:span><text:span text:style-name="T204">está em trâmite interno no Senado Federal, para análise do parecer da ADVOSF.<text:s/></text:span><text:span text:style-name="T205">It</text:span><text:span text:style-name="T206">em<text:s/></text:span><text:span text:style-name="T207">3</text:span><text:span text:style-name="T208">)<text:s/></text:span><text:span text:style-name="T209">Documento<text:s/></text:span><text:span text:style-name="T210">00100.217423/2024-14</text:span><text:span text:style-name="T211">– Credenciamento –<text:s/></text:span><text:span text:style-name="T212">INSTITUTO DE MEDICINA NUCLEAR E ENDOCRINOLOGIA DE BRASÍLIA</text:span><text:span text:style-name="T213">.<text:s/></text:span><text:span text:style-name="T214">/<text:s/></text:span><text:span text:style-name="T215">Item<text:s/></text:span><text:span text:style-name="T216">4</text:span><text:span text:style-name="T217">)<text:s/></text:span><text:span text:style-name="T218">Documento<text:s/></text:span><text:span text:style-name="T219">00100.217836/2024-07</text:span><text:span text:style-name="T220">– Credenciamento –<text:s/></text:span><text:span text:style-name="T221">IBES – INSTITUTO BRASILEIRO DE ESTÉTICA E SAÚDE LTDA</text:span><text:span text:style-name="T222">.</text:span><text:span text:style-name="T223"><text:s/>/ Item<text:s/></text:span><text:span text:style-name="T224">5</text:span><text:span text:style-name="T225">)<text:s/></text:span><text:span text:style-name="T226">Processo<text:s/></text:span><text:span text:style-name="T227">00200.008236/2020-90<text:s/></text:span><text:span text:style-name="T228">– Proposta de extensão de credenciamento –<text:s/></text:span><text:span text:style-name="T229">CLINIQUE SANTÉ SERVIÇOS MÉDICOS LTDA - EPP</text:span><text:span text:style-name="T230">.</text:span><text:span text:style-name="T231"><text:s/>/ Item 6)<text:s/></text:span><text:span text:style-name="T232">Processo<text:s/></text:span><text:span text:style-name="T233">00200.006106/2020-12</text:span><text:span text:style-name="T234"><text:s/>– Proposta de extensão de credenciamento –<text:s/></text:span><text:span text:style-name="T235">ÍMPAR SERVIÇOS HOSPITALARES S/A - HOSPITAL ÁGUAS CLARAS</text:span><text:span text:style-name="T236">.</text:span><text:span text:style-name="T237"><text:s/>/ Item 7)<text:s/></text:span><text:span text:style-name="T238">Processo<text:s/></text:span><text:span text:style-name="T239">00200.004183/2020-38</text:span><text:span text:style-name="T240"><text:s/>– Proposta de extensão de credenciamento –<text:s/></text:span><text:span text:style-name="T241">ÍMPAR SERVIÇOS HOSPITALARES S/A - HOSPITAL BRASÍLIA</text:span><text:span text:style-name="T242">.</text:span><text:span text:style-name="T243"><text:s/>/ Item 8) Processo<text:s/></text:span><text:span text:style-name="T244">00200.005700/2020-69</text:span><text:span text:style-name="T245"><text:s/>– Proposta de extensão de credenciamento –<text:s/></text:span><text:span text:style-name="T246">HOSPITAIS INTEGRADOS DA GÁVEA S/A - HOSPITAL DF STAR.</text:span><text:span text:style-name="T247"><text:s/>/ Item 9) Documento 00100.218153/2024-69 – Consolidado dos reajustes negociados com índices inferiores a 100% do IPCA no último mês</text:span><text:span text:style-name="T248">.</text:span><text:span text:style-name="T249"><text:s/></text:span><text:span text:style-name="T250">Item 10) Documento<text:s/></text:span><text:span text:style-name="T251">00100.218142/2024-89<text:s/></text:span><text:span text:style-name="T252">–<text:s/></text:span><text:span text:style-name="T253">FLUXO DE INCLUSÃO DE NOVOS EVENTOS TABSENADO</text:span><text:span text:style-name="T254">.</text:span><text:span text:style-name="T255"><text:s/></text:span><text:span text:style-name="T256">Ficam aprovados os itens<text:s/></text:span><text:span text:style-name="T257">3</text:span><text:span text:style-name="T258"><text:s/>a<text:s/></text:span><text:span text:style-name="T259">10</text:span><text:span text:style-name="T260"><text:s/></text:span><text:span text:style-name="T261">nos termos, valores, vigências e condições constantes nos documentos apresentados pela COATREL</text:span><text:span text:style-name="T262">.</text:span><text:span text:style-name="T263"><text:s/></text:span><text:span text:style-name="T264">Item 11) Documento<text:s/></text:span><text:span text:style-name="T265">00100.218146/2024-67<text:s/></text:span><text:span text:style-name="T266">–<text:s/></text:span><text:span text:style-name="T267">INCLUSÃO DE NOVOS EVENTOS NA TABSENADO.</text:span><text:span text:style-name="T268"><text:s/></text:span><text:span text:style-name="T269">Fica aprovada a inclusão de novos eventos na T</text:span><text:span text:style-name="T270">ABSENADO</text:span><text:span text:style-name="T271">, tabela de eventos e preços do SIS utilizada na rede credenciada de prestadores de saúde e no reembolso. Serão realizados os ajustes operacionais e a vigência dos novos eventos será a partir da publicação dos eventos na tabela oficial disponível no site do SIS</text:span><text:span text:style-name="T272">.</text:span><text:span text:style-name="T273"><text:s/></text:span><text:span text:style-name="T274">Nada mais havendo a tratar, foi dada por encerrada a reunião do Conselho de Supervisão do Sistema Integrado de Saúde, às<text:s/></text:span><text:span text:style-name="T275">quinze</text:span><text:span text:style-name="T276"><text:s/></text:span><text:span text:style-name="T277">horas<text:s/></text:span><text:span text:style-name="T278">e<text:s/></text:span><text:span text:style-name="T279">vinte</text:span><text:span text:style-name="T280"><text:s/>e<text:s/></text:span><text:span text:style-name="T281">cinco</text:span><text:span text:style-name="T282"><text:s/></text:span><text:span text:style-name="T283">minutos do dia</text:span><text:span text:style-name="T284"><text:s/></text:span><text:span text:style-name="T285">onze</text:span><text:span text:style-name="T286"><text:s/>de<text:s/></text:span><text:span text:style-name="T287">dezembro</text:span><text:span text:style-name="T288"><text:s/>d</text:span><text:span text:style-name="T289">e dois</text:span><text:span text:style-name="T290"><text:s/>mil e vin</text:span><text:span text:style-name="T291">te e<text:s/></text:span><text:span text:style-name="T292">quatro</text:span><text:span text:style-name="T293">, e, para constar, eu,</text:span><text:span text:style-name="T294"><text:s/>(Assinado eletronicamente)<text:s/></text:span><text:span text:style-name="T295">JÁLISSON SANTOS CAVALCANTE</text:span><text:span text:style-name="T296">, na c</text:span><text:span text:style-name="T297">ondição de<text:s/></text:span><text:span text:style-name="T298">secretári</text:span><text:span text:style-name="T299">o</text:span><text:span text:style-name="T300"><text:s/></text:span><text:span text:style-name="T301">da presente reunião, lavrei a Ata, que, após lida e aprovada,<text:s/></text:span><text:span text:style-name="T302">é assinada pel</text:span><text:span text:style-name="T303">o</text:span><text:span text:style-name="T304"><text:s/>Vice-presidente e demais conselheiros participantes da reunião.</text:span></text:p>
      <text:p text:style-name="P305"/>
      <text:p text:style-name="P306">(Assinado eletronicamente)</text:p>
      <text:p text:style-name="P307">ILANA TROMBKA</text:p>
      <text:p text:style-name="P308"><text:span text:style-name="T309">VICE-PRESIDENTE</text:span></text:p>
      <text:p text:style-name="P310"/>
      <text:p text:style-name="P311"/>
      <text:p text:style-name="P312">(Assinado eletronicamente)</text:p>
      <text:p text:style-name="P313">BEATRIZ BALESTRO IZZO</text:p>
      <text:p text:style-name="P314">CONSELHEIRA</text:p>
      <text:p text:style-name="P315"/>
      <text:p text:style-name="P316">(Assinado eletronicamente)</text:p>
      <text:p text:style-name="P317">FERNANDO ÁLVARO LEÃO RINCON</text:p>
      <text:p text:style-name="P318">CONSELHEIRO</text:p>
      <text:p text:style-name="P319"/>
      <text:p text:style-name="P320"/>
      <text:p text:style-name="P321">MARCELO CHAGAS MUNIZ</text:p>
      <text:p text:style-name="P322">CONSELHEIRO</text:p>
      <text:p text:style-name="P3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36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Jálisson Santos Cavalcante</dc:creator>
    <meta:creation-date>2026-04-23T16:53:00Z</meta:creation-date>
    <dc:date>2026-04-23T16:53:00Z</dc:date>
    <meta:print-date>2021-11-12T14:46:00Z</meta:print-date>
    <meta:template xlink:href="Normal.dotm" xlink:type="simple"/>
    <meta:editing-cycles>56</meta:editing-cycles>
    <meta:editing-duration>PT26580S</meta:editing-duration>
    <meta:document-statistic meta:page-count="1" meta:paragraph-count="13" meta:word-count="1042" meta:character-count="6662" meta:row-count="46" meta:non-whitespace-character-count="5633"/>
  </office:meta>
</office:document-meta>
</file>