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top="0.1666in" fo:margin-bottom="0.1666in" fo:margin-left="0.3937in" fo:background-color="#FFFFFF">
        <style:tab-stops/>
      </style:paragraph-properties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6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6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6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6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6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6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6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6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0" style:parent-style-name="Fonteparág.padrão" style:family="text">
      <style:text-properties fo:font-size="13pt" style:font-size-asian="13pt" style:font-size-complex="13pt"/>
    </style:style>
    <style:style style:name="T71" style:parent-style-name="Fonteparág.padrão" style:family="text">
      <style:text-properties fo:font-size="13pt" style:font-size-asian="13pt" style:font-size-complex="13pt"/>
    </style:style>
    <style:style style:name="T72" style:parent-style-name="Fonteparág.padrão" style:family="text">
      <style:text-properties fo:font-size="13pt" style:font-size-asian="13pt" style:font-size-complex="13pt"/>
    </style:style>
    <style:style style:name="T7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5" style:parent-style-name="Fonteparág.padrão" style:family="text">
      <style:text-properties fo:font-weight="bold" style:font-weight-asian="bold" style:font-weight-complex="bold"/>
    </style:style>
    <style:style style:name="T7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77" style:parent-style-name="Fonteparág.padrão" style:family="text">
      <style:text-properties fo:font-weight="bold" style:font-weight-asian="bold" style:font-weight-complex="bold"/>
    </style:style>
    <style:style style:name="T78" style:parent-style-name="Fonteparág.padrão" style:family="text">
      <style:text-properties fo:font-weight="bold" style:font-weight-asian="bold" style:font-weight-complex="bold"/>
    </style:style>
    <style:style style:name="T79" style:parent-style-name="Fonteparág.padrão" style:family="text">
      <style:text-properties fo:font-weight="bold" style:font-weight-asian="bold" style:font-weight-complex="bold"/>
    </style:style>
    <style:style style:name="T80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81" style:parent-style-name="Fonteparág.padrão" style:family="text">
      <style:text-properties fo:font-weight="bold" style:font-weight-asian="bold" style:font-weight-complex="bold"/>
    </style:style>
    <style:style style:name="T82" style:parent-style-name="Fonteparág.padrão" style:family="text">
      <style:text-properties fo:font-weight="bold" style:font-weight-asian="bold" style:font-weight-complex="bold"/>
    </style:style>
    <style:style style:name="T8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8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8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8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8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88" style:parent-style-name="Fonteparág.padrão" style:family="text">
      <style:text-properties fo:font-weight="bold" style:font-weight-asian="bold" style:font-weight-complex="bold"/>
    </style:style>
    <style:style style:name="T89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90" style:parent-style-name="Fonteparág.padrão" style:family="text">
      <style:text-properties fo:font-weight="bold" style:font-weight-asian="bold" style:font-weight-complex="bold"/>
    </style:style>
    <style:style style:name="T91" style:parent-style-name="Fonteparág.padrão" style:family="text">
      <style:text-properties fo:font-weight="bold" style:font-weight-asian="bold" style:font-weight-complex="bold"/>
    </style:style>
    <style:style style:name="T9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97" style:parent-style-name="Fonteparág.padrão" style:family="text">
      <style:text-properties fo:font-weight="bold" style:font-weight-asian="bold" style:font-weight-complex="bold"/>
    </style:style>
    <style:style style:name="T98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99" style:parent-style-name="Fonteparág.padrão" style:family="text">
      <style:text-properties fo:font-weight="bold" style:font-weight-asian="bold" style:font-weight-complex="bold"/>
    </style:style>
    <style:style style:name="T10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5" style:parent-style-name="Fonteparág.padrão" style:family="text">
      <style:text-properties fo:font-weight="bold" style:font-weight-asian="bold" style:font-weight-complex="bold"/>
    </style:style>
    <style:style style:name="T106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07" style:parent-style-name="Fonteparág.padrão" style:family="text">
      <style:text-properties fo:font-weight="bold" style:font-weight-asian="bold" style:font-weight-complex="bold"/>
    </style:style>
    <style:style style:name="T10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0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13" style:parent-style-name="Fonteparág.padrão" style:family="text">
      <style:text-properties fo:font-weight="bold" style:font-weight-asian="bold" style:font-weight-complex="bold"/>
    </style:style>
    <style:style style:name="T114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15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16" style:parent-style-name="Fonteparág.padrão" style:family="text">
      <style:text-properties fo:font-weight="bold" style:font-weight-asian="bold" style:font-weight-complex="bold"/>
    </style:style>
    <style:style style:name="T117" style:parent-style-name="Fonteparág.padrão" style:family="text">
      <style:text-properties fo:font-weight="bold" style:font-weight-asian="bold" style:font-weight-complex="bold"/>
    </style:style>
    <style:style style:name="T118" style:parent-style-name="Fonteparág.padrão" style:family="text">
      <style:text-properties fo:font-weight="bold" style:font-weight-asian="bold" style:font-weight-complex="bold"/>
    </style:style>
    <style:style style:name="T11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26" style:parent-style-name="Fonteparág.padrão" style:family="text">
      <style:text-properties fo:font-weight="bold" style:font-weight-asian="bold" style:font-weight-complex="bold"/>
    </style:style>
    <style:style style:name="T127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28" style:parent-style-name="Fonteparág.padrão" style:family="text">
      <style:text-properties fo:font-weight="bold" style:font-weight-asian="bold" style:font-weight-complex="bold"/>
    </style:style>
    <style:style style:name="T12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4" style:parent-style-name="Fonteparág.padrão" style:family="text">
      <style:text-properties fo:font-weight="bold" style:font-weight-asian="bold" style:font-weight-complex="bold"/>
    </style:style>
    <style:style style:name="T135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36" style:parent-style-name="Fonteparág.padrão" style:family="text">
      <style:text-properties fo:font-weight="bold" style:font-weight-asian="bold" style:font-weight-complex="bold"/>
    </style:style>
    <style:style style:name="T13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3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4" style:parent-style-name="Fonteparág.padrão" style:family="text">
      <style:text-properties fo:font-weight="bold" style:font-weight-asian="bold" style:font-weight-complex="bold"/>
    </style:style>
    <style:style style:name="T145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46" style:parent-style-name="Fonteparág.padrão" style:family="text">
      <style:text-properties fo:font-weight="bold" style:font-weight-asian="bold" style:font-weight-complex="bold"/>
    </style:style>
    <style:style style:name="T14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4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5" style:parent-style-name="Fonteparág.padrão" style:family="text">
      <style:text-properties fo:font-weight="bold" style:font-weight-asian="bold" style:font-weight-complex="bold"/>
    </style:style>
    <style:style style:name="T156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57" style:parent-style-name="Fonteparág.padrão" style:family="text">
      <style:text-properties fo:font-weight="bold" style:font-weight-asian="bold" style:font-weight-complex="bold"/>
    </style:style>
    <style:style style:name="T15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5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2" style:parent-style-name="Fonteparág.padrão" style:family="text">
      <style:text-properties fo:font-weight="bold" style:font-weight-asian="bold" style:font-weight-complex="bold"/>
    </style:style>
    <style:style style:name="T163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64" style:parent-style-name="Fonteparág.padrão" style:family="text">
      <style:text-properties fo:font-weight="bold" style:font-weight-asian="bold" style:font-weight-complex="bold"/>
    </style:style>
    <style:style style:name="T16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6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0" style:parent-style-name="Fonteparág.padrão" style:family="text">
      <style:text-properties fo:font-weight="bold" style:font-weight-asian="bold" style:font-weight-complex="bold"/>
    </style:style>
    <style:style style:name="T171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72" style:parent-style-name="Fonteparág.padrão" style:family="text">
      <style:text-properties fo:font-weight="bold" style:font-weight-asian="bold" style:font-weight-complex="bold"/>
    </style:style>
    <style:style style:name="T17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77" style:parent-style-name="Fonteparág.padrão" style:family="text">
      <style:text-properties fo:font-weight="bold" style:font-weight-asian="bold" style:font-weight-complex="bold"/>
    </style:style>
    <style:style style:name="T178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79" style:parent-style-name="Fonteparág.padrão" style:family="text">
      <style:text-properties fo:font-weight="bold" style:font-weight-asian="bold" style:font-weight-complex="bold"/>
    </style:style>
    <style:style style:name="T180" style:parent-style-name="Fonteparág.padrão" style:family="text">
      <style:text-properties fo:font-weight="bold" style:font-weight-asian="bold" style:font-weight-complex="bold"/>
    </style:style>
    <style:style style:name="T18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85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86" style:parent-style-name="Fonteparág.padrão" style:family="text">
      <style:text-properties fo:font-weight="bold" style:font-weight-asian="bold" style:font-weight-complex="bold"/>
    </style:style>
    <style:style style:name="T187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188" style:parent-style-name="Fonteparág.padrão" style:family="text">
      <style:text-properties fo:font-weight="bold" style:font-weight-asian="bold" style:font-weight-complex="bold"/>
    </style:style>
    <style:style style:name="T18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1" style:parent-style-name="Fonteparág.padrão" style:family="text">
      <style:text-properties style:font-weight-complex="bold" fo:font-size="13pt" style:font-size-asian="13pt" style:font-size-complex="13pt"/>
    </style:style>
    <style:style style:name="T192" style:parent-style-name="Fonteparág.padrão" style:family="text">
      <style:text-properties style:font-weight-complex="bold" fo:font-size="13pt" style:font-size-asian="13pt" style:font-size-complex="13pt"/>
    </style:style>
    <style:style style:name="T193" style:parent-style-name="Fonteparág.padrão" style:family="text">
      <style:text-properties style:font-weight-complex="bold" fo:font-size="13pt" style:font-size-asian="13pt" style:font-size-complex="13pt"/>
    </style:style>
    <style:style style:name="T194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7" style:parent-style-name="Fonteparág.padrão" style:family="text">
      <style:text-properties fo:font-weight="bold" style:font-weight-asian="bold"/>
    </style:style>
    <style:style style:name="T19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19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4" style:parent-style-name="Fonteparág.padrão" style:family="text">
      <style:text-properties fo:font-weight="bold" style:font-weight-asian="bold" style:font-weight-complex="bold"/>
    </style:style>
    <style:style style:name="T205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6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7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09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1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2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3" style:parent-style-name="Fonteparág.padrão" style:family="text">
      <style:text-properties fo:font-weight="bold" style:font-weight-asian="bold" style:font-weight-complex="bold"/>
    </style:style>
    <style:style style:name="T214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215" style:parent-style-name="Fonteparág.padrão" style:family="text">
      <style:text-properties fo:font-weight="bold" style:font-weight-asian="bold" style:font-weight-complex="bold"/>
    </style:style>
    <style:style style:name="T216" style:parent-style-name="Fonteparág.padrão" style:family="text">
      <style:text-properties fo:font-weight="bold" style:font-weight-asian="bold" style:font-weight-complex="bold"/>
    </style:style>
    <style:style style:name="T217" style:parent-style-name="Fonteparág.padrão" style:family="text">
      <style:text-properties fo:font-weight="bold" style:font-weight-asian="bold" style:font-weight-complex="bold"/>
    </style:style>
    <style:style style:name="T218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19" style:parent-style-name="Fonteparág.padrão" style:family="text">
      <style:text-properties fo:font-weight="bold" style:font-weight-asian="bold" style:font-weight-complex="bold"/>
    </style:style>
    <style:style style:name="T220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221" style:parent-style-name="Fonteparág.padrão" style:family="text">
      <style:text-properties fo:font-weight="bold" style:font-weight-asian="bold" style:font-weight-complex="bold"/>
    </style:style>
    <style:style style:name="T222" style:parent-style-name="Fonteparág.padrão" style:family="text">
      <style:text-properties fo:font-weight="bold" style:font-weight-asian="bold" style:font-weight-complex="bold"/>
    </style:style>
    <style:style style:name="T223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24" style:parent-style-name="Fonteparág.padrão" style:family="text">
      <style:text-properties fo:font-weight="bold" style:font-weight-asian="bold" style:font-weight-complex="bold"/>
    </style:style>
    <style:style style:name="T225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226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227" style:parent-style-name="Fonteparág.padrão" style:family="text">
      <style:text-properties fo:font-weight="bold" style:font-weight-asian="bold" style:font-weight-complex="bold"/>
    </style:style>
    <style:style style:name="T228" style:parent-style-name="Fonteparág.padrão" style:family="text">
      <style:text-properties fo:font-weight="bold" style:font-weight-asian="bold" style:font-weight-complex="bold"/>
    </style:style>
    <style:style style:name="T229" style:parent-style-name="Fonteparág.padrão" style:family="text">
      <style:text-properties fo:font-weight="bold" style:font-weight-asian="bold" style:font-weight-complex="bold"/>
    </style:style>
    <style:style style:name="T230" style:parent-style-name="Fonteparág.padrão" style:family="text">
      <style:text-properties fo:font-weight="bold" style:font-weight-asian="bold" fo:font-size="13pt" style:font-size-asian="13pt" style:font-size-complex="13pt"/>
    </style:style>
    <style:style style:name="T231" style:parent-style-name="Fonteparág.padrão" style:family="text">
      <style:text-properties fo:font-weight="bold" style:font-weight-asian="bold" style:font-weight-complex="bold"/>
    </style:style>
    <style:style style:name="T232" style:parent-style-name="Fonteparág.padrão" style:family="text">
      <style:text-properties fo:font-weight="bold" style:font-weight-asian="bold" style:font-weight-complex="bold" fo:font-size="13pt" style:font-size-asian="13pt" style:font-size-complex="13pt"/>
    </style:style>
    <style:style style:name="T233" style:parent-style-name="Fonteparág.padrão" style:family="text">
      <style:text-properties fo:font-weight="bold" style:font-weight-asian="bold" style:font-weight-complex="bold"/>
    </style:style>
    <style:style style:name="T234" style:parent-style-name="Fonteparág.padrão" style:family="text">
      <style:text-properties fo:font-weight="bold" style:font-weight-asian="bold" style:font-weight-complex="bold"/>
    </style:style>
    <style:style style:name="T235" style:parent-style-name="Fonteparág.padrão" style:family="text">
      <style:text-properties fo:font-size="14pt" style:font-size-asian="14pt" style:font-size-complex="14pt"/>
    </style:style>
    <style:style style:name="T236" style:parent-style-name="Fonteparág.padrão" style:family="text">
      <style:text-properties fo:font-size="14pt" style:font-size-asian="14pt" style:font-size-complex="14pt"/>
    </style:style>
    <style:style style:name="T237" style:parent-style-name="Fonteparág.padrão" style:family="text">
      <style:text-properties fo:font-size="14pt" style:font-size-asian="14pt" style:font-size-complex="14pt"/>
    </style:style>
    <style:style style:name="T238" style:parent-style-name="Fonteparág.padrão" style:family="text">
      <style:text-properties fo:font-size="14pt" style:font-size-asian="14pt" style:font-size-complex="14pt"/>
    </style:style>
    <style:style style:name="T239" style:parent-style-name="Fonteparág.padrão" style:family="text">
      <style:text-properties fo:font-size="14pt" style:font-size-asian="14pt" style:font-size-complex="14pt"/>
    </style:style>
    <style:style style:name="T240" style:parent-style-name="Fonteparág.padrão" style:family="text">
      <style:text-properties fo:font-size="14pt" style:font-size-asian="14pt" style:font-size-complex="14pt"/>
    </style:style>
    <style:style style:name="T241" style:parent-style-name="Fonteparág.padrão" style:family="text">
      <style:text-properties fo:font-size="14pt" style:font-size-asian="14pt" style:font-size-complex="14pt"/>
    </style:style>
    <style:style style:name="T24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5" style:parent-style-name="Fonteparág.padrão" style:family="text">
      <style:text-properties fo:font-size="14pt" style:font-size-asian="14pt" style:font-size-complex="14pt"/>
    </style:style>
    <style:style style:name="T246" style:parent-style-name="Fonteparág.padrão" style:family="text">
      <style:text-properties fo:font-size="14pt" style:font-size-asian="14pt" style:font-size-complex="14pt"/>
    </style:style>
    <style:style style:name="T247" style:parent-style-name="Fonteparág.padrão" style:family="text">
      <style:text-properties fo:font-size="14pt" style:font-size-asian="14pt" style:font-size-complex="14pt"/>
    </style:style>
    <style:style style:name="T248" style:parent-style-name="Fonteparág.padrão" style:family="text">
      <style:text-properties fo:font-size="14pt" style:font-size-asian="14pt" style:font-size-complex="14pt"/>
    </style:style>
    <style:style style:name="T249" style:parent-style-name="Fonteparág.padrão" style:family="text">
      <style:text-properties fo:font-size="14pt" style:font-size-asian="14pt" style:font-size-complex="14pt"/>
    </style:style>
    <style:style style:name="T250" style:parent-style-name="Fonteparág.padrão" style:family="text">
      <style:text-properties fo:font-size="14pt" style:font-size-asian="14pt" style:font-size-complex="14pt"/>
    </style:style>
    <style:style style:name="T251" style:parent-style-name="Fonteparág.padrão" style:family="text">
      <style:text-properties fo:font-size="14pt" style:font-size-asian="14pt" style:font-size-complex="14pt"/>
    </style:style>
    <style:style style:name="T252" style:parent-style-name="Fonteparág.padrão" style:family="text">
      <style:text-properties fo:font-size="14pt" style:font-size-asian="14pt" style:font-size-complex="14pt"/>
    </style:style>
    <style:style style:name="T253" style:parent-style-name="Fonteparág.padrão" style:family="text">
      <style:text-properties fo:font-size="14pt" style:font-size-asian="14pt" style:font-size-complex="14pt"/>
    </style:style>
    <style:style style:name="T254" style:parent-style-name="Fonteparág.padrão" style:family="text">
      <style:text-properties fo:font-size="14pt" style:font-size-asian="14pt" style:font-size-complex="14pt"/>
    </style:style>
    <style:style style:name="T255" style:parent-style-name="Fonteparág.padrão" style:family="text">
      <style:text-properties fo:font-size="14pt" style:font-size-asian="14pt" style:font-size-complex="14pt"/>
    </style:style>
    <style:style style:name="T256" style:parent-style-name="Fonteparág.padrão" style:family="text">
      <style:text-properties fo:font-size="14pt" style:font-size-asian="14pt" style:font-size-complex="14pt"/>
    </style:style>
    <style:style style:name="T257" style:parent-style-name="Fonteparág.padrão" style:family="text">
      <style:text-properties fo:font-size="14pt" style:font-size-asian="14pt" style:font-size-complex="14pt"/>
    </style:style>
    <style:style style:name="T258" style:parent-style-name="Fonteparág.padrão" style:family="text">
      <style:text-properties fo:font-size="14pt" style:font-size-asian="14pt" style:font-size-complex="14pt"/>
    </style:style>
    <style:style style:name="T259" style:parent-style-name="Fonteparág.padrão" style:family="text">
      <style:text-properties fo:font-size="14pt" style:font-size-asian="14pt" style:font-size-complex="14pt"/>
    </style:style>
    <style:style style:name="T260" style:parent-style-name="Fonteparág.padrão" style:family="text">
      <style:text-properties fo:font-size="14pt" style:font-size-asian="14pt" style:font-size-complex="14pt"/>
    </style:style>
    <style:style style:name="T261" style:parent-style-name="Fonteparág.padrão" style:family="text">
      <style:text-properties fo:font-size="14pt" style:font-size-asian="14pt" style:font-size-complex="14pt"/>
    </style:style>
    <style:style style:name="T262" style:parent-style-name="Fonteparág.padrão" style:family="text">
      <style:text-properties fo:font-size="14pt" style:font-size-asian="14pt" style:font-size-complex="14pt"/>
    </style:style>
    <style:style style:name="T263" style:parent-style-name="Fonteparág.padrão" style:family="text">
      <style:text-properties fo:font-size="14pt" style:font-size-asian="14pt" style:font-size-complex="14pt"/>
    </style:style>
    <style:style style:name="T264" style:parent-style-name="Fonteparág.padrão" style:family="text">
      <style:text-properties fo:font-size="14pt" style:font-size-asian="14pt" style:font-size-complex="14pt"/>
    </style:style>
    <style:style style:name="T265" style:parent-style-name="Fonteparág.padrão" style:family="text">
      <style:text-properties fo:font-size="14pt" style:font-size-asian="14pt" style:font-size-complex="14pt"/>
    </style:style>
    <style:style style:name="T266" style:parent-style-name="Fonteparág.padrão" style:family="text">
      <style:text-properties fo:font-size="14pt" style:font-size-asian="14pt" style:font-size-complex="14pt"/>
    </style:style>
    <style:style style:name="T267" style:parent-style-name="Fonteparág.padrão" style:family="text">
      <style:text-properties fo:font-size="14pt" style:font-size-asian="14pt" style:font-size-complex="14pt"/>
    </style:style>
    <style:style style:name="T268" style:parent-style-name="Fonteparág.padrão" style:family="text">
      <style:text-properties fo:font-size="14pt" style:font-size-asian="14pt" style:font-size-complex="14pt"/>
    </style:style>
    <style:style style:name="T269" style:parent-style-name="Fonteparág.padrão" style:family="text">
      <style:text-properties fo:font-size="14pt" style:font-size-asian="14pt" style:font-size-complex="14pt"/>
    </style:style>
    <style:style style:name="T270" style:parent-style-name="Fonteparág.padrão" style:family="text">
      <style:text-properties fo:font-size="14pt" style:font-size-asian="14pt" style:font-size-complex="14pt"/>
    </style:style>
    <style:style style:name="T271" style:parent-style-name="Fonteparág.padrão" style:family="text">
      <style:text-properties fo:font-size="14pt" style:font-size-asian="14pt" style:font-size-complex="14pt"/>
    </style:style>
    <style:style style:name="T272" style:parent-style-name="Fonteparág.padrão" style:family="text">
      <style:text-properties fo:font-size="14pt" style:font-size-asian="14pt" style:font-size-complex="14pt"/>
    </style:style>
    <style:style style:name="T273" style:parent-style-name="Fonteparág.padrão" style:family="text">
      <style:text-properties fo:font-size="14pt" style:font-size-asian="14pt" style:font-size-complex="14pt"/>
    </style:style>
    <style:style style:name="T274" style:parent-style-name="Fonteparág.padrão" style:family="text">
      <style:text-properties fo:font-size="14pt" style:font-size-asian="14pt" style:font-size-complex="14pt"/>
    </style:style>
    <style:style style:name="T275" style:parent-style-name="Fonteparág.padrão" style:family="text">
      <style:text-properties fo:font-size="14pt" style:font-size-asian="14pt" style:font-size-complex="14pt"/>
    </style:style>
    <style:style style:name="T276" style:parent-style-name="Fonteparág.padrão" style:family="text">
      <style:text-properties fo:font-size="14pt" style:font-size-asian="14pt" style:font-size-complex="14pt"/>
    </style:style>
    <style:style style:name="T277" style:parent-style-name="Fonteparág.padrão" style:family="text">
      <style:text-properties fo:font-size="14pt" style:font-size-asian="14pt" style:font-size-complex="14pt"/>
    </style:style>
    <style:style style:name="T278" style:parent-style-name="Fonteparág.padrão" style:family="text">
      <style:text-properties fo:font-size="14pt" style:font-size-asian="14pt" style:font-size-complex="14pt"/>
    </style:style>
    <style:style style:name="T279" style:parent-style-name="Fonteparág.padrão" style:family="text">
      <style:text-properties fo:font-size="14pt" style:font-size-asian="14pt" style:font-size-complex="14pt"/>
    </style:style>
    <style:style style:name="T280" style:parent-style-name="Fonteparág.padrão" style:family="text">
      <style:text-properties fo:font-size="14pt" style:font-size-asian="14pt" style:font-size-complex="14pt"/>
    </style:style>
    <style:style style:name="T281" style:parent-style-name="Fonteparág.padrão" style:family="text">
      <style:text-properties fo:font-size="14pt" style:font-size-asian="14pt" style:font-size-complex="14pt"/>
    </style:style>
    <style:style style:name="T282" style:parent-style-name="Fonteparág.padrão" style:family="text">
      <style:text-properties fo:font-size="14pt" style:font-size-asian="14pt" style:font-size-complex="14pt"/>
    </style:style>
    <style:style style:name="T283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284" style:parent-style-name="Fonteparág.padrão" style:family="text">
      <style:text-properties fo:font-size="14pt" style:font-size-asian="14pt" style:font-size-complex="14pt"/>
    </style:style>
    <style:style style:name="T28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86" style:parent-style-name="Fonteparág.padrão" style:family="text">
      <style:text-properties fo:font-size="14pt" style:font-size-asian="14pt" style:font-size-complex="14pt"/>
    </style:style>
    <style:style style:name="T28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88" style:parent-style-name="Fonteparág.padrão" style:family="text">
      <style:text-properties fo:font-size="14pt" style:font-size-asian="14pt" style:font-size-complex="14pt"/>
    </style:style>
    <style:style style:name="T289" style:parent-style-name="Fonteparág.padrão" style:family="text">
      <style:text-properties fo:font-size="14pt" style:font-size-asian="14pt" style:font-size-complex="14pt"/>
    </style:style>
    <style:style style:name="T290" style:parent-style-name="Fonteparág.padrão" style:family="text">
      <style:text-properties fo:font-size="14pt" style:font-size-asian="14pt" style:font-size-complex="14pt"/>
    </style:style>
    <style:style style:name="T291" style:parent-style-name="Fonteparág.padrão" style:family="text">
      <style:text-properties fo:font-size="14pt" style:font-size-asian="14pt" style:font-size-complex="14pt"/>
    </style:style>
    <style:style style:name="P292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293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294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295" style:parent-style-name="Normal" style:family="paragraph">
      <style:paragraph-properties fo:text-align="center"/>
    </style:style>
    <style:style style:name="T296" style:parent-style-name="Fonteparág.padrão" style:family="text">
      <style:text-properties style:font-name-complex="Arial" fo:font-weight="bold" style:font-weight-asian="bold" fo:font-size="14pt" style:font-size-asian="14pt" style:font-size-complex="14pt"/>
    </style:style>
    <style:style style:name="P29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9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99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0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4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30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8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309" style:parent-style-name="Normal" style:family="paragraph">
      <style:paragraph-properties fo:text-align="center"/>
    </style:style>
    <style:style style:name="T31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311" style:parent-style-name="Fonteparág.padrão" style:family="text">
      <style:text-properties fo:font-size="14pt" style:font-size-asian="14pt" style:font-size-complex="14pt"/>
    </style:style>
    <style:style style:name="T31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P313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14" style:parent-style-name="Normal" style:family="paragraph">
      <style:text-properties fo:font-style="italic" style:font-style-asian="italic" fo:font-size="14pt" style:font-size-asian="14pt" style:font-size-complex="14pt"/>
    </style:style>
    <style:style style:name="P315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6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0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21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2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25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</text:span><text:span text:style-name="T16">horas</text:span><text:span text:style-name="T17"><text:s/>e seis minutos</text:span><text:span text:style-name="T18"><text:s/></text:span><text:span text:style-name="T19">do dia</text:span><text:span text:style-name="T20"><text:s/></text:span><text:span text:style-name="T21">d</text:span><text:span text:style-name="T22">ez</text:span><text:span text:style-name="T23"><text:s/>de<text:s/></text:span><text:span text:style-name="T24">ju</text:span><text:span text:style-name="T25">lho</text:span><text:span text:style-name="T26"><text:s/></text:span><text:span text:style-name="T27">do ano de dois mil e vinte</text:span><text:span text:style-name="T28"><text:s/>e<text:s/></text:span><text:span text:style-name="T29">quatro</text:span><text:span text:style-name="T30">,<text:s/></text:span><text:span text:style-name="T31">na sala de reuniões da Diretoria-Geral</text:span><text:span text:style-name="T32">,<text:s/></text:span><text:span text:style-name="T33">participaram a Diretora-Geral Ilana Trombka como Vice-presidente do Conselho de Supervisão;<text:s/></text:span><text:span text:style-name="T34">os conselheiros<text:s/></text:span><text:span text:style-name="T35">Beatriz Balestro Izzo,</text:span><text:span text:style-name="T36"><text:s/>Diretor</text:span><text:span text:style-name="T37">a em exercício</text:span><text:span text:style-name="T38"><text:s/>da Secretaria de Gestão de Pessoas – SEGP;<text:s/></text:span><text:span text:style-name="T39">Fernando Álvaro Leão Rincon</text:span><text:span text:style-name="T40">, Diretor da Secretaria de Finanças, Orçamento e Contabilidade – SAFIN</text:span><text:span text:style-name="T41">;</text:span><text:span text:style-name="T42"><text:s/>Daniele Carvalho Calvano Mendes, Coordenadora-Geral de Saúde da SEGP</text:span><text:span text:style-name="T43">;</text:span><text:s/><text:span text:style-name="T44">Edward Cattete Pinheiro Filho e Marcelo Chagas Muniz, representantes dos servidores inativos</text:span><text:span text:style-name="T45">.<text:s/></text:span><text:span text:style-name="T46">Presentes</text:span><text:span text:style-name="T47"><text:s/>também</text:span><text:span text:style-name="T48"><text:s/></text:span><text:span text:style-name="T49">Marcelo Inacio de Aranha Menezes</text:span><text:span text:style-name="T50">, representante da Primeira Vice-Presidência do Senado Federal</text:span><text:span text:style-name="T51">;<text:s/></text:span><text:span text:style-name="T52">Dirceu Vieira Machado Filho, coordenador da Coordenação de Gestão Financeira do SIS – COGEFI</text:span><text:span text:style-name="T53">;<text:s/></text:span><text:span text:style-name="T54">Monicelly de Matos Lopes, Assessora Administrativa da Coordenadora-Geral de Saúde</text:span><text:span text:style-name="T55">;<text:s/></text:span><text:span text:style-name="T56">Jálisson Santos Cavalcante, Especialista Técnico da SEGP</text:span><text:span text:style-name="T57">.</text:span><text:span text:style-name="T58"><text:s/></text:span><text:span text:style-name="T59">A Diretora Ilana assumiu a presidência da reunião e deu início aos trabalhos.</text:span><text:span text:style-name="T60"><text:s/></text:span><text:span text:style-name="T61">Item 1)<text:s/></text:span><text:span text:style-name="T62">Documento 00100.0</text:span><text:span text:style-name="T63">99027</text:span><text:span text:style-name="T64">/2024-</text:span><text:span text:style-name="T65">07</text:span><text:span text:style-name="T66"><text:s/>–<text:s/></text:span><text:span text:style-name="T67">Beneficiário solicita isenção de carências no SIS</text:span><text:span text:style-name="T68">.</text:span><text:span text:style-name="T69"><text:s/></text:span><text:span text:style-name="T70">O Conselho<text:s/></text:span><text:span text:style-name="T71">autoriza, de forma excepcional, a isenção de carências para o beneficiário e seu grupo familiar</text:span><text:span text:style-name="T72">.<text:s/></text:span><text:span text:style-name="T73">Item 2</text:span><text:span text:style-name="T74">)</text:span><text:span text:style-name="T75"><text:s/></text:span><text:span text:style-name="T76">Documento</text:span><text:span text:style-name="T77"><text:s/>00100.099252/2024-35</text:span><text:span text:style-name="T78"><text:s/></text:span><text:span text:style-name="T79">–<text:s/></text:span><text:span text:style-name="T80">Proposta de extensão de credenciamento -</text:span><text:span text:style-name="T81"><text:s/>SERVIÇOS MÉDICOS EM IMAGEM LTDA</text:span><text:span text:style-name="T82">.</text:span><text:span text:style-name="T83"><text:s/></text:span><text:span text:style-name="T84">/ Item<text:s/></text:span><text:span text:style-name="T85">3</text:span><text:span text:style-name="T86">)<text:s/></text:span><text:span text:style-name="T87">Documento</text:span><text:span text:style-name="T88"><text:s/>00100.100750/2024-38 –<text:s/></text:span><text:span text:style-name="T89">Proposta de extensão de credenciamento -<text:s/></text:span><text:span text:style-name="T90">HOSPITAL ANCHIETA LTDA</text:span><text:span text:style-name="T91">.</text:span><text:span text:style-name="T92"><text:s/></text:span><text:span text:style-name="T93">/ Item<text:s/></text:span><text:span text:style-name="T94">4</text:span><text:span text:style-name="T95">)<text:s/></text:span><text:span text:style-name="T96">Documento<text:s/></text:span><text:span text:style-name="T97">00100.102963/2024-02 –<text:s/></text:span><text:span text:style-name="T98">Proposta de extensão de credenciamento -<text:s/></text:span><text:span text:style-name="T99">HOSPITAL ORTOPÉDICO E MEDICINA ESPECIALIZADA LTDA</text:span><text:span text:style-name="T100">.</text:span><text:span text:style-name="T101"><text:s/>/ Item<text:s/></text:span><text:span text:style-name="T102">5</text:span><text:span text:style-name="T103">)<text:s/></text:span><text:span text:style-name="T104">Documento<text:s/></text:span><text:span text:style-name="T105">00100.103036/2024-00 –<text:s/></text:span><text:span text:style-name="T106">Proposta de extensão de credenciamento -<text:s/></text:span><text:span text:style-name="T107">GASTROENTEROLOGIA E ENDOSCOPIA DIGESTIVA LTDA</text:span><text:span text:style-name="T108">.</text:span><text:span text:style-name="T109"><text:s/>/ Item<text:s/></text:span><text:span text:style-name="T110">6</text:span><text:span text:style-name="T111">)<text:s/></text:span><text:span text:style-name="T112">Documento<text:s/></text:span><text:span text:style-name="T113">00100.105886/2024-34 –<text:s/></text:span><text:span text:style-name="T114">Proposta de extensão de credenciamento-</text:span><text:span text:style-name="T115"><text:s/></text:span><text:span text:style-name="T116">OTOCATEDRAL</text:span><text:span text:style-name="T117"><text:s/></text:span><text:span text:style-name="T118">CLÍNICA DE OTORRINOLARINGOLOGIA E ESPECIALIDADES MÉDICAS LTDA</text:span><text:span text:style-name="T119">.</text:span><text:span text:style-name="T120"><text:s/></text:span><text:span text:style-name="T121">/ Item<text:s/></text:span><text:span text:style-name="T122">7</text:span><text:span text:style-name="T123">)</text:span><text:span text:style-name="T124"><text:s/></text:span><text:span text:style-name="T125">Documento<text:s/></text:span><text:span text:style-name="T126">00100.110154/2024-66 –<text:s/></text:span><text:span text:style-name="T127">Proposta de extensão de credenciamento -<text:s/></text:span><text:span text:style-name="T128">CENTRO BRASILEIRO DA VISÃO LTDA</text:span><text:span text:style-name="T129">. / Item<text:s/></text:span><text:span text:style-name="T130">8</text:span><text:span text:style-name="T131">)</text:span><text:span text:style-name="T132"><text:s/></text:span><text:span text:style-name="T133">Documento<text:s/></text:span><text:span text:style-name="T134">00100.111373/2024-62 –<text:s/></text:span><text:span text:style-name="T135">Proposta de extensão de credenciamento -<text:s/></text:span><text:span text:style-name="T136">CLÍNICA DE IMAGEM SAMAMBAIA LTDA</text:span><text:span text:style-name="T137">.</text:span><text:span text:style-name="T138"><text:s/></text:span><text:span text:style-name="T139">/ Item<text:s/></text:span><text:span text:style-name="T140">9</text:span><text:span text:style-name="T141">)</text:span><text:span text:style-name="T142"><text:s/></text:span><text:span text:style-name="T143">Documento<text:s/></text:span><text:span text:style-name="T144">00100.111075/2024-72 –<text:s/></text:span><text:span text:style-name="T145">Proposta de extensão de credenciamento -<text:s/></text:span><text:span text:style-name="T146">CLÍNICA DE FISIOTERAPIA, ACUPUNTURA E ESTÉTICA LTDA</text:span><text:span text:style-name="T147">.</text:span><text:span text:style-name="T148"><text:s/></text:span><text:span text:style-name="T149">/</text:span><text:span text:style-name="T150"><text:s/></text:span><text:span text:style-name="T151">Item<text:s/></text:span><text:span text:style-name="T152">10</text:span><text:span text:style-name="T153">)<text:s/></text:span><text:span text:style-name="T154">Documento<text:s/></text:span><text:span text:style-name="T155">00100.110978/2024-36 –<text:s/></text:span><text:span text:style-name="T156">Proposta de extensão de credenciamento -<text:s/></text:span><text:span text:style-name="T157">GALERIA FISIOTERAPEUTA LTDA</text:span><text:span text:style-name="T158">. / Item 1</text:span><text:span text:style-name="T159">1</text:span><text:span text:style-name="T160">)<text:s/></text:span><text:span text:style-name="T161">Documento<text:s/></text:span><text:span text:style-name="T162">00100.110364/2024-54 –<text:s/></text:span><text:span text:style-name="T163">Proposta de extensão de credenciamento -<text:s/></text:span><text:span text:style-name="T164">CENTRO BRASILIENSE DE NEFROLOGIA LTDA</text:span><text:span text:style-name="T165">.</text:span><text:span text:style-name="T166"><text:s/>/ Item 1</text:span><text:span text:style-name="T167">2</text:span><text:span text:style-name="T168">)<text:s/></text:span><text:span text:style-name="T169">Documento<text:s/></text:span><text:span text:style-name="T170">00100.113060/2024-49 –<text:s/></text:span><text:span text:style-name="T171">Proposta de extensão de credenciamento -<text:s/></text:span><text:span text:style-name="T172">SOCIEDADE BENEFICENTE DE SENHORAS - HOSPITAL SÍRIO LIBANES - BELA VISTA – SP</text:span><text:span text:style-name="T173">.</text:span><text:span text:style-name="T174"><text:s/>/<text:s/></text:span><text:span text:style-name="T175">Item 13)<text:s/></text:span><text:span text:style-name="T176">Documento<text:s/></text:span><text:span text:style-name="T177">00100.113077/2024-04 –<text:s/></text:span><text:span text:style-name="T178">Proposta de extensão de credenciamento -<text:s/></text:span><text:span text:style-name="T179">HOSPITAIS INTEGRADOS DA GÁVEA - HOSPITAL DF STAR</text:span><text:span text:style-name="T180">. /</text:span><text:span text:style-name="T181"><text:s/></text:span><text:span text:style-name="T182">Item 1</text:span><text:span text:style-name="T183">4</text:span><text:span text:style-name="T184">)<text:s/></text:span><text:span text:style-name="T185">Documento<text:s/></text:span><text:span text:style-name="T186">00100.102017/2024-58<text:s/></text:span><text:span text:style-name="T187">– Proposta de reajuste –<text:s/></text:span><text:span text:style-name="T188">ASAS SAÚDE INTEGRADA LTDA</text:span><text:span text:style-name="T189">.</text:span><text:span text:style-name="T190"><text:s/></text:span><text:span text:style-name="T191">Retirado da Pauta</text:span><text:span text:style-name="T192">.</text:span><text:span text:style-name="T193"><text:s/></text:span><text:span text:style-name="T194">Item 15)</text:span><text:span text:style-name="T195"><text:s/></text:span><text:span text:style-name="T196">Documento<text:s/></text:span><text:span text:style-name="T197">00100.112668/2024-56<text:s/></text:span><text:span text:style-name="T198">–</text:span><text:span text:style-name="T199"><text:s/></text:span><text:span text:style-name="T200">Consolidado<text:s/></text:span><text:span text:style-name="T201">dos reajustes negociados com índices inferiores a 100% do IPCA no último mês</text:span><text:span text:style-name="T202">. / Item 16)<text:s/></text:span><text:span text:style-name="T203">Documento<text:s/></text:span><text:span text:style-name="T204">00100.109722/2024-86</text:span><text:s/><text:span text:style-name="T205">–</text:span><text:span text:style-name="T206"><text:s/></text:span><text:span text:style-name="T207">Proposta de readequação contratual<text:s/></text:span><text:span text:style-name="T208">–</text:span><text:span text:style-name="T209"><text:s/></text:span><text:span text:style-name="T210">ALIANÇA INSTITUTO DE ONCOLOGIA S.A. / Item 17)</text:span><text:span text:style-name="T211"><text:s/></text:span><text:span text:style-name="T212">Documento<text:s/></text:span><text:span text:style-name="T213">00100.109742/2024-57<text:s/></text:span><text:span text:style-name="T214">– Proposta de readequação contratual –<text:s/></text:span><text:span text:style-name="T215">INSTITUTO DE CÂNCER DE BRASÍLIA LTDA</text:span><text:span text:style-name="T216">. / Item 18)</text:span><text:span text:style-name="T217"><text:s/></text:span><text:span text:style-name="T218">Documento<text:s/></text:span><text:span text:style-name="T219">00100.109754/2024-81<text:s/></text:span><text:span text:style-name="T220">– Proposta de readequação contratual –<text:s/></text:span><text:span text:style-name="T221">INSTITUTO ESPECIALIZADO DE ONCOLOGIA S.A</text:span><text:span text:style-name="T222">. / Item 19)<text:s/></text:span><text:span text:style-name="T223">Documento<text:s/></text:span><text:span text:style-name="T224">00100.109764/2024-17</text:span><text:s/><text:span text:style-name="T225">–<text:s/></text:span><text:span text:style-name="T226">Proposta de readequação contratual –<text:s/></text:span><text:span text:style-name="T227">CENTRO DE TRATAMENTO ONCOLÓGICO DE BRASÍLIA LTDA</text:span><text:span text:style-name="T228">. / Item 20)</text:span><text:span text:style-name="T229"><text:s/></text:span><text:span text:style-name="T230">Documento<text:s/></text:span><text:span text:style-name="T231">00100.105364/2024-32<text:s/></text:span><text:span text:style-name="T232">– Proposta de readequação contratual –<text:s/></text:span><text:span text:style-name="T233">SERENITAS SERVIÇOS EM SAÚDE LTDA</text:span><text:span text:style-name="T234">.</text:span><text:span text:style-name="T235"><text:s/></text:span><text:span text:style-name="T236">Ficam aprovados os itens<text:s/></text:span><text:span text:style-name="T237">2</text:span><text:span text:style-name="T238"><text:s/>a<text:s/></text:span><text:span text:style-name="T239">1</text:span><text:span text:style-name="T240">3, e 15 a 20,</text:span><text:span text:style-name="T241"><text:s/>nos termos, valores, vigências e condições constantes nos documentos apresentados pela COATREL.<text:s/></text:span><text:span text:style-name="T242">EXTRAPAUTA</text:span><text:span text:style-name="T243"><text:s/>1</text:span><text:span text:style-name="T244">)</text:span><text:span text:style-name="T245"><text:s/></text:span><text:span text:style-name="T246">O</text:span><text:span text:style-name="T247"><text:s/>Conselheir</text:span><text:span text:style-name="T248">o<text:s/></text:span><text:span text:style-name="T249">Edward Cattete</text:span><text:span text:style-name="T250"><text:s/></text:span><text:span text:style-name="T251">solicitou</text:span><text:span text:style-name="T252"><text:s/>junto a</text:span><text:span text:style-name="T253">o SIS</text:span><text:span text:style-name="T254"><text:s/>um levantamento<text:s/></text:span><text:span text:style-name="T255">da distribuição da rede própria de atendimento do SIS, no âmbito do Distrito Federal</text:span><text:span text:style-name="T256">.<text:s/></text:span><text:span text:style-name="T257">T</text:span><text:span text:style-name="T258">ambém solicitou um painel informativo com relação ao tempo médio de autorização dos procedimentos, para fins de verificação de cumprimento d</text:span><text:span text:style-name="T259">os</text:span><text:span text:style-name="T260"><text:s/>prazo</text:span><text:span text:style-name="T261">s</text:span><text:span text:style-name="T262"><text:s/>regulamentar</text:span><text:span text:style-name="T263">es</text:span><text:span text:style-name="T264">.<text:s/></text:span><text:span text:style-name="T265">Nada mais havendo a tratar, foi dada por encerrada a reunião do Conselho de Supervisão do Sistema Integrado de Saúde, às<text:s/></text:span><text:span text:style-name="T266">quinze</text:span><text:span text:style-name="T267"><text:s/></text:span><text:span text:style-name="T268">horas<text:s/></text:span><text:span text:style-name="T269">e<text:s/></text:span><text:span text:style-name="T270">cinquenta e dois</text:span><text:span text:style-name="T271"><text:s/></text:span><text:span text:style-name="T272">minutos do dia<text:s/></text:span><text:span text:style-name="T273">d</text:span><text:span text:style-name="T274">ez</text:span><text:span text:style-name="T275"><text:s/>de<text:s/></text:span><text:span text:style-name="T276">ju</text:span><text:span text:style-name="T277">lho</text:span><text:span text:style-name="T278"><text:s/>de dois</text:span><text:span text:style-name="T279"><text:s/>mil e vin</text:span><text:span text:style-name="T280">te e<text:s/></text:span><text:span text:style-name="T281">quatro</text:span><text:span text:style-name="T282">, e, para constar, eu,</text:span><text:span text:style-name="T283"><text:s text:c="4"/>(Assinado eletronicamente) <text:s text:c="5"/></text:span><text:span text:style-name="T284"><text:s/></text:span><text:span text:style-name="T285">DANIELE</text:span><text:span text:style-name="T286"><text:s/></text:span><text:span text:style-name="T287">CALVANO CARVALHO MENDES</text:span><text:span text:style-name="T288">, na condição de secretári</text:span><text:span text:style-name="T289">a</text:span><text:span text:style-name="T290"><text:s/>da presente reunião, lavrei a Ata, que, após lida e aprovada,<text:s/></text:span><text:span text:style-name="T291">é assinada pela Vice-presidente e demais conselheiros participantes da reunião.</text:span></text:p>
      <text:p text:style-name="P292"/>
      <text:p text:style-name="P293">(Assinado eletronicamente)</text:p>
      <text:p text:style-name="P294">ILANA TROMBKA</text:p>
      <text:p text:style-name="P295"><text:span text:style-name="T296">VICE-PRESIDENTE</text:span></text:p>
      <text:p text:style-name="P297"/>
      <text:p text:style-name="P298"/>
      <text:p text:style-name="P299"><text:s/>(Assinado eletronicamente)</text:p>
      <text:p text:style-name="P300">FERNANDO ÁLVARO LEÃO RINCON</text:p>
      <text:p text:style-name="P301">CONSELHEIRO</text:p>
      <text:p text:style-name="P302"/>
      <text:p text:style-name="P303"/>
      <text:p text:style-name="P304">(Assinado eletronicamente)</text:p>
      <text:p text:style-name="P305">BEATRIZ BALESTRO IZZO</text:p>
      <text:p text:style-name="P306">CONSELHEIRA</text:p>
      <text:p text:style-name="P307"/>
      <text:p text:style-name="P308">(Assinado eletronicamente)</text:p>
      <text:p text:style-name="P309"><text:span text:style-name="T310">DANIELE</text:span><text:span text:style-name="T311"><text:s/></text:span><text:span text:style-name="T312">CALVANO CARVALHO MENDES</text:span></text:p>
      <text:p text:style-name="P313">CONSELHEIRA</text:p>
      <text:p text:style-name="P314"/>
      <text:p text:style-name="P315"/>
      <text:p text:style-name="P316">(Assinado eletronicamente)</text:p>
      <text:p text:style-name="P317">EDWARD CATTETE PINHEIRO FILHO</text:p>
      <text:p text:style-name="P318">CONSELHEIRO</text:p>
      <text:p text:style-name="P319"/>
      <text:p text:style-name="P320"/>
      <text:p text:style-name="P321">MARCELO CHAGAS MUNIZ</text:p>
      <text:p text:style-name="P322">CONSELHEIRO</text:p>
      <text:p text:style-name="P323"/>
      <text:p text:style-name="P324"/>
      <text:p text:style-name="P3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31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Jálisson Santos Cavalcante</dc:creator>
    <meta:creation-date>2026-04-23T16:45:00Z</meta:creation-date>
    <dc:date>2026-04-23T16:45:00Z</dc:date>
    <meta:print-date>2021-11-12T14:46:00Z</meta:print-date>
    <meta:template xlink:href="Normal.dotm" xlink:type="simple"/>
    <meta:editing-cycles>31</meta:editing-cycles>
    <meta:editing-duration>PT2880S</meta:editing-duration>
    <meta:document-statistic meta:page-count="1" meta:paragraph-count="9" meta:word-count="770" meta:character-count="4925" meta:row-count="34" meta:non-whitespace-character-count="4164"/>
  </office:meta>
</office:document-meta>
</file>