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color="#1F1F1F" fo:font-size="7pt" style:font-size-asian="7pt" style:font-size-complex="7pt" style:language-asian="pt" style:country-asian="PT"/>
    </style:style>
    <style:style style:name="P17" style:parent-style-name="MSG_EN_FONT_STYLE_NAME_TEMPLATE_ROLEMSG_EN_FONT_STYLE_NAME_BY_ROLE_OTHER1" style:family="paragraph">
      <style:paragraph-properties fo:margin-bottom="0in"/>
    </style:style>
    <style:style style:name="F1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9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0" style:parent-style-name="MSG_EN_FONT_STYLE_NAME_TEMPLATE_ROLEMSG_EN_FONT_STYLE_NAME_BY_ROLE_OTHER1" style:family="paragraph">
      <style:paragraph-properties fo:margin-bottom="0in" fo:margin-left="4.4666in">
        <style:tab-stops/>
      </style:paragraph-properties>
    </style:style>
    <style:style style:name="F21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2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3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5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6" style:parent-style-name="MSG_EN_FONT_STYLE_NAME_TEMPLATE_ROLEMSG_EN_FONT_STYLE_NAME_BY_ROLE_TEXT1" style:family="paragraph">
      <style:paragraph-properties fo:text-align="center"/>
    </style:style>
    <style:style style:name="F2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margin-bottom="0in" fo:text-indent="0.6666in"/>
    </style:style>
    <style:style style:name="P36" style:parent-style-name="MSG_EN_FONT_STYLE_NAME_TEMPLATE_ROLEMSG_EN_FONT_STYLE_NAME_BY_ROLE_OTHER1" style:family="paragraph">
      <style:paragraph-properties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family="paragraph">
      <style:paragraph-properties fo:margin-bottom="0in" fo:line-height="95%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fZO J</text:span></text:p></draw:text-box></draw:frame><draw:frame draw:style-name="F18" text:anchor-type="paragraph" svg:x="0.5034in" svg:y="1.9743in" draw:z-index="0"><draw:text-box fo:min-height="0in" fo:min-width="0in"><text:p text:style-name="P17"><text:span text:style-name="T19">Nº: 10054-S1</text:span></text:p></draw:text-box></draw:frame><draw:frame draw:style-name="F21" text:anchor-type="paragraph" svg:x="0.5in" svg:y="1.9743in" draw:z-index="0"><draw:text-box fo:min-height="0in" fo:min-width="0in"><text:p text:style-name="P20"><text:span text:style-name="T22">quarta-feira, 10 de dezembro de 2025</text:span></text:p></draw:text-box></draw:frame><draw:frame draw:style-name="F24" text:anchor-type="paragraph" svg:x="0.5in" svg:y="2.5381in" svg:width="6.5736in" svg:height="0.2368in" draw:z-index="0"><draw:text-box><text:p text:style-name="P23"><text:span text:style-name="T25">DIRETORIA-GERAL</text:span></text:p></draw:text-box></draw:frame><draw:frame draw:style-name="F27" text:anchor-type="paragraph" svg:x="0.5in" svg:y="2.9812in" svg:width="6.5736in" svg:height="4.3034in" draw:z-index="0"><draw:text-box><text:p text:style-name="P26"><text:span text:style-name="T28">ATA DA 8ª REUNIÃO DE 2025 DO COMITÊ DE CONTRATAÇÕES</text:span></text:p><text:p text:style-name="P29"><text:span text:style-name="T30">À</text:span><text:span text:style-name="T31">s quinze horas do dia dois de dezembro de dois mil e vinte e cinco, na sala de reuniões da Diretoria-Geral do Senado Federal, reuniu-se presencialmente o Comitê de Contratações, constituído nos termos do Regulamento Administrativo. Presentes a Senhora Ilana Trombka, Diretora-Geral e presidente do Comitê; o Senhor Wanderley Rabelo da Silva, Diretor-Executivo de Governança Contratual e Licitatória e Vice-Presidente do Comitê; o Senhor Rodrigo Galha, Diretor da Secretaria de Administração de Contratações, e Re</text:span><text:span text:style-name="T32">presentante do Comitê; o Senhor Fernando Álvaro Leão Rincon, Diretor da Secretaria de Finanças, Orçamento e Contabilidade, e Representante do Comitê; o Senhor Adriano Torres Ribeiro de Castro Coordenador do Escritório Corporativo de Governança e Gestão Estratégica e Representante do Comitê e o Senhor Maxwell Perona Ribeiro, Titular da Coordenação de Planejamento e Acompanhamento Orçamentário, e Secretário do Comitê. Presentes também o Senhor Frederico Martins Engel, Chefe de Gabinete da Primeira Secretaria;</text:span><text:span text:style-name="T33"><text:s/>a Senhora Ana Júlia Eiras da Silveira, Coordenadora da Assessoria ao Comitê de Contratações; a Senhora Bruna Souza Costa e Silva Moreira e o Senhor Roberto Fonseca Iannini, ambos servidores da Assessoria ao Comitê de Contratações. O Comitê tomou conhecimento e aprovou as inclusões no Plano de Contratações do Senado Federal relacionadas no Anexo I desta Ata. Além disso, o colegiado aprovou e deu ciência às alterações do Plano de Contratações do Senado Federal relacionadas no Anexo II. As deliberações consta</text:span><text:span text:style-name="T34">ntes dos referidos anexos estão contempladas na versão atualizada do Plano disponível no Sistema Integrado de Contratações (SENiC). Nada mais havendo a tratar, foi dada por encerrada a reunião do Comitê de Contratações, às dezesseis horas e dez minutos, e eu, Maxwell Perona Ribeiro, secretariei e lavrei a presente Ata, a ser assinada digitalmente por mim e pelos membros do colegiado.</text:span></text:p><text:p text:style-name="P35"><text:a xlink:href="http://www.senado.gov.br/transparencia/SECRH/BASF/Anexo/A_01_2025_1788025.PDF" office:target-frame-name="_top" xlink:show="replace">ANEXOS</text:a></text:p></draw:text-box></draw:frame><draw:frame draw:style-name="F37" text:anchor-type="paragraph" svg:x="0.5in" svg:y="7.6847in" svg:width="6.5736in" svg:height="0.293in" draw:z-index="0"><draw:text-box><text:p text:style-name="P36"><text:span text:style-name="T38">Observações:</text:span></text:p><text:p text:style-name="P39"><text:span text:style-name="T40">- Publicação extraída do Boletim original nº:<text:s/></text:span><text:a xlink:href="https://intra.senado.gov.br/guiaserv/boletim/novoboletim/2025/12dez/Bap10054_1.pdf" office:target-frame-name="_top" xlink:show="replace">10054 Seção 1, de 10/12/2025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9:00Z</meta:creation-date>
    <dc:date>2026-03-19T20:49:00Z</dc:date>
    <meta:template xlink:href="Normal.dotm" xlink:type="simple"/>
    <meta:editing-cycles>2</meta:editing-cycles>
    <meta:editing-duration>PT0S</meta:editing-duration>
    <meta:document-statistic meta:page-count="1" meta:paragraph-count="4" meta:word-count="363" meta:character-count="2430" meta:row-count="17" meta:non-whitespace-character-count="2071"/>
  </office:meta>
</office:document-meta>
</file>