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201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T28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T35" style:parent-style-name="MSG_EN_FONT_STYLE_NAME_TEMPLATE_ROLEMSG_EN_FONT_STYLE_NAME_BY_ROLE_TEXT1_" style:family="text">
      <style:text-properties style:language-asian="pt" style:country-asian="PT"/>
    </style:style>
    <style:style style:name="T36" style:parent-style-name="MSG_EN_FONT_STYLE_NAME_TEMPLATE_ROLEMSG_EN_FONT_STYLE_NAME_BY_ROLE_TEXT1_" style:family="text">
      <style:text-properties style:language-asian="pt" style:country-asian="PT"/>
    </style:style>
    <style:style style:name="T37" style:parent-style-name="MSG_EN_FONT_STYLE_NAME_TEMPLATE_ROLEMSG_EN_FONT_STYLE_NAME_BY_ROLE_TEXT1_" style:family="text">
      <style:text-properties style:language-asian="pt" style:country-asian="PT"/>
    </style:style>
    <style:style style:name="T38" style:parent-style-name="MSG_EN_FONT_STYLE_NAME_TEMPLATE_ROLEMSG_EN_FONT_STYLE_NAME_BY_ROLE_TEXT1_" style:family="text">
      <style:text-properties style:language-asian="pt" style:country-asian="PT"/>
    </style:style>
    <style:style style:name="P39" style:parent-style-name="MSG_EN_FONT_STYLE_NAME_TEMPLATE_ROLEMSG_EN_FONT_STYLE_NAME_BY_ROLE_TEXT1" style:family="paragraph">
      <style:paragraph-properties fo:text-indent="0.1527in"/>
    </style:style>
    <style:style style:name="P40" style:parent-style-name="MSG_EN_FONT_STYLE_NAME_TEMPLATE_ROLEMSG_EN_FONT_STYLE_NAME_BY_ROLE_TEXT1" style:family="paragraph">
      <style:paragraph-properties fo:text-align="justify" fo:margin-bottom="0in" fo:margin-left="0.1527in" fo:text-indent="0.5138in">
        <style:tab-stops/>
      </style:paragraph-properties>
    </style:style>
    <style:style style:name="T41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2" style:parent-style-name="MSG_EN_FONT_STYLE_NAME_TEMPLATE_ROLEMSG_EN_FONT_STYLE_NAME_BY_ROLE_TEXT1_" style:family="text">
      <style:text-properties style:language-asian="pt" style:country-asian="PT"/>
    </style:style>
    <style:style style:name="T43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4" style:parent-style-name="MSG_EN_FONT_STYLE_NAME_TEMPLATE_ROLEMSG_EN_FONT_STYLE_NAME_BY_ROLE_TEXT1_" style:family="text">
      <style:text-properties style:language-asian="pt" style:country-asian="PT"/>
    </style:style>
    <style:style style:name="T45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6" style:parent-style-name="MSG_EN_FONT_STYLE_NAME_TEMPLATE_ROLEMSG_EN_FONT_STYLE_NAME_BY_ROLE_TEXT1_" style:family="text">
      <style:text-properties style:language-asian="pt" style:country-asian="PT"/>
    </style:style>
    <style:style style:name="T47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8" style:parent-style-name="MSG_EN_FONT_STYLE_NAME_TEMPLATE_ROLEMSG_EN_FONT_STYLE_NAME_BY_ROLE_TEXT1_" style:family="text">
      <style:text-properties style:language-asian="pt" style:country-asian="PT"/>
    </style:style>
    <style:style style:name="P49" style:parent-style-name="MSG_EN_FONT_STYLE_NAME_TEMPLATE_ROLEMSG_EN_FONT_STYLE_NAME_BY_ROLE_OTHER1" style:family="paragraph">
      <style:paragraph-properties fo:margin-bottom="0in"/>
    </style:style>
    <style:style style:name="F50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1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52" style:parent-style-name="MSG_EN_FONT_STYLE_NAME_TEMPLATE_ROLEMSG_EN_FONT_STYLE_NAME_BY_ROLE_OTHER1" style:family="paragraph">
      <style:paragraph-properties fo:margin-bottom="0in"/>
    </style:style>
    <style:style style:name="T53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66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5835</text:span></text:p></draw:text-box></draw:frame><draw:frame draw:style-name="F22" text:anchor-type="paragraph" svg:x="0.5in" svg:y="1.9743in" svg:width="6.5666in" svg:height="0.1833in" draw:z-index="0"><draw:text-box><text:p text:style-name="P21"><text:span text:style-name="T23">quinta-feira, 03 de setembro de 2015</text:span></text:p></draw:text-box></draw:frame><draw:frame draw:style-name="F25" text:anchor-type="paragraph" svg:x="0.5in" svg:y="2.5381in" svg:width="6.5666in" svg:height="7.8833in" draw:z-index="0"><draw:text-box><text:p text:style-name="P24"><text:span text:style-name="T26">DIRETORIA-GERAL</text:span></text:p><text:p text:style-name="P27"><text:span text:style-name="T28">ATA DA 6ª REUNIÃO DE 2015 DO COMITÊ DE CONTRATAÇÕES</text:span></text:p><text:p text:style-name="P29"><text:span text:style-name="T30">À</text:span><text:span text:style-name="T31">s onze horas do dia vinte e seis de agosto do ano de dois mil e quinze, na sala de Audiências da Diretoria-Geral do Senado Federal, reuniu-se o Comitê de Contratações do Senado, instituído pelo Ato da Comissão Diretora nº 12/2014. Presentes a Senhora Ilana Trombka, Diretora-Geral e Presidente do Comitê; o Senhor Humberto Lucena Pereira da Fonseca, Diretor-Geral Adjunto de Contratações e VicePresidente do Comitê; o Senhor Rolf Regehr, Coordenador do Escritório Corporativo de Governança e Gestão Estratégica e</text:span><text:span text:style-name="T32"><text:s/>Secretário do Comitê; o Senhor Olivan Duarte de Almeida, Diretor da SAFIN; e o Senhor Wanderley Rabelo Silva, Diretor da SADCON. Presente, ainda, como convidado o Senhor Maxwell Perona Ribeiro, Coordenador de Planejamento e Acompanhamento Orçamentário/SAFIN. O Comitê deliberou e, após ajustes para adequar as demandas das áreas ao limite orçamentário , aprovou o Plano de Contratações do Senado Federal para 2016. O detalhamento dos itens que compõem o Plano encontra-se no Anexo desta ata. O Comitê decidiu ai</text:span><text:span text:style-name="T33">nda que: a) a solicitação de criação ou alteração de item do Plano deverá ser encaminhada pela Unidade Supridora ao email<text:s/></text:span><text:a xlink:href="mailto:comitedecontratacoes@senado.gov.br" office:target-frame-name="_top" xlink:show="replace">comitedecontratacoes@senado.gov.br</text:a><text:span text:style-name="T34">; b) quando o valor apurado na Pesquisa de Preço superar o valor previsto no item do Plano em até 25% ou R$ 25.000,00, o que for maior, o processo de contratação seguirá normalmente seu curso e o eventual ajuste no item do Plano será feito quando da homologação da licitação. Caso o valor apurado na Pesquisa de Preço supere os referidos limites, a Unidade Supridora solicitará ao Comitê o ajuste necessário; c) para os processos de reajustes e repactuações contratuais, a SAFIN informará ao Comitê eventuais aju</text:span><text:span text:style-name="T35">stes a serem realizados no Plano; d) os itens orçamentários do PLANOR relativos às despesas a seguir, por não envolverem contratação, não farão parte do Plano e serão acompanhados por procedimento próprio definido pela DGER: remunerações e encargos (despesas de pessoal); benefícios aos servidores (auxílios alimentação, creche, transporte, assistência médica, natalidade e funeral); bolsa e auxílio transporte a estagiários, anuidades/contribuições a organismos nacionais e internacionais; auxílio-moradia aos p</text:span><text:span text:style-name="T36">arlamentares; Cota para o Exercício da Atividade Parlamentar dos Senadores - CEAPS; diárias; tributos diversos (taxa de limpeza pública, licenciamento e seguro obrigatório, contribuições de telecomunicações, tarifas bancárias, registro em conselhos profissionais, etc.); e) o Plano deverá ser disponibilizado e mantido atualizado na intranet. O Comitê determinou também que até o dia catorze de setembro do presente ano as áreas supridoras deverão informar à SADCON as datas pretendidas para contratação de todos</text:span><text:span text:style-name="T37"><text:s/>os itens sob sua responsabilidade para elaboração do Calendário de Contratações conforme disposto no art. 6º do ATO DA DIRETORIA-GERAL Nº 9, de 2015. Sem outras manifestações e nada mais havendo a tratar, o Presidente do Comitê de Contratações deu por encerrada a reunião às doze horas e trinta minutos, e, para constar, eu, Rolf Regehr, Secretário do Comitê, nos termos do §2º, art. 6º, do Ato nº 12/2014, do Primeiro-Secretário, lavrei a presente Ata, que, após lida e aprovada, é assinada digitalmente pelo S</text:span><text:span text:style-name="T38">enhor Presidente do Comitê e pelos demais membros presentes à reunião.</text:span></text:p><text:p text:style-name="P39"><text:a xlink:href="http://www.senado.gov.br/transparencia/SECRH/BASF/Anexo/A_01_2015_1209595.PDF" office:target-frame-name="_top" xlink:show="replace">ANEXO - Plano de Contratações</text:a></text:p><text:p text:style-name="P40"><text:span text:style-name="T41">Ilana Trombka<text:s/></text:span><text:span text:style-name="T42">- Presidente,<text:s/></text:span><text:span text:style-name="T43">Humberto Lucena Pereira da Fonseca<text:s/></text:span><text:span text:style-name="T44">- Vice- Presidente,<text:s/></text:span><text:span text:style-name="T45">Wanderley Rabelo Silva</text:span><text:span text:style-name="T46">,<text:s/></text:span><text:span text:style-name="T47">Olivan Duarte de Almeida, Rolf Regehr</text:span><text:span text:style-name="T48">- Membros.</text:span></text:p></draw:text-box></draw:frame><draw:frame draw:style-name="F50" text:anchor-type="paragraph" svg:x="0.5in" svg:y="10.8111in" svg:width="6.5666in" svg:height="0.2902in" draw:z-index="0"><draw:text-box><text:p text:style-name="P49"><text:span text:style-name="T51">Observações:</text:span></text:p><text:p text:style-name="P52"><text:span text:style-name="T53">- Publicação extraída do Boletim original nº:<text:s/></text:span><text:a xlink:href="http://www.senado.gov.br/transparencia/SECRH/BASF/2015/09set/Bap5835_2.pdf" office:target-frame-name="_top" xlink:show="replace">5835 Seção 2, de 03/09/2015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7:00Z</meta:creation-date>
    <dc:date>2026-03-19T20:47:00Z</dc:date>
    <meta:template xlink:href="Normal.dotm" xlink:type="simple"/>
    <meta:editing-cycles>2</meta:editing-cycles>
    <meta:editing-duration>PT0S</meta:editing-duration>
    <meta:document-statistic meta:page-count="1" meta:paragraph-count="8" meta:word-count="602" meta:character-count="4027" meta:row-count="28" meta:non-whitespace-character-count="3433"/>
  </office:meta>
</office:document-meta>
</file>