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F2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0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indent="0.6666in"/>
    </style:style>
    <style:style style:name="P36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37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8" style:parent-style-name="MSG_EN_FONT_STYLE_NAME_TEMPLATE_ROLEMSG_EN_FONT_STYLE_NAME_BY_ROLE_TEXT1_" style:family="text">
      <style:text-properties style:language-asian="pt" style:country-asian="PT"/>
    </style:style>
    <style:style style:name="T3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0" style:parent-style-name="MSG_EN_FONT_STYLE_NAME_TEMPLATE_ROLEMSG_EN_FONT_STYLE_NAME_BY_ROLE_TEXT1_" style:family="text">
      <style:text-properties style:language-asian="pt" style:country-asian="PT"/>
    </style:style>
    <style:style style:name="T4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2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3" style:parent-style-name="MSG_EN_FONT_STYLE_NAME_TEMPLATE_ROLEMSG_EN_FONT_STYLE_NAME_BY_ROLE_TEXT1_" style:family="text">
      <style:text-properties style:language-asian="pt" style:country-asian="PT"/>
    </style:style>
    <style:style style:name="T44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5" style:parent-style-name="MSG_EN_FONT_STYLE_NAME_TEMPLATE_ROLEMSG_EN_FONT_STYLE_NAME_BY_ROLE_TEXT1_" style:family="text">
      <style:text-properties style:language-asian="pt" style:country-asian="PT"/>
    </style:style>
    <style:style style:name="P46" style:parent-style-name="MSG_EN_FONT_STYLE_NAME_TEMPLATE_ROLEMSG_EN_FONT_STYLE_NAME_BY_ROLE_OTHER1" style:family="paragraph">
      <style:paragraph-properties fo:margin-bottom="0in"/>
    </style:style>
    <style:style style:name="F4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9" style:parent-style-name="MSG_EN_FONT_STYLE_NAME_TEMPLATE_ROLEMSG_EN_FONT_STYLE_NAME_BY_ROLE_OTHER1" style:family="paragraph">
      <style:paragraph-properties fo:margin-bottom="0in"/>
    </style:style>
    <style:style style:name="T5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345</text:span></text:p></draw:text-box></draw:frame><draw:frame draw:style-name="F22" text:anchor-type="paragraph" svg:x="0.5in" svg:y="1.9743in" svg:width="6.5666in" svg:height="0.1833in" draw:z-index="0"><draw:text-box><text:p text:style-name="P21"><text:span text:style-name="T23">quarta-feira, 20 de setembro de 2017</text:span></text:p></draw:text-box></draw:frame><draw:frame draw:style-name="F25" text:anchor-type="paragraph" svg:x="0.5in" svg:y="2.5381in" svg:width="6.5666in" svg:height="0.2368in" draw:z-index="0"><draw:text-box><text:p text:style-name="P24"><text:span text:style-name="T26">DIRETORIA-GERAL</text:span></text:p></draw:text-box></draw:frame><draw:frame draw:style-name="F28" text:anchor-type="paragraph" svg:x="0.5in" svg:y="2.9812in" svg:width="6.5666in" svg:height="4.2736in" draw:z-index="0"><draw:text-box><text:p text:style-name="P27"><text:span text:style-name="T29">ATA DA 4ª REUNIÃO DE 2017 DO COMITÊ DE CONTRATAÇÕES</text:span></text:p><text:p text:style-name="P30"><text:span text:style-name="T31">À</text:span><text:span text:style-name="T32">s dezesseis horas e trinta minutos do dia seis de setembro de dois mil e dezessete, na sala de reuniões da Diretoria-Geral do Senado Federal, reuniu-se o Comitê de Contratações, constituído nos termos do Regulamento Administrativo. Presentes a Senhora Ilana Trombka, Diretora-Geral e Presidente do Comitê; o Senhor Wanderley Rabelo da Silva, Diretor Executivo de Contratações e Vice-Presidente do Comitê; Senhor José Henrique de Oliveira Varanda, Chefe do Escritório Corporativo de Governança e Gestão Estratégic</text:span><text:span text:style-name="T33">a e Representante do Comitê; o Senhor Rodrigo Galha, Diretor da Secretaria de Administração de Contratações e Representante do Comitê; o Senhor Fernando Álvaro Leão Rincon, Diretor da Secretaria de Finanças, Orçamento e Contabilidade e Representante do Comitê; o Senhor Maxwell Perona Ribeiro, Titular da Coordenação de Planejamento e Acompanhamento Orçamentário e Secretário do Comitê; e o Senhor Márcio Tancredi, Diretor Executivo de Gestão. O Comitê de Contratações deliberou e autorizou as alterações no Plan</text:span><text:span text:style-name="T34">o de Contratações de 2017 constantes do Anexo I desta Ata. Sem outras manifestações e nada mais havendo a tratar, a Presidente do Comitê de Contratações deu por encerrada a reunião às dezessete horas e trinta minutos e, para constar, eu, Maxwell Perona Ribeiro, Secretário do Comitê, nos termos do §2º, Art. 6º, Anexo V, do Regulamento Administrativo, lavrei a presente Ata, que, após lida e aprovada, é assinada digitalmente pela Senhora Presidente e pelos demais representantes presentes à reunião.</text:span></text:p><text:p text:style-name="P35"><text:a xlink:href="http://www.senado.gov.br/transparencia/SECRH/BASF/Anexo/A_01_2017_1272386.PDF" office:target-frame-name="_top" xlink:show="replace">ANEXO</text:a></text:p><text:p text:style-name="P36"><text:span text:style-name="T37">Ilana Trombka<text:s/></text:span><text:span text:style-name="T38">- Presidente,<text:s/></text:span><text:span text:style-name="T39">Wanderley Rabelo Silva<text:s/></text:span><text:span text:style-name="T40">- Vice-Presidente,<text:s/></text:span><text:span text:style-name="T41">MarcioTancredi, José Henrique</text:span><text:span text:style-name="T42"><text:s/>de Oliveira Varanda, Rodrigo Galha, Fernando Álvaro Leão Rincon</text:span><text:span text:style-name="T43">,<text:s/></text:span><text:span text:style-name="T44">Maxwell Perona Ribeiro<text:s/></text:span><text:span text:style-name="T45">- Secretário.</text:span></text:p></draw:text-box></draw:frame><draw:frame draw:style-name="F47" text:anchor-type="paragraph" svg:x="0.5in" svg:y="7.6444in" svg:width="6.5666in" svg:height="0.2902in" draw:z-index="0"><draw:text-box><text:p text:style-name="P46"><text:span text:style-name="T48">Observações:</text:span></text:p><text:p text:style-name="P49"><text:span text:style-name="T50">- Publicação extraída do Boletim original nº:<text:s/></text:span><text:a xlink:href="http://www.senado.gov.br/transparencia/SECRH/BASF/2017/09set/Bap6345_2.pdf" office:target-frame-name="_top" xlink:show="replace">6345 Seção 2, de 20/09/2017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4:00Z</meta:creation-date>
    <dc:date>2026-03-19T20:44:00Z</dc:date>
    <meta:template xlink:href="Normal.dotm" xlink:type="simple"/>
    <meta:editing-cycles>2</meta:editing-cycles>
    <meta:editing-duration>PT0S</meta:editing-duration>
    <meta:document-statistic meta:page-count="1" meta:paragraph-count="4" meta:word-count="332" meta:character-count="2221" meta:row-count="15" meta:non-whitespace-character-count="1893"/>
  </office:meta>
</office:document-meta>
</file>