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.1062in" fo:line-height="87%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indent="0.1527in"/>
    </style:style>
    <style:style style:name="T2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29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0" style:parent-style-name="MSG_EN_FONT_STYLE_NAME_TEMPLATE_ROLEMSG_EN_FONT_STYLE_NAME_BY_ROLE_TEXT1_" style:family="text">
      <style:text-properties style:language-asian="pt" style:country-asian="PT"/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P35" style:parent-style-name="MSG_EN_FONT_STYLE_NAME_TEMPLATE_ROLEMSG_EN_FONT_STYLE_NAME_BY_ROLE_TEXT1" style:family="paragraph">
      <style:paragraph-properties fo:text-align="justify" fo:text-indent="0.1527in"/>
    </style:style>
    <style:style style:name="P36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37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8" style:parent-style-name="MSG_EN_FONT_STYLE_NAME_TEMPLATE_ROLEMSG_EN_FONT_STYLE_NAME_BY_ROLE_TEXT1_" style:family="text">
      <style:text-properties style:language-asian="pt" style:country-asian="PT"/>
    </style:style>
    <style:style style:name="T3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0" style:parent-style-name="MSG_EN_FONT_STYLE_NAME_TEMPLATE_ROLEMSG_EN_FONT_STYLE_NAME_BY_ROLE_TEXT1_" style:family="text">
      <style:text-properties style:language-asian="pt" style:country-asian="PT"/>
    </style:style>
    <style:style style:name="T41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2" style:parent-style-name="MSG_EN_FONT_STYLE_NAME_TEMPLATE_ROLEMSG_EN_FONT_STYLE_NAME_BY_ROLE_TEXT1_" style:family="text">
      <style:text-properties style:language-asian="pt" style:country-asian="PT"/>
    </style:style>
    <style:style style:name="T43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4" style:parent-style-name="MSG_EN_FONT_STYLE_NAME_TEMPLATE_ROLEMSG_EN_FONT_STYLE_NAME_BY_ROLE_TEXT1_" style:family="text">
      <style:text-properties style:language-asian="pt" style:country-asian="PT"/>
    </style:style>
    <style:style style:name="P45" style:parent-style-name="MSG_EN_FONT_STYLE_NAME_TEMPLATE_ROLEMSG_EN_FONT_STYLE_NAME_BY_ROLE_OTHER1" style:family="paragraph">
      <style:paragraph-properties fo:margin-bottom="0in"/>
    </style:style>
    <style:style style:name="F46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8" style:parent-style-name="MSG_EN_FONT_STYLE_NAME_TEMPLATE_ROLEMSG_EN_FONT_STYLE_NAME_BY_ROLE_OTHER1" style:family="paragraph">
      <style:paragraph-properties fo:margin-bottom="0in"/>
    </style:style>
    <style:style style:name="T4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875in" svg:height="0.73958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046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sexta-feira, 08 de julho de 2016</text:span></text:p></draw:text-box></draw:frame><draw:frame draw:style-name="F25" text:anchor-type="paragraph" svg:x="0.5in" svg:y="2.5381in" svg:width="6.5736in" svg:height="5.05in" draw:z-index="0"><draw:text-box><text:p text:style-name="P24"><text:span text:style-name="T26">DIRETORIA-GERAL</text:span></text:p><text:p text:style-name="P27"><text:span text:style-name="T28">ATA DA 3ª REUNIÃO DE 2016 DO COMITÊ DE CONTRATAÇÕES</text:span></text:p><text:p text:style-name="P29"><text:span text:style-name="T30">À</text:span><text:span text:style-name="T31">s dezesseis horas do dia primeiro de julho do ano de dois mil e dezesseis, na sala de Audiências da Diretoria-Geral do Senado Federal, reuniu-se o Comitê de Contratações do Senado, instituído pelo Ato da Comissão Diretora nº 17/2015. Presentes a Senhora Ilana Trombka, Diretora-Geral e Presidente do Comitê; o Senhor Wanderley Rabelo Silva, Diretor- Geral Adjunto de Contratações e Vice-Presidente do Comitê; o Senhor José Henrique de Oliveira Varanda, Coordenador do Escritório Corporativo de Governança e Gestã</text:span><text:span text:style-name="T32">o Estratégica e Secretário do Comitê; o Senhor Olivan Duarte de Almeida, Diretor da SAFIN; e o Senhor Rodrigo Galha, Diretor da SADCON. O Comitê de Contratações deliberou e aprovou as alterações em itens do Plano de Contratações de 2016 relacionadas no Anexo I, bem como atualizou o rol de contratações do Anexo II que estão condicionadas à disponibilização orçamentária. O Comitê também dá publicidade às modificações de ofício promovidas no Plano decorrentes de aglutinação de itens e mudanças de Unidade Gesto</text:span><text:span text:style-name="T33">ra (Anexo III) e de ajustes nos valores estimados para comportar reajustes/repactuações contratuais (Anexo IV). O Comitê delega à Secretaria de Finanças, Orçamento e Contabilidade a função de ajustar os valores de itens, apropriando à reserva técnica da DGER eventuais diferenças a maior entre o montante estimado do item e aquele apurado na pesquisa de preços ou na homologação do certame. Sem outras manifestações e nada mais havendo a tratar, a Presidente do Comitê de Contratações deu por encerrada a reunião</text:span><text:span text:style-name="T34"><text:s/>às dezoito horas, e, para constar, eu, José Henrique de Oliveira Varanda, Secretário do Comitê, nos termos do §2º, art. 6º, Anexo V, do Ato nº 17/2015, da Comissão Diretora, lavrei a presente Ata, que, após lida e aprovada, é assinada digitalmente pela Senhora Presidente do Comitê e pelos demais membros presentes à reunião.</text:span></text:p><text:p text:style-name="P35"><text:a xlink:href="http://www.senado.gov.br/transparencia/SECRH/BASF/Anexo/A_01_2016_1237356.pdf" office:target-frame-name="_top" xlink:show="replace">ANEXOS</text:a></text:p><text:p text:style-name="P36"><text:span text:style-name="T37">Ilana Trombka<text:s/></text:span><text:span text:style-name="T38">- Presidente,<text:s/></text:span><text:span text:style-name="T39">Wanderley Rabelo Silva<text:s/></text:span><text:span text:style-name="T40">- Vice-Presidente,<text:s/></text:span><text:span text:style-name="T41">Olivan Duarte de Almeida</text:span><text:span text:style-name="T42">,<text:s/></text:span><text:span text:style-name="T43">José Henrique de Oliveira Varanda, Rodrigo Galha<text:s/></text:span><text:span text:style-name="T44">- Membros.</text:span></text:p></draw:text-box></draw:frame><draw:frame draw:style-name="F46" text:anchor-type="paragraph" svg:x="0.5in" svg:y="7.9777in" svg:width="6.5736in" svg:height="0.2902in" draw:z-index="0"><draw:text-box><text:p text:style-name="P45"><text:span text:style-name="T47">Observações:</text:span></text:p><text:p text:style-name="P48"><text:span text:style-name="T49">- Publicação extraída do Boletim original nº:<text:s/></text:span><text:a xlink:href="http://www.senado.gov.br/transparencia/SECRH/BASF/2016/07jul/Bap6046_2.pdf" office:target-frame-name="_top" xlink:show="replace">6046 Seção 2, de 08/07/2016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3:00Z</meta:creation-date>
    <dc:date>2026-03-19T20:43:00Z</dc:date>
    <meta:template xlink:href="Normal.dotm" xlink:type="simple"/>
    <meta:editing-cycles>2</meta:editing-cycles>
    <meta:editing-duration>PT0S</meta:editing-duration>
    <meta:document-statistic meta:page-count="1" meta:paragraph-count="5" meta:word-count="375" meta:character-count="2509" meta:row-count="17" meta:non-whitespace-character-count="2139"/>
  </office:meta>
</office:document-meta>
</file>