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margin-bottom="0in" fo:text-indent="0.1527in"/>
    </style:style>
    <style:style style:name="P36" style:parent-style-name="MSG_EN_FONT_STYLE_NAME_TEMPLATE_ROLEMSG_EN_FONT_STYLE_NAME_BY_ROLE_OTHER1" style:family="paragraph">
      <style:paragraph-properties fo:text-align="justify"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family="paragraph">
      <style:paragraph-properties fo:text-align="justify" fo:margin-bottom="0in" fo:line-height="95%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T41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color="#0000EE" fo:font-size="8pt" style:font-size-asian="8pt" style:font-size-complex="8pt" style:text-underline-type="single" style:text-underline-style="solid" style:text-underline-width="auto" style:text-underline-mode="continuous" style:language-asian="pt" style:country-asian="PT"/>
    </style:style>
    <style:style style:name="P42" style:parent-style-name="MSG_EN_FONT_STYLE_NAME_TEMPLATE_ROLEMSG_EN_FONT_STYLE_NAME_BY_ROLE_OTHER1" style:family="paragraph">
      <style:paragraph-properties fo:text-align="justify" fo:margin-bottom="0in"/>
    </style:style>
    <style:style style:name="T43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930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sexta-feira, 12 de julho de 2019</text:span></text:p></draw:text-box></draw:frame><draw:frame draw:style-name="F25" text:anchor-type="paragraph" svg:x="0.5in" svg:y="2.5381in" svg:width="6.5736in" svg:height="4.2465in" draw:z-index="0"><draw:text-box><text:p text:style-name="P24"><text:span text:style-name="T26">DIRETORIA-GERAL</text:span></text:p><text:p text:style-name="P27"><text:span text:style-name="T28">ATA DA 2ª REUNIÃO DE 2019 DO COMITÊ DE CONTRATAÇÕES</text:span></text:p><text:p text:style-name="P29"><text:span text:style-name="T30">À</text:span><text:span text:style-name="T31">s dezessete horas do dia vinte e cinco de junho de dois mil e dezenove, na sala de reuniões da Diretoria-Geral do Senado Federal, reuniu-se o Comitê de Contratações, constituído nos termos do Regulamento Administrativo. Presentes a Senhora Ilana Trombka, Diretora-Geral e presidente do Comitê; o Senhor Rodrigo Galha, Diretor da Secretaria de Administração de Contratações e Representante do Comitê; o Senhor Fernando Álvaro Leão Rincon, Diretor da Secretaria de Finanças, Orçamento e Contabilidade; e o Senhor M</text:span><text:span text:style-name="T32">axwell Perona Ribeiro, Titular da Coordenação de Planejamento e Acompanhamento Orçamentário e Secretário do Comitê. Presentes ainda o Senhor Márcio Tancredi, Diretor Executivo de Gestão; o Senhor Thiago Fernandes Rodrigues Teixeira, Chefe de Gabinete da Primeira-Secretaria; o Senhor Felipe Orsetti Prado, Coordenador-Geral da Secretaria de Administração de Contratações; e a Senhora Juliana do Nascimento Leite, Assessora Técnica da Diretoria-Executiva de Contratações. O Comitê de Contratações tomou conhecimen</text:span><text:span text:style-name="T33">to e aprovou as alterações do Plano de Contratações do Senado Federal relacionadas no Anexo I desta Ata, as quais estão contempladas na versão atualizada do Plano constante do Anexo II. O Comitê estabeleceu ainda o Cronograma para a formalização de demandas e o envio das solicitações de contratações relativas ao exercício de 2020, conforme Anexo III desta Ata. Nada mais havendo a tratar, foi dada por encerrada a reunião do Comitê de Contratações, às dezoito horas, e eu, Maxwell Perona Ribeiro, secretariei e</text:span><text:span text:style-name="T34"><text:s/>lavrei a presente Ata, a ser assinada digitalmente pelos presentes à reunião.</text:span></text:p><text:p text:style-name="P35"><text:a xlink:href="http://www.senado.gov.br/transparencia/SECRH/BASF/Anexo/A_01_2019_1332852.pdf" office:target-frame-name="_top" xlink:show="replace">ANEXOS</text:a></text:p></draw:text-box></draw:frame><draw:frame draw:style-name="F37" text:anchor-type="paragraph" svg:x="0.5in" svg:y="7.1743in" svg:width="6.5736in" svg:height="0.4166in" draw:z-index="0"><draw:text-box><text:p text:style-name="P36"><text:span text:style-name="T38">Observações:</text:span></text:p><text:p text:style-name="P39"><text:span text:style-name="T40">-<text:s/></text:span><text:span text:style-name="T41">Este Ato foi republicado na Edição nº 6938</text:span></text:p><text:p text:style-name="P42"><text:span text:style-name="T43">- Publicação extraída do Boletim original nº:<text:s/></text:span><text:a xlink:href="http://www.senado.gov.br/transparencia/SECRH/BASF/2019/07jul/Bap6930_2.pdf" office:target-frame-name="_top" xlink:show="replace">6930 Seção 2, de 12/07/2019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2:00Z</meta:creation-date>
    <dc:date>2026-03-19T20:42:00Z</dc:date>
    <meta:template xlink:href="Normal.dotm" xlink:type="simple"/>
    <meta:editing-cycles>2</meta:editing-cycles>
    <meta:editing-duration>PT0S</meta:editing-duration>
    <meta:document-statistic meta:page-count="1" meta:paragraph-count="4" meta:word-count="321" meta:character-count="2151" meta:row-count="15" meta:non-whitespace-character-count="1834"/>
  </office:meta>
</office:document-meta>
</file>