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margin-bottom="0in" fo:margin-left="4.5798in">
        <style:tab-stops/>
      </style:paragraph-properties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in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F2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9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30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T35" style:parent-style-name="MSG_EN_FONT_STYLE_NAME_TEMPLATE_ROLEMSG_EN_FONT_STYLE_NAME_BY_ROLE_TEXT1_" style:family="text">
      <style:text-properties style:language-asian="pt" style:country-asian="PT"/>
    </style:style>
    <style:style style:name="P36" style:parent-style-name="MSG_EN_FONT_STYLE_NAME_TEMPLATE_ROLEMSG_EN_FONT_STYLE_NAME_BY_ROLE_TEXT1" style:family="paragraph">
      <style:paragraph-properties fo:margin-bottom="0in" fo:text-indent="0.1527in"/>
    </style:style>
    <style:style style:name="P37" style:parent-style-name="MSG_EN_FONT_STYLE_NAME_TEMPLATE_ROLEMSG_EN_FONT_STYLE_NAME_BY_ROLE_OTHER1" style:family="paragraph">
      <style:paragraph-properties fo:margin-bottom="0in"/>
    </style:style>
    <style:style style:name="F3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39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0" style:parent-style-name="MSG_EN_FONT_STYLE_NAME_TEMPLATE_ROLEMSG_EN_FONT_STYLE_NAME_BY_ROLE_OTHER1" style:family="paragraph">
      <style:paragraph-properties fo:margin-bottom="0in" fo:line-height="95%"/>
    </style:style>
    <style:style style:name="T41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6526</text:span></text:p></draw:text-box></draw:frame><draw:frame draw:style-name="F22" text:anchor-type="paragraph" svg:x="0.5in" svg:y="1.9743in" draw:z-index="0"><draw:text-box fo:min-height="0in" fo:min-width="0in"><text:p text:style-name="P21"><text:span text:style-name="T23">segunda-feira, 18 de junho de 2018</text:span></text:p></draw:text-box></draw:frame><draw:frame draw:style-name="F25" text:anchor-type="paragraph" svg:x="0.5in" svg:y="2.5381in" svg:width="6.5736in" svg:height="0.2368in" draw:z-index="0"><draw:text-box><text:p text:style-name="P24"><text:span text:style-name="T26">DIRETORIA-GERAL</text:span></text:p></draw:text-box></draw:frame><draw:frame draw:style-name="F28" text:anchor-type="paragraph" svg:x="0.5in" svg:y="2.9743in" svg:width="6.5736in" svg:height="4.143in" draw:z-index="0"><draw:text-box><text:p text:style-name="P27"><text:span text:style-name="T29">ATA DA 2ª REUNIÃO DE 2018 DO COMITÊ DE CONTRATAÇÕES</text:span></text:p><text:p text:style-name="P30"><text:span text:style-name="T31">À</text:span><text:span text:style-name="T32">s dezessete horas do dia doze de junho de dois mil e dezoito, na sala de reuniões da Diretoria-Geral do Senado Federal, reuniu-se o Comitê de Contratações, constituído nos termos do Regulamento Administrativo. Presentes a Senhora Ilana Trombka, Diretora-Geral e Presidente do Comitê; o Senhor Wanderley Rabelo da Silva, Diretor Executivo de Contratações e Vice- Presidente do Comitê; Senhora Gabriela Agustinho Borges, Representante do Escritório Corporativo de Governança e Gestão Estratégica; o Senhor Felipe O</text:span><text:span text:style-name="T33">rsetti Prado, Representante da Secretaria de Administração de Contratações; o Senhor Fernando Álvaro Leão Rincon, Diretor da Secretaria de Finanças, Orçamento e Contabilidade e Membro do Comitê; o Senhor Maxwell Perona Ribeiro, Titular da Coordenação de Planejamento e Acompanhamento Orçamentário e Secretário do Comitê; o Senhor Márcio Tancredi, Diretor Executivo de Gestão; e o Senhor Matheus Matoso de Oliveira, Assessor Técnico da Diretoria- Executiva de Contratações. O Comitê de Contratações deliberou e ap</text:span><text:span text:style-name="T34">rovou as alterações do Plano de Contratações do Senado Federal relacionadas no Anexo I desta Ata. O Comitê definiu ainda o período de 1º de agosto a 14 de setembro de 2018 para que os Órgãos Técnicos consolidem as demandas relativas a seus objetos e enviem as solicitações de contratações para o exercício de 2019, cujo procedimento será divulgado no mês de julho. Por fim, foram levados ao conhecimento do Comitê os ajustes promovidos de ofício pela Secretaria de Finanças, Orçamento e Contabilidade, conforme A</text:span><text:span text:style-name="T35">nexo II. Sem outras manifestações e nada mais havendo a tratar, a Presidente do Comitê de Contratações deu por encerrada a reunião às dezoito horas e eu, Maxwell Perona Ribeiro, secretariei e lavro a presente Ata, assinada digitalmente pela Senhora Presidente e pelos demais presentes à reunião.</text:span></text:p><text:p text:style-name="P36"><text:a xlink:href="http://www.senado.gov.br/transparencia/SECRH/BASF/Anexo/A_01_2018_1294029.pdf" office:target-frame-name="_top" xlink:show="replace">ANEXOS</text:a></text:p></draw:text-box></draw:frame><draw:frame draw:style-name="F38" text:anchor-type="paragraph" svg:x="0.5in" svg:y="7.5076in" svg:width="6.5736in" svg:height="0.293in" draw:z-index="0"><draw:text-box><text:p text:style-name="P37"><text:span text:style-name="T39">Observações:</text:span></text:p><text:p text:style-name="P40"><text:span text:style-name="T41">- Publicação extraída do Boletim original nº:<text:s/></text:span><text:a xlink:href="http://www.senado.gov.br/transparencia/SECRH/BASF/2018/06jun/Bap6526_2.pdf" office:target-frame-name="_top" xlink:show="replace">6526 Seção 2, de 18/06/2018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1:00Z</meta:creation-date>
    <dc:date>2026-03-19T20:41:00Z</dc:date>
    <meta:template xlink:href="Normal.dotm" xlink:type="simple"/>
    <meta:editing-cycles>2</meta:editing-cycles>
    <meta:editing-duration>PT0S</meta:editing-duration>
    <meta:document-statistic meta:page-count="1" meta:paragraph-count="4" meta:word-count="347" meta:character-count="2325" meta:row-count="16" meta:non-whitespace-character-count="1982"/>
  </office:meta>
</office:document-meta>
</file>