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T2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center"/>
    </style:style>
    <style:style style:name="T30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31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32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T35" style:parent-style-name="MSG_EN_FONT_STYLE_NAME_TEMPLATE_ROLEMSG_EN_FONT_STYLE_NAME_BY_ROLE_TEXT1_" style:family="text">
      <style:text-properties style:language-asian="pt" style:country-asian="PT"/>
    </style:style>
    <style:style style:name="T36" style:parent-style-name="MSG_EN_FONT_STYLE_NAME_TEMPLATE_ROLEMSG_EN_FONT_STYLE_NAME_BY_ROLE_TEXT1_" style:family="text">
      <style:text-properties style:language-asian="pt" style:country-asian="PT"/>
    </style:style>
    <style:style style:name="P37" style:parent-style-name="MSG_EN_FONT_STYLE_NAME_TEMPLATE_ROLEMSG_EN_FONT_STYLE_NAME_BY_ROLE_TEXT1" style:family="paragraph">
      <style:paragraph-properties fo:text-align="justify" fo:text-indent="0.1527in"/>
    </style:style>
    <style:style style:name="P38" style:parent-style-name="MSG_EN_FONT_STYLE_NAME_TEMPLATE_ROLEMSG_EN_FONT_STYLE_NAME_BY_ROLE_TEXT1" style:family="paragraph">
      <style:paragraph-properties fo:text-align="justify" fo:text-indent="0.1527in"/>
    </style:style>
    <style:style style:name="P39" style:parent-style-name="MSG_EN_FONT_STYLE_NAME_TEMPLATE_ROLEMSG_EN_FONT_STYLE_NAME_BY_ROLE_TEXT1" style:family="paragraph">
      <style:paragraph-properties fo:text-align="justify" fo:margin-bottom="0in" fo:margin-left="0.1527in" fo:text-indent="0.5138in">
        <style:tab-stops/>
      </style:paragraph-properties>
    </style:style>
    <style:style style:name="T40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1" style:parent-style-name="MSG_EN_FONT_STYLE_NAME_TEMPLATE_ROLEMSG_EN_FONT_STYLE_NAME_BY_ROLE_TEXT1_" style:family="text">
      <style:text-properties style:language-asian="pt" style:country-asian="PT"/>
    </style:style>
    <style:style style:name="T42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3" style:parent-style-name="MSG_EN_FONT_STYLE_NAME_TEMPLATE_ROLEMSG_EN_FONT_STYLE_NAME_BY_ROLE_TEXT1_" style:family="text">
      <style:text-properties style:language-asian="pt" style:country-asian="PT"/>
    </style:style>
    <style:style style:name="T44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5" style:parent-style-name="MSG_EN_FONT_STYLE_NAME_TEMPLATE_ROLEMSG_EN_FONT_STYLE_NAME_BY_ROLE_TEXT1_" style:family="text">
      <style:text-properties style:language-asian="pt" style:country-asian="PT"/>
    </style:style>
    <style:style style:name="T46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7" style:parent-style-name="MSG_EN_FONT_STYLE_NAME_TEMPLATE_ROLEMSG_EN_FONT_STYLE_NAME_BY_ROLE_TEXT1_" style:family="text">
      <style:text-properties style:language-asian="pt" style:country-asian="PT"/>
    </style:style>
    <style:style style:name="P48" style:parent-style-name="MSG_EN_FONT_STYLE_NAME_TEMPLATE_ROLEMSG_EN_FONT_STYLE_NAME_BY_ROLE_OTHER1" style:family="paragraph">
      <style:paragraph-properties fo:margin-bottom="0in"/>
    </style:style>
    <style:style style:name="F4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51" style:parent-style-name="MSG_EN_FONT_STYLE_NAME_TEMPLATE_ROLEMSG_EN_FONT_STYLE_NAME_BY_ROLE_OTHER1" style:family="paragraph">
      <style:paragraph-properties fo:margin-bottom="0in"/>
    </style:style>
    <style:style style:name="T52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6280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terça-feira, 20 de junho de 2017</text:span></text:p></draw:text-box></draw:frame><draw:frame draw:style-name="F25" text:anchor-type="paragraph" svg:x="0.5in" svg:y="2.5381in" svg:width="6.5736in" svg:height="5.4763in" draw:z-index="0"><draw:text-box><text:p text:style-name="P24"><text:span text:style-name="T26">DIRETORIA-GERAL</text:span></text:p><text:p text:style-name="P27"><text:span text:style-name="T28">COMITÊ DE CONTRATAÇÕES</text:span></text:p><text:p text:style-name="P29"><text:span text:style-name="T30">ATA DA 2ª REUNIÃO DE</text:span><text:span text:style-name="T31"><text:s/>2017 DO COMITÊ DE CONTRATAÇÕES</text:span></text:p><text:p text:style-name="P32"><text:span text:style-name="T33">Às dezessete horas e trinta minutos do dia primeiro de junho do ano de dois mil e dezessete, na sala de reuniões da Diretoria-Geral do Senado Federal, reuniu-se o Comitê de Contratações, constituído nos termos do Regulamento Administrativo. Presentes a Senhora Ilana Trombka, Diretora-Geral e Presidente do Comitê; o Senhor Wanderley Rabelo da Silva, Diretor Executivo de Contratações e Vice-Presidente do Comitê; Senhor José Henrique de Oliveira Varanda, Chefe do Escritório Corp</text:span><text:span text:style-name="T34">orativo de Governança e Gestão Estratégica e Representante do Comitê; o Senhor Rodrigo Galha, Diretor da Secretaria de Administração de Contratações e Representante do Comitê; o Senhor Fernando Álvaro Leão Rincon, Diretor da Secretaria de Finanças, Orçamento e Contabilidade e Representante do Comitê e o Senhor Maxwell Perona Ribeiro, Titular da Coordenação de Planejamento e Acompanhamento Orçamentário e Secretário do Comitê. O Comitê de Contratações deliberou e autorizou as alterações nos itens do Plano de<text:s/></text:span><text:span text:style-name="T35">Contratações de 2017 relacionadas no Anexo I desta Ata. O Comitê também aprovou a alteração dos prazos das atividades previstas no cronograma de elaboração do Plano de Contratações de 2018, conforme Anexo II desta Ata. Sem outras manifestações e nada mais havendo a tratar, a Presidente do Comitê de Contratações deu por encerrada a reunião às dezoito horas e trinta minutos, e, para constar, eu, Maxwell Perona Ribeiro, Secretário do Comitê, nos termos do §2º, Art. 6º, Anexo V, do Regulamento Administrativo, l</text:span><text:span text:style-name="T36">avrei a presente Ata, que, após lida e aprovada, é assinada digitalmente pela Senhora Presidente e pelos demais representantes presentes à reunião.</text:span></text:p><text:p text:style-name="P37"><text:a xlink:href="http://www.senado.gov.br/transparencia/SECRH/BASF/Anexo/A_01_2017_1264627.pdf" office:target-frame-name="_top" xlink:show="replace">ANEXO I</text:a></text:p><text:p text:style-name="P38"><text:a xlink:href="http://www.senado.gov.br/transparencia/SECRH/BASF/Anexo/A_02_2017_1264627.pdf" office:target-frame-name="_top" xlink:show="replace">ANEXO II</text:a></text:p><text:p text:style-name="P39"><text:span text:style-name="T40">Ilana Trombka<text:s/></text:span><text:span text:style-name="T41">- Presidente,<text:s/></text:span><text:span text:style-name="T42">Wanderley Rabelo Silva<text:s/></text:span><text:span text:style-name="T43">- Vice-Presidente,<text:s/></text:span><text:span text:style-name="T44">José Henrique de Oliveira Varanda, Rodrigo Galha, Álvaro Leão Rincon<text:s/></text:span><text:span text:style-name="T45">- Representantes,<text:s/></text:span><text:span text:style-name="T46">Maxwell Perona Ribeiro<text:s/></text:span><text:span text:style-name="T47">- Secretário.</text:span></text:p></draw:text-box></draw:frame><draw:frame draw:style-name="F49" text:anchor-type="paragraph" svg:x="0.5in" svg:y="8.4145in" svg:width="6.5736in" svg:height="0.2902in" draw:z-index="0"><draw:text-box><text:p text:style-name="P48"><text:span text:style-name="T50">Observações:</text:span></text:p><text:p text:style-name="P51"><text:span text:style-name="T52">- Publicação extraída do Boletim original nº:<text:s/></text:span><text:a xlink:href="http://www.senado.gov.br/transparencia/SECRH/BASF/2017/06jun/Bap6280_2.pdf" office:target-frame-name="_top" xlink:show="replace">6280 Seção 2, de 20/06/2017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1:00Z</meta:creation-date>
    <dc:date>2026-03-19T20:41:00Z</dc:date>
    <meta:template xlink:href="Normal.dotm" xlink:type="simple"/>
    <meta:editing-cycles>2</meta:editing-cycles>
    <meta:editing-duration>PT0S</meta:editing-duration>
    <meta:document-statistic meta:page-count="1" meta:paragraph-count="4" meta:word-count="368" meta:character-count="2464" meta:row-count="17" meta:non-whitespace-character-count="2100"/>
  </office:meta>
</office:document-meta>
</file>