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margin-bottom="0in" fo:margin-left="1.2777in">
        <style:tab-stops/>
      </style:paragraph-properties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margin-left="1.2777in">
        <style:tab-stops/>
      </style:paragraph-properties>
    </style:style>
    <style:style style:name="F2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0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P36" style:parent-style-name="MSG_EN_FONT_STYLE_NAME_TEMPLATE_ROLEMSG_EN_FONT_STYLE_NAME_BY_ROLE_TEXT1" style:family="paragraph">
      <style:paragraph-properties fo:text-align="justify" fo:text-indent="0.6666in"/>
    </style:style>
    <style:style style:name="P37" style:parent-style-name="MSG_EN_FONT_STYLE_NAME_TEMPLATE_ROLEMSG_EN_FONT_STYLE_NAME_BY_ROLE_TEXT1" style:family="paragraph">
      <style:paragraph-properties fo:text-align="justify" fo:margin-bottom="0in" fo:margin-left="0.1527in" fo:text-indent="0.5138in">
        <style:tab-stops/>
      </style:paragraph-properties>
    </style:style>
    <style:style style:name="T38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39" style:parent-style-name="MSG_EN_FONT_STYLE_NAME_TEMPLATE_ROLEMSG_EN_FONT_STYLE_NAME_BY_ROLE_TEXT1_" style:family="text">
      <style:text-properties style:language-asian="pt" style:country-asian="PT"/>
    </style:style>
    <style:style style:name="T40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1" style:parent-style-name="MSG_EN_FONT_STYLE_NAME_TEMPLATE_ROLEMSG_EN_FONT_STYLE_NAME_BY_ROLE_TEXT1_" style:family="text">
      <style:text-properties style:language-asian="pt" style:country-asian="PT"/>
    </style:style>
    <style:style style:name="T42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3" style:parent-style-name="MSG_EN_FONT_STYLE_NAME_TEMPLATE_ROLEMSG_EN_FONT_STYLE_NAME_BY_ROLE_TEXT1_" style:family="text">
      <style:text-properties style:language-asian="pt" style:country-asian="PT"/>
    </style:style>
    <style:style style:name="T44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T45" style:parent-style-name="MSG_EN_FONT_STYLE_NAME_TEMPLATE_ROLEMSG_EN_FONT_STYLE_NAME_BY_ROLE_TEXT1_" style:family="text">
      <style:text-properties style:language-asian="pt" style:country-asian="PT"/>
    </style:style>
    <style:style style:name="P46" style:parent-style-name="MSG_EN_FONT_STYLE_NAME_TEMPLATE_ROLEMSG_EN_FONT_STYLE_NAME_BY_ROLE_OTHER1" style:family="paragraph">
      <style:paragraph-properties fo:margin-bottom="0in"/>
    </style:style>
    <style:style style:name="F47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8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9" style:parent-style-name="MSG_EN_FONT_STYLE_NAME_TEMPLATE_ROLEMSG_EN_FONT_STYLE_NAME_BY_ROLE_OTHER1" style:family="paragraph">
      <style:paragraph-properties fo:margin-bottom="0in"/>
    </style:style>
    <style:style style:name="T50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73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5987</text:span></text:p></draw:text-box></draw:frame><draw:frame draw:style-name="F22" text:anchor-type="paragraph" svg:x="0.5in" svg:y="1.9743in" svg:width="6.5736in" svg:height="0.1833in" draw:z-index="0"><draw:text-box><text:p text:style-name="P21"><text:span text:style-name="T23">sexta-feira, 15 de abril de 2016</text:span></text:p></draw:text-box></draw:frame><draw:frame draw:style-name="F25" text:anchor-type="paragraph" svg:x="0.5in" svg:y="2.5381in" svg:width="6.5736in" svg:height="0.2368in" draw:z-index="0"><draw:text-box><text:p text:style-name="P24"><text:span text:style-name="T26">DIRETORIA-GERAL</text:span></text:p></draw:text-box></draw:frame><draw:frame draw:style-name="F28" text:anchor-type="paragraph" svg:x="0.5in" svg:y="2.9743in" svg:width="6.5736in" svg:height="4.7798in" draw:z-index="0"><draw:text-box><text:p text:style-name="P27"><text:span text:style-name="T29">ATA DA 2ª REUNIÃO DE 2016 DO COMITÊ DE CONTRATAÇÕES</text:span></text:p><text:p text:style-name="P30"><text:span text:style-name="T31">À</text:span><text:span text:style-name="T32">s dezesseis horas do dia seis de abril do ano de dois mil e dezesseis, na sala de Audiências da Diretoria-Geral do Senado Federal, reuniu-se o Comitê de Contratações do Senado, instituído pelo Ato da Comissão Diretora nº 17/2015. Presentes a Senhora Ilana Trombka, Diretora-Geral e Presidente do Comitê; o Senhor Wanderley Rabelo Silva, Diretor-Geral Adjunto de Contratações e Vice-Presidente do Comitê; o Senhor José Henrique de Oliveira Varanda, Coordenador do Escritório Corporativo de Governança e Gestão Est</text:span><text:span text:style-name="T33">ratégica e Secretário do Comitê; o Senhor Olivan Duarte de Almeida, Diretor da SAFIN; e o Senhor Rodrigo Galha, Diretor da SADCON. O Comitê de Contratações avaliou e deliberou, junto às secretarias da Casa, as alterações em itens do Plano de Contratações de 2016, aprovando as modificações relacionadas no Anexo I. Considerando ainda a possibilidade de êxito de Projeto de Lei Orçamentária, que autoriza o Senado Federal a fazer uso da totalidade dos recursos originados pelo contrato de venda da folha de pagame</text:span><text:span text:style-name="T34">ntos ao Banco do Brasil, e o respectivo aumento do orçamento autorizado pela União para esta Casa, o Comitê de Contrações avaliou e autorizou a execução dos itens listados no Anexo II no Plano de Contratações 2016 e determinou que a SAFIN exercerá o controle da execução orçamentária destes itens garantindo que fiquem condicionados à aprovação prévia deste Projeto de Lei e sua efetiva disponibilização orçamentária. Sem outras manifestações e nada mais havendo a tratar, a Presidente do Comitê de Contratações<text:s/></text:span><text:span text:style-name="T35">deu por encerrada a reunião às dezoito horas, e, para constar, eu, José Henrique de Oliveira Varanda, Secretário do Comitê, nos termos do §2º, art. 6º, Anexo V, do Ato nº 17/2015, da Comissão Diretora, lavrei a presente Ata, que, após lida e aprovada, é assinada digitalmente pela Senhora Presidente do Comitê e pelos demais membros presentes à reunião.</text:span></text:p><text:p text:style-name="P36"><text:a xlink:href="http://www.senado.gov.br/transparencia/SECRH/BASF/Anexo/A_01_2016_1230220.pdf" office:target-frame-name="_top" xlink:show="replace">ANEXOS</text:a></text:p><text:p text:style-name="P37"><text:span text:style-name="T38">Ilana Trombka<text:s/></text:span><text:span text:style-name="T39">- Presidente,<text:s/></text:span><text:span text:style-name="T40">Wanderley Rabelo Silva<text:s/></text:span><text:span text:style-name="T41">- Vice-Presidente,<text:s/></text:span><text:span text:style-name="T42">Olivan Duarte de Almeida</text:span><text:span text:style-name="T43">,<text:s/></text:span><text:span text:style-name="T44">José Henrique de Oliveira Varanda, Rodrigo Galha<text:s/></text:span><text:span text:style-name="T45">- Membros.</text:span></text:p></draw:text-box></draw:frame><draw:frame draw:style-name="F47" text:anchor-type="paragraph" svg:x="0.5in" svg:y="8.1444in" svg:width="6.5736in" svg:height="0.2902in" draw:z-index="0"><draw:text-box><text:p text:style-name="P46"><text:span text:style-name="T48">Observações:</text:span></text:p><text:p text:style-name="P49"><text:span text:style-name="T50">- Publicação extraída do Boletim original nº:<text:s/></text:span><text:a xlink:href="http://www.senado.gov.br/transparencia/SECRH/BASF/2016/04abr/Bap5987_2.pdf" office:target-frame-name="_top" xlink:show="replace">5987 Seção 2, de 15/04/2016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1:00Z</meta:creation-date>
    <dc:date>2026-03-19T20:41:00Z</dc:date>
    <meta:template xlink:href="Normal.dotm" xlink:type="simple"/>
    <meta:editing-cycles>2</meta:editing-cycles>
    <meta:editing-duration>PT0S</meta:editing-duration>
    <meta:document-statistic meta:page-count="1" meta:paragraph-count="5" meta:word-count="379" meta:character-count="2536" meta:row-count="18" meta:non-whitespace-character-count="2162"/>
  </office:meta>
</office:document-meta>
</file>