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252525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252525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252525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252525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252525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color="#252525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color="#252525" fo:font-size="8pt" style:font-size-asian="8pt" style:font-size-complex="8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F2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30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T36" style:parent-style-name="MSG_EN_FONT_STYLE_NAME_TEMPLATE_ROLEMSG_EN_FONT_STYLE_NAME_BY_ROLE_TEXT1_" style:family="text">
      <style:text-properties style:language-asian="pt" style:country-asian="PT"/>
    </style:style>
    <style:style style:name="P37" style:parent-style-name="MSG_EN_FONT_STYLE_NAME_TEMPLATE_ROLEMSG_EN_FONT_STYLE_NAME_BY_ROLE_TEXT1" style:family="paragraph">
      <style:paragraph-properties fo:text-align="justify" fo:margin-bottom="0in" fo:margin-left="0.1527in">
        <style:tab-stops/>
      </style:paragraph-properties>
    </style:style>
    <style:style style:name="T3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9" style:parent-style-name="MSG_EN_FONT_STYLE_NAME_TEMPLATE_ROLEMSG_EN_FONT_STYLE_NAME_BY_ROLE_TEXT1_" style:family="text">
      <style:text-properties style:language-asian="pt" style:country-asian="PT"/>
    </style:style>
    <style:style style:name="T40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1" style:parent-style-name="MSG_EN_FONT_STYLE_NAME_TEMPLATE_ROLEMSG_EN_FONT_STYLE_NAME_BY_ROLE_TEXT1_" style:family="text">
      <style:text-properties style:language-asian="pt" style:country-asian="PT"/>
    </style:style>
    <style:style style:name="T42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3" style:parent-style-name="MSG_EN_FONT_STYLE_NAME_TEMPLATE_ROLEMSG_EN_FONT_STYLE_NAME_BY_ROLE_TEXT1_" style:family="text">
      <style:text-properties style:language-asian="pt" style:country-asian="PT"/>
    </style:style>
    <style:style style:name="T44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5" style:parent-style-name="MSG_EN_FONT_STYLE_NAME_TEMPLATE_ROLEMSG_EN_FONT_STYLE_NAME_BY_ROLE_TEXT1_" style:family="text">
      <style:text-properties style:language-asian="pt" style:country-asian="PT"/>
    </style:style>
    <style:style style:name="P46" style:parent-style-name="MSG_EN_FONT_STYLE_NAME_TEMPLATE_ROLEMSG_EN_FONT_STYLE_NAME_BY_ROLE_OTHER1" style:family="paragraph">
      <style:paragraph-properties fo:margin-bottom="0in"/>
    </style:style>
    <style:style style:name="F4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9" style:parent-style-name="MSG_EN_FONT_STYLE_NAME_TEMPLATE_ROLEMSG_EN_FONT_STYLE_NAME_BY_ROLE_OTHER1" style:family="paragraph">
      <style:paragraph-properties fo:margin-bottom="0in" fo:line-height="95%"/>
    </style:style>
    <style:style style:name="T5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66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 Recursos<text:s/></text:span><text:span text:style-name="T10">Humanos</text:span></text:p><text:p text:style-name="P11"><text:span text:style-name="T12">BOLETIM<text:s/></text:span><text:span text:style-name="T13">ADMINISTRATIVO DO SENADO<text:s/></text:span><text:span text:style-name="T14">FEDERAL</text:span></text:p><text:p text:style-name="P15"><text:span text:style-name="T16">SEÇ^O<text:s/></text:span><text:span text:style-name="T17">!l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5697</text:span></text:p></draw:text-box></draw:frame><draw:frame draw:style-name="F22" text:anchor-type="paragraph" svg:x="0.5in" svg:y="1.9743in" svg:width="6.5666in" svg:height="0.1833in" draw:z-index="0"><draw:text-box><text:p text:style-name="P21"><text:span text:style-name="T23">sexta-feira, 27 de fevereiro de 2015</text:span></text:p></draw:text-box></draw:frame><draw:frame draw:style-name="F25" text:anchor-type="paragraph" svg:x="0.5in" svg:y="2.5381in" svg:width="6.5666in" svg:height="0.2368in" draw:z-index="0"><draw:text-box><text:p text:style-name="P24"><text:span text:style-name="T26">DIRETORIA-GERAL</text:span></text:p></draw:text-box></draw:frame><draw:frame draw:style-name="F28" text:anchor-type="paragraph" svg:x="0.5in" svg:y="2.9812in" svg:width="6.5666in" svg:height="5.3034in" draw:z-index="0"><draw:text-box><text:p text:style-name="P27"><text:span text:style-name="T29">ATA DA 2ª REUNIÃO DE 2015 DO COMITÊ DE CONTRATAÇÕES</text:span></text:p><text:p text:style-name="P30"><text:span text:style-name="T31">À</text:span><text:span text:style-name="T32">s quinze horas e quarenta e cinco minutos do dia vinte e cinco de fevereiro do ano de dois mil e quinze, na sala de Audiências da Diretoria-Geral do Senado Federal, reuniu-se o Comitê de Contratações do Senado, instituído pelo Ato da Comissão Diretora nº 12/2014. Presentes a Senhora Ilana Trombka, Diretora-Geral e Presidente do Comitê; o Senhor Humberto Lucena Pereira da Fonseca, Diretor-Geral Adjunto de Contratações e Vice-Presidente do Comitê; o Senhor Rolf Regehr, Coordenador do Escritório Corporativo de</text:span><text:span text:style-name="T33"><text:s/>Governança e Gestão Estratégica e Secretário do Comitê; o Senhor Olivan Duarte de Almeida, Diretor da SAFIN; e o Senhor Wanderley Rabelo Silva, Diretor da SADCON. O Comitê deliberou sobre as alterações de objeto e valores de itens do plano aprovados no dia cinco de fevereiro do ano de dois mil e quinze aprovando as seguintes alterações: alteração do valor do item 2015000351 para R$ 1.363.630,56; cancelamento do item 2015000057; alteração do valor do item 2015000153 para R$ 5.278.840,00; alteração do valor<text:s/></text:span><text:span text:style-name="T34">do item 2015000443 para R$ 441.415,00; alteração do valor do item 2015000479 para R$ 300.000,00; alteração do valor do item 2015000656 para R$ 11.561,00; alteração do valor do item 2015000574 para R$ 749.717,88; mudança de denominação do item 2015000685 para "Ampliação da solução de administração e controle da fitoteca do PRODASEN" que passa a agregar os itens 2015000425 e 2015000707 e seus respectivos valores; mudança de denominação do item 2015000684 para "Manutenção da solução de administração e controle</text:span><text:span text:style-name="T35"><text:s/>da fitoteca do PRODASEN" que passa a agregar o item 2015000706 e seu respectivo valor; criação do item 2015000776 "Serviço de retirada e instalação de banco de baterias para no-break da sala-cofre do PRODASEN" com valor de R$ 39.500,00; criação do item 2015000777 "Expansão de licenciamento de documentos da Solução de Busca Corporativa" com o valor de R$ 270.909,36. Sem outras manifestações e nada mais havendo a tratar, o Presidente do Comitê de Contratações deu por encerrada a reunião às dezesseis horas, e</text:span><text:span text:style-name="T36">, para constar, eu, Rolf Regehr, Secretário do Comitê, nos termos do §2º, art. 6º, do Ato nº 12/2014, do Primeiro-Secretário, lavrei a presente Ata, que, após lida e aprovada, é assinada pelo Senhor Presidente do Comitê e pelos demais membros presentes à reunião.</text:span></text:p><text:p text:style-name="P37"><text:span text:style-name="T38">Ilana Trombka</text:span><text:span text:style-name="T39">- Presidente,<text:s/></text:span><text:span text:style-name="T40">Humberto Lucena Pereira da Fonseca</text:span><text:span text:style-name="T41">- Vice-Presidente,<text:s/></text:span><text:span text:style-name="T42">Wanderley Rabelo Silva</text:span><text:span text:style-name="T43">,<text:s/></text:span><text:span text:style-name="T44">Olivan Duarte de Almeida</text:span><text:span text:style-name="T45">- Membros</text:span></text:p></draw:text-box></draw:frame><draw:frame draw:style-name="F47" text:anchor-type="paragraph" svg:x="0.5in" svg:y="8.6847in" svg:width="6.5666in" svg:height="0.293in" draw:z-index="0"><draw:text-box><text:p text:style-name="P46"><text:span text:style-name="T48">Observações:</text:span></text:p><text:p text:style-name="P49"><text:span text:style-name="T50">- Publicação extraída do Boletim original nº:<text:s/></text:span><text:a xlink:href="http://www.senado.gov.br/transparencia/SECRH/BASF/2015/02fev/Bap5697_2.pdf" office:target-frame-name="_top" xlink:show="replace">5697 Seção 2, de 27/02/2015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1:00Z</meta:creation-date>
    <dc:date>2026-03-19T20:41:00Z</dc:date>
    <meta:template xlink:href="Normal.dotm" xlink:type="simple"/>
    <meta:editing-cycles>2</meta:editing-cycles>
    <meta:editing-duration>PT0S</meta:editing-duration>
    <meta:document-statistic meta:page-count="1" meta:paragraph-count="5" meta:word-count="424" meta:character-count="2842" meta:row-count="20" meta:non-whitespace-character-count="2423"/>
  </office:meta>
</office:document-meta>
</file>