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text-align="justify" fo:margin-bottom="0in" fo:text-indent="0.6666in"/>
    </style:style>
    <style:style style:name="P36" style:parent-style-name="MSG_EN_FONT_STYLE_NAME_TEMPLATE_ROLEMSG_EN_FONT_STYLE_NAME_BY_ROLE_OTHER1" style:family="paragraph">
      <style:paragraph-properties fo:margin-bottom="0in"/>
    </style:style>
    <style:style style:name="F3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8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39" style:parent-style-name="MSG_EN_FONT_STYLE_NAME_TEMPLATE_ROLEMSG_EN_FONT_STYLE_NAME_BY_ROLE_OTHER1" style:family="paragraph">
      <style:paragraph-properties fo:margin-bottom="0in" fo:line-height="95%"/>
    </style:style>
    <style:style style:name="T4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7264</text:span></text:p></draw:text-box></draw:frame><draw:frame draw:style-name="F22" text:anchor-type="paragraph" svg:x="0.5in" svg:y="1.9743in" svg:width="6.5736in" svg:height="0.1833in" draw:z-index="0"><draw:text-box><text:p text:style-name="P21"><text:span text:style-name="T23">terça-feira, 17 de março de 2020</text:span></text:p></draw:text-box></draw:frame><draw:frame draw:style-name="F25" text:anchor-type="paragraph" svg:x="0.5in" svg:y="2.5381in" svg:width="6.5736in" svg:height="4.2465in" draw:z-index="0"><draw:text-box><text:p text:style-name="P24"><text:span text:style-name="T26">DIRETORIA-GERAL</text:span></text:p><text:p text:style-name="P27"><text:span text:style-name="T28">ATA DA 1ª REUNIÃO DE 2020 DO COMITÊ DE CONTRATAÇÕES</text:span></text:p><text:p text:style-name="P29"><text:span text:style-name="T30">À</text:span><text:span text:style-name="T31">s dezessete horas do dia seis de fevereiro de dois mil e vinte, na sala de reuniões da DiretoriaGeral do Senado Federal, reuniu-se o Comitê de Contratações, constituído nos termos do Regulamento Administrativo. Presentes o Senhor Wanderley Rabelo da Silva, Diretor Executivo de Contratações e Vice-Presidente do Comitê; a Senhora Gabriela Agustinho Borges, Chefe do Escritório Corporativo de Governança e Gestão Estratégica e Representante do Comitê; o Senhor Rodrigo Galha, Diretor da Secretaria de Administraçã</text:span><text:span text:style-name="T32">o de Contratações e Representante do Comitê; o Senhor Rafael Ferreira dos Santos Prestes, Diretor da Secretaria de Finanças, Orçamento e Contabilidade em exercício e Representante do Comitê, e o Senhor Maxwell Perona Ribeiro, Titular da Coordenação de Planejamento e Acompanhamento Orçamentário (COPAC/SAFIN) e Secretário do Comitê. Presentes também o Senhor Matheus Matoso de Oliveira, Coordenador da Assessoria Técnica da Diretoria-Executiva de Contratações, e a Senhora Daniella de Souza Mota, servidora da DI</text:span><text:span text:style-name="T33">RECON. O Diretor Executivo de Contratações assumiu a presidência e deu início aos trabalhos. O Comitê de Contratações tomou conhecimento e aprovou as alterações do Plano de Contratações do Senado Federal relacionadas no Anexo I desta Ata, as quais estão contempladas na versão atualizada do Plano do exercício disponível no Sistema Integrado de Contratações (SENiC). Nada mais havendo a tratar, foi dada por encerrada a reunião do Comitê de Contratações, às dezoito horas, e eu, Maxwell Perona Ribeiro, secretari</text:span><text:span text:style-name="T34">ei e lavrei a presente Ata, a ser assinada digitalmente pelos presentes à reunião.</text:span></text:p><text:p text:style-name="P35"><text:a xlink:href="http://www.senado.gov.br/transparencia/SECRH/BASF/Anexo/A_01_2020_1367482.PDF" office:target-frame-name="_top" xlink:show="replace">ANEXO</text:a></text:p></draw:text-box></draw:frame><draw:frame draw:style-name="F37" text:anchor-type="paragraph" svg:x="0.5in" svg:y="7.1743in" svg:width="6.5736in" svg:height="0.293in" draw:z-index="0"><draw:text-box><text:p text:style-name="P36"><text:span text:style-name="T38">Observações:</text:span></text:p><text:p text:style-name="P39"><text:span text:style-name="T40">- Publicação extraída do Boletim original nº:</text:span><text:a xlink:href="http://www.senado.gov.br/transparencia/SECRH/BASF/2020/03mar/Bap7264_2.pdf" office:target-frame-name="_top" xlink:show="replace"><text:s/>7264 Seção 2, de 17/03/2020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0:00Z</meta:creation-date>
    <dc:date>2026-03-19T20:40:00Z</dc:date>
    <meta:template xlink:href="Normal.dotm" xlink:type="simple"/>
    <meta:editing-cycles>2</meta:editing-cycles>
    <meta:editing-duration>PT0S</meta:editing-duration>
    <meta:document-statistic meta:page-count="1" meta:paragraph-count="4" meta:word-count="315" meta:character-count="2109" meta:row-count="14" meta:non-whitespace-character-count="1798"/>
  </office:meta>
</office:document-meta>
</file>